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9566b3bd825f0745a30d96e557d1f68.png"/>
  <manifest:file-entry manifest:media-type="image/png" manifest:full-path="Pictures/aaa80ef2b2002b350d9cd06a5f52ad3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onlineszamla:onlineszamla_portal"/><text:bookmark-start text:name="__RefHeading___online_szamla_portal_1"/><text:bookmark-start text:name="online_szamla_portal"/>Online számla portál<text:bookmark-end text:name="__RefHeading___online_szamla_portal_1"/><text:bookmark-end text:name="online_szamla_portal"/></text:h>
      <text:p text:style-name="Text_20_body">A <text:a xlink:type="simple" xlink:href="https://doc.evir.hu/doku.php/evir:onlineszamla:folyamat_allapotok" text:style-name="Internet_20_link" text:visited-style-name="Visited_20_Internet_20_Link">folyamat állapotok</text:a>at az <text:span text:style-name="Source_20_Text">Online Számla → Online számla portál</text:span> menüpontban lehet gyorsan áttekinteni:
<draw:frame draw:style-name="mediacenter" draw:name="0" text:anchor-type="paragraph" draw:z-index="0" svg:width="33.231666666667cm" style:rel-width="100%" svg:height="12.329583333333cm" style:rel-height="scale"><draw:image xlink:href="Pictures/19566b3bd825f0745a30d96e557d1f68.png" xlink:type="simple" xlink:show="embed" xlink:actuate="onLoad"/></draw:frame></text:p>
      <text:p text:style-name="Text_20_body">A portálon levő lehetséges információk:</text:p>
      <text:list text:style-name="List_20_1" text:continue-numbering="false">
        <text:list-item>
          <text:p text:style-name="List_20_1_Content_First"> A címsorban szereplő <text:span text:style-name="Strong_20_Emphasis">Éles rendszer</text:span>, vagy demó verzió esetén <text:span text:style-name="Strong_20_Emphasis">Teszt rendszer</text:span> segít eldönteni, hogy adatszolgáltatás hova történik</text:p>
        </text:list-item>
        <text:list-item>
          <text:p text:style-name="List_20_1_Content"> <text:span text:style-name="Strong_20_Emphasis"><text:a xlink:type="simple" xlink:href="https://doc.evir.hu/doku.php/evir:onlineszamla:folyamat_allapotok" text:style-name="Internet_20_link" text:visited-style-name="Visited_20_Internet_20_Link">Folyamat állapotok</text:a></text:span>: a beküldésre váró vagy beküldött számlák állapota</text:p>
        </text:list-item>
        <text:list-item>
          <text:p text:style-name="List_20_1_Content"> <text:span text:style-name="Strong_20_Emphasis">Token</text:span>: </text:p>
          <text:list text:style-name="List_20_1">
            <text:list-item>
              <text:p text:style-name="List_20_1_Content_Last"> <text:span text:style-name="Strong_20_Emphasis">Token lekérdezés</text:span>: egy tokent lehet lekérni a NAV-tól. Jelentősége nincs, de ezzel lehet a legegyszerűbben tesztelni a NAV online állapotát és a beállított technikai felhasználó helyességét.<text:line-break/><draw:frame draw:style-name="mediacenter" draw:name="1" text:anchor-type="paragraph" draw:z-index="1" svg:width="25.188333333333cm" style:rel-width="100%" svg:height="1.7727083333333cm" style:rel-height="scale"><draw:image xlink:href="Pictures/aaa80ef2b2002b350d9cd06a5f52ad3d.png" xlink:type="simple" xlink:show="embed" xlink:actuate="onLoad"/></draw:frame>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URL-ek</text:span>: információ a NAV elérhetőségéről, ahol be lehet jelentkezni megtekinteni az adatszolgáltatásokat, számlákat</text:p>
        </text:list-item>
        <text:list-item>
          <text:p text:style-name="List_20_1_Content"> <text:span text:style-name="Strong_20_Emphasis">Problémák</text:span>: a rendszer önellenőrzés folyamán talált hibalehetőségek, amelyekre kattintva az adott problémától függő oldalra navigál a rendszer (pl. áfa kulcsok, fizetési módok, stb.)</text:p>
        </text:list-item>
        <text:list-item>
          <text:p text:style-name="List_20_1_Content"> <text:span text:style-name="Strong_20_Emphasis">User adat</text:span>: a beállított technikai felhasználó adatai, valamint a beállított adatszolgáltatási értékhatár</text:p>
        </text:list-item>
        <text:list-item>
          <text:p text:style-name="List_20_1_Content_Last"> <text:span text:style-name="Strong_20_Emphasis">Felhasználók beavatkozási jogosultsággal</text:span>: azoknak a felhasználóknak a felsorolása, akik jogosultsággal rendelkeznek a számla beküldési állapotok megtekintésére, műveletek elvégzésére. <text:line-break/> A <text:a xlink:type="simple" xlink:href="https://doc.evir.hu/doku.php/evir:rendszer:felhasznalok:jogosultsagi_rendszer" text:style-name="Internet_20_link" text:visited-style-name="Visited_20_Internet_20_Link">rendszer jogosultságok</text:a> közül az <text:span text:style-name="Source_20_Text">(os06)    Online számla → Technikai → !Számla státusz view</text:span> kötődik hozzá.</text:p>
        </text:list-item>
      </text:list>
      <text:p text:style-name="Text_20_body">Kapcsolódó oldalak:</text:p>
      <text:list text:style-name="List_20_1" text:continue-numbering="false">
        <text:list-item>
          <text:p text:style-name="List_20_1_Content_First"> <text:a xlink:type="simple" xlink:href="https://doc.evir.hu/doku.php/evir:onlineszamla:onlineszamla_statusz_adatai" text:style-name="Internet_20_link" text:visited-style-name="Visited_20_Internet_20_Link">Online számla státusz adatai</text:a></text:p>
        </text:list-item>
        <text:list-item>
          <text:p text:style-name="List_20_1_Content"> <text:a xlink:type="simple" xlink:href="https://doc.evir.hu/doku.php/evir:onlineszamla:folyamat_allapotok" text:style-name="Internet_20_link" text:visited-style-name="Visited_20_Internet_20_Link">Online számla folyamat állapotok</text:a></text:p>
        </text:list-item>
        <text:list-item>
          <text:p text:style-name="List_20_1_Content"> <text:a xlink:type="simple" xlink:href="https://doc.evir.hu/doku.php/evir:onlineszamla:indulas" text:style-name="Internet_20_link" text:visited-style-name="Visited_20_Internet_20_Link">Indulás</text:a></text:p>
        </text:list-item>
        <text:list-item>
          <text:p text:style-name="List_20_1_Content"> <text:a xlink:type="simple" xlink:href="https://doc.evir.hu/doku.php/evir:onlineszamla:indulas2.0" text:style-name="Internet_20_link" text:visited-style-name="Visited_20_Internet_20_Link">Indulás 2.0</text:a></text:p>
        </text:list-item>
        <text:list-item>
          <text:p text:style-name="List_20_1_Content"> <text:a xlink:type="simple" xlink:href="https://doc.evir.hu/doku.php/evir:onlineszamla:indulas3.0" text:style-name="Internet_20_link" text:visited-style-name="Visited_20_Internet_20_Link">Indulás 3.0</text:a></text:p>
        </text:list-item>
        <text:list-item>
          <text:p text:style-name="List_20_1_Content"> <text:a xlink:type="simple" xlink:href="https://doc.evir.hu/doku.php/evir:onlineszamla:mukodes" text:style-name="Internet_20_link" text:visited-style-name="Visited_20_Internet_20_Link">Működés</text:a></text:p>
        </text:list-item>
        <text:list-item>
          <text:p text:style-name="List_20_1_Content"> <text:a xlink:type="simple" xlink:href="https://doc.evir.hu/doku.php/evir:onlineszamla:hibakezeles" text:style-name="Internet_20_link" text:visited-style-name="Visited_20_Internet_20_Link">Hibakezelés</text:a></text:p>
        </text:list-item>
        <text:list-item>
          <text:p text:style-name="List_20_1_Content"> <text:a xlink:type="simple" xlink:href="https://doc.evir.hu/doku.php/evir:onlineszamla:hibauzenetek" text:style-name="Internet_20_link" text:visited-style-name="Visited_20_Internet_20_Link">Hibaüzenetek</text:a></text:p>
        </text:list-item>
        <text:list-item>
          <text:p text:style-name="List_20_1_Content"> <text:a xlink:type="simple" xlink:href="https://doc.evir.hu/doku.php/evir:onlineszamla:onlineszamla_lista" text:style-name="Internet_20_link" text:visited-style-name="Visited_20_Internet_20_Link">Online számla listák</text:a></text:p>
        </text:list-item>
        <text:list-item>
          <text:p text:style-name="List_20_1_Content"> <text:a xlink:type="simple" xlink:href="https://doc.evir.hu/doku.php/evir:szamlazas:szamla" text:style-name="Internet_20_link" text:visited-style-name="Visited_20_Internet_20_Link">Számlázás</text:a></text:p>
        </text:list-item>
        <text:list-item>
          <text:p text:style-name="List_20_1_Content_Last"> <text:a xlink:type="simple" xlink:href="https://doc.evir.hu/doku.php/evir-faq:onlineszamla_tudomasul_vetel_vs_statusz_lekerdezes" text:style-name="Internet_20_link" text:visited-style-name="Visited_20_Internet_20_Link">Online számla státusz lekérdezés vs. tudomásulvétel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09::52:39</meta:creation-date>
    <dc:creator>Generated</dc:creator>
    <dc:date>2026-08-15T09::52:39</dc:date>
    <dc:language>en-US</dc:language>
    <meta:editing-cycles>1</meta:editing-cycles>
    <meta:editing-duration>PT0S</meta:editing-duration>
    <dc:title>evir:onlineszamla:onlineszamla_portal</dc:title>
  </office:meta>
</office:document-meta>
</file>