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5ba6f7c3dfda9957078c850b6561f6.png"/>
  <manifest:file-entry manifest:media-type="image/png" manifest:full-path="Pictures/fe1a7a71ff90a796ab8647e4d47d6bac.png"/>
  <manifest:file-entry manifest:media-type="image/png" manifest:full-path="Pictures/930761eecd0a6015a23592348baeeef7.png"/>
  <manifest:file-entry manifest:media-type="image/png" manifest:full-path="Pictures/caaa475fe40095005cfee1e1e3f31376.png"/>
  <manifest:file-entry manifest:media-type="image/png" manifest:full-path="Pictures/2e18a327b4e8d0cf91024d1b8aa345ee.png"/>
  <manifest:file-entry manifest:media-type="image/png" manifest:full-path="Pictures/518f1c5d1f14587f616d0cf7411e78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valtozasok"/><text:bookmark-start text:name="__RefHeading___online_szamla_valtozasok_1"/><text:bookmark-start text:name="online_szamla_valtozasok"/>Online Számla változások<text:bookmark-end text:name="__RefHeading___online_szamla_valtozasok_1"/><text:bookmark-end text:name="online_szamla_valtozasok"/></text:h>
      <text:p text:style-name="Text_20_body">Az Online Számla 2018. július 1-i indulásával kapcsolatban a következő új funkciók, főbb változások vannak
az eVIR rendszerben:</text:p>
      <text:h text:style-name="Heading_20_3" text:outline-level="3"><text:bookmark-start text:name="__RefHeading___nav_kommunikaciohoz_szuekseges_adatok_megadhatosaga_2"/><text:bookmark-start text:name="nav_kommunikaciohoz_szuekseges_adatok_megadhatosaga"/>NAV kommunikációhoz szükséges adatok megadhatósága<text:bookmark-end text:name="__RefHeading___nav_kommunikaciohoz_szuekseges_adatok_megadhatosaga_2"/><text:bookmark-end text:name="nav_kommunikaciohoz_szuekseges_adatok_megadhatosaga"/></text:h>
      <text:p text:style-name="Text_20_body">A <text:span text:style-name="Source_20_Text">Rendszer→Beállítások→Beállítások</text:span> menüpontban, a NAV Online Számla részen van lehetőség beállítani az adatokat:</text:p>
      <text:list text:style-name="List_20_1" text:continue-numbering="false">
        <text:list-item>
          <text:p text:style-name="List_20_1_Content_First"> technikai felhasználó neve</text:p>
        </text:list-item>
        <text:list-item>
          <text:p text:style-name="List_20_1_Content"> technikai felhasználó jelszava</text:p>
        </text:list-item>
        <text:list-item>
          <text:p text:style-name="List_20_1_Content"> XML aláírókulcs</text:p>
        </text:list-item>
        <text:list-item>
          <text:p text:style-name="List_20_1_Content_Last"> XML cserekulcs</text:p>
        </text:list-item>
      </text:list>
      <text:p text:style-name="Text_20_body">Ezeknek a beszerzéséről a <text:a xlink:type="simple" xlink:href="https://doc.evir.hu/doku.php/evir:onlineszamla:indulas" text:style-name="Internet_20_link" text:visited-style-name="Visited_20_Internet_20_Link">Online Számla</text:a> oldalon található több információ.
<text:line-break/><text:line-break/><text:line-break/><text:line-break/></text:p>
      <text:h text:style-name="Heading_20_3" text:outline-level="3"><text:bookmark-start text:name="__RefHeading___online_szamla_menuepont_3"/><text:bookmark-start text:name="online_szamla_menuepont"/>Online számla menüpont<text:bookmark-end text:name="__RefHeading___online_szamla_menuepont_3"/><text:bookmark-end text:name="online_szamla_menuepont"/></text:h>
      <text:p text:style-name="Text_20_body"><draw:frame draw:style-name="medialeft" draw:name="0" text:anchor-type="paragraph" draw:z-index="0" svg:width="5.6620833333333cm" style:rel-width="100%" svg:height="7.064375cm" style:rel-height="scale"><draw:image xlink:href="Pictures/cd5ba6f7c3dfda9957078c850b6561f6.png" xlink:type="simple" xlink:show="embed" xlink:actuate="onLoad"/></draw:frame> Létrejött új menüpontként az <text:span text:style-name="Source_20_Text">Online számla</text:span>, de a számlázáshoz nincs rá szükség. Sőt, a normál felhasználónak nem is szükséges ehhez hozzáférnie. Jogosultságot automatikusan csak az <text:span text:style-name="Source_20_Text">ADMIN</text:span> privilégiummal rendelkező felhasználók kaptak, akiknek amúgy is minden menüpont hozzáférhető.</text:p>
      <text:p text:style-name="Text_20_body">Maga az adatszolgáltatás az <text:span text:style-name="Source_20_Text">Online számla</text:span> menüponttól teljesen függetlenül történik meg, itt csak a problémás eseteket, hibákat, technikai, műszaki adatokat lehet kezelni. Az <text:span text:style-name="Source_20_Text">Online számla portál</text:span> lesz az a hely, ahol egy helyen át lehet majd tekinteni az online számlákkal kapcsolatos információkat.
<text:line-break/><text:line-break/><text:line-break/><text:line-break/></text:p>
      <text:h text:style-name="Heading_20_3" text:outline-level="3"><text:bookmark-start text:name="__RefHeading___adoalanyisag_4"/><text:bookmark-start text:name="adoalanyisag"/>Adóalanyiság<text:bookmark-end text:name="__RefHeading___adoalanyisag_4"/><text:bookmark-end text:name="adoalanyisag"/></text:h>
      <text:p text:style-name="Text_20_body">A rendszer olyan módon dönti el, hogy kell-e adatot szolgáltatnia, hogy a kiválasztott partnernek van-e adószáma. Mind a cégek, mind a személyek esetében van lehetőség adószám megadására. A rendszer figyelmeztet, ha a partner és a számla adatok alapján vélhetőleg adatot kellene szolgáltatni, de ehhez nem áll rendelkezésre adószám. A rendszer nem gátolja meg a felhasználót a számla elkészítésében, de egyértelművé teszi a lehetséges hiba elkövethetőségét azzal, hogy a szokásos <text:span text:style-name="Source_20_Text">Felvesz</text:span> gomb helyett egy <text:span text:style-name="Source_20_Text">Felvesz a figyelmeztetés ellenére is</text:span> gombbal lehet rögzíteni a számlát.
<text:line-break/><text:line-break/><text:line-break/><text:line-break/></text:p>
      <text:h text:style-name="Heading_20_3" text:outline-level="3"><text:bookmark-start text:name="__RefHeading___adoszam_ellenorzes_5"/><text:bookmark-start text:name="adoszam_ellenorzes"/>Adószám ellenőrzés<text:bookmark-end text:name="__RefHeading___adoszam_ellenorzes_5"/><text:bookmark-end text:name="adoszam_ellenorzes"/></text:h>
      <text:p text:style-name="Text_20_body">Az adószám az egyik alapja az adatszolgáltatásnak, ezért fontos a pontossága. <text:line-break/>
A rendszer a számla véglegesítése előtt mindenféleképpen elvégzi az ellenőrzést, lekérést a NAV rendszerből. <text:line-break/>
Igény esetén bekapcsolható, hogy ez az ellenőrzés ne csak a számla rögzítésekor történjen meg, hanem akkor is, amikor a partner adatai betöltésre kerülnek, azaz amikor a partner kiválasztásra kerül.</text:p>
      <text:p text:style-name="Text_20_body">A beállítást a <text:span text:style-name="Source_20_Text"><text:span text:style-name="Strong_20_Emphasis">Rendszer → Beállítások → Rendszerbeállítások</text:span></text:span> menüpontban lehet elvégezni.</text:p>
      <text:p text:style-name="Text_20_body"><draw:frame draw:style-name="mediacenter" draw:name="1" text:anchor-type="paragraph" draw:z-index="1" svg:width="10.583333333333cm" svg:height="10.451512455516cm"><draw:image xlink:href="Pictures/fe1a7a71ff90a796ab8647e4d47d6bac.png" xlink:type="simple" xlink:show="embed" xlink:actuate="onLoad"/></draw:frame>
<text:line-break/><text:line-break/><text:line-break/></text:p>
      <text:h text:style-name="Heading_20_3" text:outline-level="3"><text:bookmark-start text:name="__RefHeading___adoszam_alapjan_partner_kereses_lekeres_6"/><text:bookmark-start text:name="adoszam_alapjan_partner_kereses_lekeres"/>Adószám alapján partner keresés, lekérés<text:bookmark-end text:name="__RefHeading___adoszam_alapjan_partner_kereses_lekeres_6"/><text:bookmark-end text:name="adoszam_alapjan_partner_kereses_lekeres"/></text:h>
      <text:p text:style-name="Text_20_body">A partner adatainak rögzítése vagy módosítása közben van lehetőség az adószám mezőben szereplő adat ellenőrzésére a mellette levő <text:span text:style-name="Source_20_Text">Adószám ellenőrzés</text:span> gomb segítségével. A rendszer összehasonlítja a már rögzített adatokat a NAV rendszeréből lekért adatokkal, és jelzi ha eltérést talál.
Új partner létrehozásakor van lehetőség a partner adatainak lekérésére is. Az adószám beírása után az <text:span text:style-name="Source_20_Text">Adószám ellenőrzés</text:span> gomb lekéri a NAV-tól az adószámhoz tartozó név és cím adatokat, majd ezeket a megfelelő mezőkbe helyezi el. Ha a mezőben már van adat, akkor azt nem írja felül, nem változtatja meg. A lekért adatokban csak minimális módosítást csinál, pl. a „KORLÁTOLT FELELŐSSÉGŰ TÁRSASÁG” → „Kft.” <draw:frame draw:style-name="mediacenter" draw:name="2" text:anchor-type="paragraph" draw:z-index="2" svg:width="13.49375cm" svg:height="11.191875cm"><draw:image xlink:href="Pictures/930761eecd0a6015a23592348baeeef7.png" xlink:type="simple" xlink:show="embed" xlink:actuate="onLoad"/></draw:frame>
<text:line-break/><text:line-break/><text:line-break/><text:line-break/></text:p>
      <text:h text:style-name="Heading_20_3" text:outline-level="3"><text:bookmark-start text:name="__RefHeading___afa_7"/><text:bookmark-start text:name="afa"/>ÁFA<text:bookmark-end text:name="__RefHeading___afa_7"/><text:bookmark-end text:name="afa"/></text:h>
      <text:p text:style-name="Text_20_body">Eddig teljesen szabad szövegesen lehetett ÁFA kulcsokat és adómentességi jelöléseket használni, de az adatszolgáltatás miatt be kellett vezetni ezeknek az adatszolgáltatásban szerepeltethető megjelölésekkel való összerendelését. Ezeket a beállításokat ellenőrizni, szükség szerint módosítani kell a <text:span text:style-name="Source_20_Text">Törzsadatok→Pénzügyi→ÁFA kulcsok</text:span> menüpontban. <draw:frame draw:style-name="mediacenter" draw:name="3" text:anchor-type="paragraph" draw:z-index="3" svg:width="19.155833333333cm" style:rel-width="100%" svg:height="13.890625cm" style:rel-height="scale"><draw:image xlink:href="Pictures/caaa475fe40095005cfee1e1e3f31376.png" xlink:type="simple" xlink:show="embed" xlink:actuate="onLoad"/></draw:frame>
<text:line-break/><text:line-break/><text:line-break/><text:line-break/></text:p>
      <text:h text:style-name="Heading_20_3" text:outline-level="3"><text:bookmark-start text:name="__RefHeading___fizetesi_mod_8"/><text:bookmark-start text:name="fizetesi_mod"/>Fizetési mód<text:bookmark-end text:name="__RefHeading___fizetesi_mod_8"/><text:bookmark-end text:name="fizetesi_mod"/></text:h>
      <text:p text:style-name="Text_20_body">Ugyan úgy, ahogy az ÁFA kulcsok esetében, a fizetési módoknál is össze kell rendelni az adatszolgáltatásban szerepeltethető értékeket a rendszer törzsadataival. Ezt a <text:span text:style-name="Source_20_Text">Törzsadatok→Pénzügyi→Fizetési módok</text:span> menüpontban lehet megtenni. <draw:frame draw:style-name="mediacenter" draw:name="4" text:anchor-type="paragraph" draw:z-index="4" svg:width="28.839583333333cm" style:rel-width="100%" svg:height="21.484166666667cm" style:rel-height="scale"><draw:image xlink:href="Pictures/2e18a327b4e8d0cf91024d1b8aa345ee.png" xlink:type="simple" xlink:show="embed" xlink:actuate="onLoad"/></draw:frame>
<text:line-break/><text:line-break/><text:line-break/><text:line-break/></text:p>
      <text:p text:style-name="Text_20_body">Induláskor a talán a leggyakoribb hibaüzenet az lehet, hogy nincs beállítva a technikai felhasználó (ami nélkül az adószám ellenőrzés sem működik):<draw:frame draw:style-name="mediacenter" draw:name="5" text:anchor-type="paragraph" draw:z-index="5" svg:width="24.685625cm" style:rel-width="100%" svg:height="1.4022916666667cm" style:rel-height="scale"><draw:image xlink:href="Pictures/518f1c5d1f14587f616d0cf7411e7869.png" xlink:type="simple" xlink:show="embed" xlink:actuate="onLoad"/></draw:frame>. Ennek a problémának az elhárítása a technikai felhasználó létrehozásával és adatainak beállításával orvosolható: <text:a xlink:type="simple" xlink:href="https://doc.evir.hu/doku.php/evir:onlineszamla:indulas" text:style-name="Internet_20_link" text:visited-style-name="Visited_20_Internet_20_Link">Online Számla</text:a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indulas" text:style-name="Internet_20_link" text:visited-style-name="Visited_20_Internet_20_Link">Online Számla indulás</text:a></text:p>
        </text:list-item>
        <text:list-item>
          <text:p text:style-name="List_20_1_Content_Last"> <text:a xlink:type="simple" xlink:href="https://doc.evir.hu/doku.php/evir:onlineszamla:mukodes" text:style-name="Internet_20_link" text:visited-style-name="Visited_20_Internet_20_Link">Működ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6::10:15</meta:creation-date>
    <dc:creator>Generated</dc:creator>
    <dc:date>2026-08-30T06::10:15</dc:date>
    <dc:language>en-US</dc:language>
    <meta:editing-cycles>1</meta:editing-cycles>
    <meta:editing-duration>PT0S</meta:editing-duration>
    <dc:title>evir:onlineszamla:valtozasok</dc:title>
  </office:meta>
</office:document-meta>
</file>