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7019f1379475276d2de6f264afa57b.png"/>
  <manifest:file-entry manifest:media-type="image/png" manifest:full-path="Pictures/7c8e8157df0d309e83c64a9a011e8f18.png"/>
  <manifest:file-entry manifest:media-type="image/png" manifest:full-path="Pictures/0877ae3a42aaf3791f448ea40f17e6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partner_kapcsolat"/><text:bookmark-start text:name="__RefHeading___partnerek_koezoetti_kapcsolatok_1"/><text:bookmark-start text:name="partnerek_koezoetti_kapcsolatok"/>Partnerek közötti kapcsolatok<text:bookmark-end text:name="__RefHeading___partnerek_koezoetti_kapcsolatok_1"/><text:bookmark-end text:name="partnerek_koezoetti_kapcsolatok"/></text:h>
      <text:h text:style-name="Heading_20_4" text:outline-level="4"><text:bookmark-start text:name="__RefHeading___munkahely_roegzitese_szemelyhez_2"/><text:bookmark-start text:name="munkahely_roegzitese_szemelyhez"/>Munkahely rögzítése személyhez<text:bookmark-end text:name="__RefHeading___munkahely_roegzitese_szemelyhez_2"/><text:bookmark-end text:name="munkahely_roegzitese_szemelyhez"/></text:h>
      <text:p text:style-name="Text_20_body">Munkahely kiválasztásakor kizárólag a cégek listájából lehet választani.</text:p>
      <text:p text:style-name="Text_20_body"><draw:frame draw:style-name="mediaright" draw:name="0" text:anchor-type="paragraph" draw:z-index="0" svg:width="10.583333333333cm" svg:height="5.7879788639366cm"><draw:image xlink:href="Pictures/347019f1379475276d2de6f264afa57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lkalmazó cég</text:span> <text:line-break/>A munkáltató rendszer által rögzített <text:span text:style-name="Source_20_Text">partner azonosítója</text:span>.</text:p>
        </text:list-item>
        <text:list-item>
          <text:p text:style-name="List_20_1_Content"> <text:span text:style-name="Strong_20_Emphasis">Munkáltató kiválasztása</text:span> <text:line-break/>A gombra kattintva másik céget választhat.</text:p>
        </text:list-item>
        <text:list-item>
          <text:p text:style-name="List_20_1_Content"> <text:span text:style-name="Strong_20_Emphasis">Alkalmazó cég neve</text:span> <text:line-break/>A munkáltató rendszerbe rögzített <text:span text:style-name="Source_20_Text">cégneve</text:span>.</text:p>
        </text:list-item>
        <text:list-item>
          <text:p text:style-name="List_20_1_Content"> <text:span text:style-name="Strong_20_Emphasis">Alkalmazó székhelye</text:span> <text:line-break/>A munkáltató rendszerbe rögzített <text:span text:style-name="Source_20_Text">székhelye</text:span>, bontatlan formátumban.</text:p>
        </text:list-item>
        <text:list-item>
          <text:p text:style-name="List_20_1_Content"> <text:span text:style-name="Strong_20_Emphasis">Munkakör</text:span> <text:line-break/>A munkaadónál ellátott munkakör.</text:p>
        </text:list-item>
        <text:list-item>
          <text:p text:style-name="List_20_1_Content_Last"> <text:span text:style-name="Strong_20_Emphasis">Megjegyzés</text:span></text:p>
        </text:list-item>
      </text:list>
      <text:p text:style-name="Horizontal_20_Line"/>
      <text:h text:style-name="Heading_20_4" text:outline-level="4"><text:bookmark-start text:name="__RefHeading___alkalmazott_roegzitese_ceghez_3"/><text:bookmark-start text:name="alkalmazott_roegzitese_ceghez"/>Alkalmazott rögzítése céghez<text:bookmark-end text:name="__RefHeading___alkalmazott_roegzitese_ceghez_3"/><text:bookmark-end text:name="alkalmazott_roegzitese_ceghez"/></text:h>
      <text:p text:style-name="Text_20_body">A céggel kapcsolatba hozható személyeket lehet összerendelni a céggel olyan módon, hogy a személy nyilvántartásból ki kell választani az összerendelni kívánt személyt.  <text:line-break/>
Bármennyi személyt hozzá lehet rendelni a céghez a <text:span text:style-name="Source_20_Text">+ Több alkalmazott</text:span> gombbal.</text:p>
      <text:p text:style-name="Text_20_body"><draw:frame draw:style-name="mediaright" draw:name="1" text:anchor-type="paragraph" draw:z-index="1" svg:width="10.583333333333cm" svg:height="5.159200702679cm"><draw:image xlink:href="Pictures/7c8e8157df0d309e83c64a9a011e8f18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lkalmazott azonosítója</text:span> <text:line-break/>A munkavállaló rendszer által rögzített <text:span text:style-name="Source_20_Text">partner azonosítója</text:span>.</text:p>
        </text:list-item>
        <text:list-item>
          <text:p text:style-name="List_20_1_Content"> <text:span text:style-name="Strong_20_Emphasis">Személyek</text:span> <text:line-break/>A gombra kattintva másik személyt választhat.</text:p>
        </text:list-item>
        <text:list-item>
          <text:p text:style-name="List_20_1_Content_Last"> <text:span text:style-name="Strong_20_Emphasis">Alkalmazott neve</text:span> <text:line-break/>A munkavállaló rendszerbe rögzített <text:span text:style-name="Source_20_Text">neve</text:span>.</text:p>
        </text:list-item>
      </text:list>
      <text:p text:style-name="Horizontal_20_Line"/>
      <text:h text:style-name="Heading_20_4" text:outline-level="4"><text:bookmark-start text:name="__RefHeading___partnerek_koezoetti_kapcsolat_roegzitese_4"/><text:bookmark-start text:name="partnerek_koezoetti_kapcsolat_roegzitese"/>Partnerek közötti kapcsolat rögzítése<text:bookmark-end text:name="__RefHeading___partnerek_koezoetti_kapcsolat_roegzitese_4"/><text:bookmark-end text:name="partnerek_koezoetti_kapcsolat_roegzitese"/></text:h>
      <text:p text:style-name="Text_20_body">Kapcsolat cégek között és személyek között is tetszőlegesen beállítható, itt a partnerlistából lehet választani.
<draw:frame draw:style-name="mediaright" draw:name="2" text:anchor-type="paragraph" draw:z-index="2" svg:width="10.583333333333cm" svg:height="2.5628398159766cm"><draw:image xlink:href="Pictures/0877ae3a42aaf3791f448ea40f17e66f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Kapcsolat neve</text:span> <text:line-break/>A partner rendszerbe rögzített <text:span text:style-name="Source_20_Text">neve</text:span>,<text:span text:style-name="Source_20_Text">cégneve</text:span>.</text:p>
        </text:list-item>
        <text:list-item>
          <text:p text:style-name="List_20_1_Content_Last"> <text:span text:style-name="Strong_20_Emphasis">Kapcsolat címe</text:span> <text:line-break/>A partner rendszerbe rögzített címe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6:34</meta:creation-date>
    <dc:creator>Generated</dc:creator>
    <dc:date>2026-08-21T01::26:34</dc:date>
    <dc:language>en-US</dc:language>
    <meta:editing-cycles>1</meta:editing-cycles>
    <meta:editing-duration>PT0S</meta:editing-duration>
    <dc:title>evir:partnerek:partner_kapcsolat</dc:title>
  </office:meta>
</office:document-meta>
</file>