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f9a5e1e1b83e356ea5dfe875b285d35.png"/>
  <manifest:file-entry manifest:media-type="image/png" manifest:full-path="Pictures/85d53d55792739b64a309779bd7c038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partnerek:partner_osszevonas"/><text:bookmark-start text:name="__RefHeading___partnerek_oesszevonasa_1"/><text:bookmark-start text:name="partnerek_oesszevonasa"/>Partnerek összevonása<text:bookmark-end text:name="__RefHeading___partnerek_oesszevonasa_1"/><text:bookmark-end text:name="partnerek_oesszevonasa"/></text:h>
      <text:p text:style-name="Text_20_body"><draw:frame draw:style-name="mediaright" draw:name="0" text:anchor-type="paragraph" draw:z-index="0" svg:width="15.875cm" svg:height="10.809957173448cm"><draw:image xlink:href="Pictures/bf9a5e1e1b83e356ea5dfe875b285d35.png" xlink:type="simple" xlink:show="embed" xlink:actuate="onLoad"/></draw:frame></text:p>
      <text:p text:style-name="Text_20_body">  Ha korábban <text:a xlink:type="simple" xlink:href="https://doc.evir.hu/doku.php/evir:partnerek:szemely_rogzites" text:style-name="Internet_20_link" text:visited-style-name="Visited_20_Internet_20_Link">személyként</text:a> rögzített egyéni vállalkozót szeretnénk <text:a xlink:type="simple" xlink:href="https://doc.evir.hu/doku.php/evir:partnerek:ceg_rogzites" text:style-name="Internet_20_link" text:visited-style-name="Visited_20_Internet_20_Link">céggé</text:a> módosítani, akkor rögzítsük cégként majd a partner összevonás menüpont alatt egyesítsük.</text:p>
      <text:list text:style-name="Numbering_20_1" text:continue-numbering="false">
        <text:list-item>
          <text:p text:style-name="Numbering_20_1_Content_First"> A <text:span text:style-name="Strong_20_Emphasis">Partnerek</text:span>, <text:line-break/><text:line-break/></text:p>
        </text:list-item>
        <text:list-item>
          <text:p text:style-name="Numbering_20_1_Content"> <text:span text:style-name="Strong_20_Emphasis">Partner összevonás</text:span> menüpont alatt lehet partnereket egyesíteni, összeolvasztani. <text:line-break/>Összevonhatjuk a többszörösen rögzített partnereket minden adatukkal együtt. <text:line-break/><text:line-break/></text:p>
        </text:list-item>
        <text:list-item>
          <text:p text:style-name="Numbering_20_1_Content"> <text:span text:style-name="Strong_20_Emphasis">Megtartott partner</text:span> adatai:</text:p>
          <text:list text:style-name="List_20_1">
            <text:list-item>
              <text:p text:style-name="List_20_1_Content"> <text:span text:style-name="Source_20_Text"><text:span text:style-name="Strong_20_Emphasis">Megtartott partner azonosító</text:span></text:span> <text:line-break/>A megtartott partner azonosítóját beírva szűrhető a partnerlista. <text:line-break/>A <text:span text:style-name=""><text:span text:style-name="Strong_20_Emphasis">| <text:span text:style-name="">Partnerlista megjelenítése</text:span> |</text:span></text:span> gombra kattintva választható ki  a listából az a partner, aki megmarad az adatbázisban. <text:line-break/><text:line-break/></text:p>
            </text:list-item>
            <text:list-item>
              <text:p text:style-name="List_20_1_Content"> <text:span text:style-name="Source_20_Text"><text:span text:style-name="Strong_20_Emphasis">Megtartott partner info</text:span></text:span> <text:line-break/>A partner neve és információk a hivatkozásokról, bizonylatokról. <text:line-break/><text:line-break/></text:p>
            </text:list-item>
          </text:list>
        </text:list-item>
        <text:list-item>
          <text:p text:style-name="Numbering_20_1_Content"> <text:span text:style-name="Strong_20_Emphasis">Beolvasztandó partner</text:span> adatai:</text:p>
          <text:list text:style-name="List_20_1">
            <text:list-item>
              <text:p text:style-name="List_20_1_Content"> <text:span text:style-name="Source_20_Text"><text:span text:style-name="Strong_20_Emphasis">Beolvasztandó partner azonosító</text:span></text:span> <text:line-break/>A kiválasztott partner megszűnik az adatbázisban. A listákban a régi bizonylatain természetesen megmarad a neve, de új bizonylat készítésénél már nem választható. <text:line-break/>A <text:span text:style-name=""><text:span text:style-name="Strong_20_Emphasis">| <text:span text:style-name="">Partnerlista megjelenítése</text:span> |</text:span></text:span> gombra kattintva választható ki  a listából az a partner, aki törlésre kerül az adatbázisból. <text:line-break/><text:line-break/></text:p>
            </text:list-item>
            <text:list-item>
              <text:p text:style-name="List_20_1_Content"> <text:span text:style-name="Source_20_Text"><text:span text:style-name="Strong_20_Emphasis">Beolvasztandó partner info</text:span></text:span> <text:line-break/>A partner neve és információk a hivatkozásokról, bizonylatokról. <text:line-break/><text:line-break/></text:p>
            </text:list-item>
          </text:list>
        </text:list-item>
        <text:list-item>
          <text:p text:style-name="Numbering_20_1_Content_Last"> <text:span text:style-name=""><text:span text:style-name="Strong_20_Emphasis">| <text:span text:style-name=""> Felvesz</text:span> |</text:span></text:span> gombra kattintva megtörténik az összevonás. <text:line-break/> A gomb akkor jelenik meg, ha mind a <text:span text:style-name="Emphasis">megtartott</text:span> mind a <text:span text:style-name="Emphasis">beolvasztandó</text:span> partner ki van választva.</text:p>
        </text:list-item>
      </text:list>
      <text:p text:style-name="Horizontal_20_Line"/>
      <text:p text:style-name="Text_20_body"><draw:frame draw:style-name="mediaright" draw:name="1" text:anchor-type="paragraph" draw:z-index="1" svg:width="15.875cm" svg:height="14.503086419753cm"><draw:image xlink:href="Pictures/85d53d55792739b64a309779bd7c0381.png" xlink:type="simple" xlink:show="embed" xlink:actuate="onLoad"/></draw:frame></text:p>
      <text:p text:style-name="Text_20_body"><text:span text:style-name="Strong_20_Emphasis">Fontos, hogy ne legyen:</text:span></text:p>
      <text:list text:style-name="List_20_1" text:continue-numbering="false">
        <text:list-item>
          <text:p text:style-name="List_20_1_Content_First"> a beolvasztandó partnernek olyan számlája, amit helyesbíteni vagy stornózni szükséges,</text:p>
        </text:list-item>
        <text:list-item>
          <text:p text:style-name="List_20_1_Content"> személynek munkahelye, nyelv tudása,</text:p>
        </text:list-item>
        <text:list-item>
          <text:p text:style-name="List_20_1_Content_Last"> cégnek alkalmazottja.</text:p>
        </text:list-item>
      </text:list>
      <text:h text:style-name="Heading_20_4" text:outline-level="4"><text:bookmark-start text:name="__RefHeading___a_partner_beolvasztas_logikaja_2"/><text:bookmark-start text:name="a_partner_beolvasztas_logikaja"/>A partner beolvasztás logikája<text:bookmark-end text:name="__RefHeading___a_partner_beolvasztas_logikaja_2"/><text:bookmark-end text:name="a_partner_beolvasztas_logikaja"/></text:h>
      <text:list text:style-name="List_20_1" text:continue-numbering="false">
        <text:list-item>
          <text:p text:style-name="List_20_1_Content_First"> Az adat a megtartott partner mezőjében marad, ha::</text:p>
          <text:list text:style-name="List_20_1">
            <text:list-item>
              <text:p text:style-name="List_20_1_Content"> mindkét partnernél létezik az adott adat, de eltérő értékkel (ebben az esetben a beolvasztott partner eltérő adata a megtartott partner megjegyzés mezőjébe kerül);</text:p>
            </text:list-item>
            <text:list-item>
              <text:p text:style-name="List_20_1_Content_Last"> az adat csak a megtartott partnernél létezik.</text:p>
            </text:list-item>
          </text:list>
        </text:list-item>
      </text:list>
      <text:list text:style-name="List_20_1" text:continue-numbering="false">
        <text:list-item>
          <text:p text:style-name="List_20_1_Content_First"> Az adat a megtartott partner mezőjébe kerül a beolvasztott partner adatai közül, ha:</text:p>
          <text:list text:style-name="List_20_1">
            <text:list-item>
              <text:p text:style-name="List_20_1_Content_Last"> az adat csak a beolvasztott partnernél szerepel.</text:p>
            </text:list-item>
          </text:list>
        </text:list-item>
      </text:list>
      <text:list text:style-name="List_20_1" text:continue-numbering="false">
        <text:list-item>
          <text:p text:style-name="LastListParagraph_List_20_1_Content_First"> A beolvasztott partner egyes adatai a megtartott partner megjegyzés mezőjébe kerülnek, ha a két partner típusa eltérő (pl. egyik cég, a másik személy).<text:line-break/>Ebben az esetben például a személyes adatok (pl. név, születési dátum) a megtartott cég megjegyzés mezőjében kerülnek rögzítésre.</text:p>
        </text:list-item>
      </text:list>
      <text:p text:style-name="Text_20_body"><text:span text:style-name="underline">Kapcsolódó oldalak:</text:span></text:p>
      <text:list text:style-name="List_20_1" text:continue-numbering="false">
        <text:list-item>
          <text:p text:style-name="List_20_1_Content_First"> <text:a xlink:type="simple" xlink:href="https://doc.evir.hu/doku.php/evir:partnerek:partner_nyilvantartas" text:style-name="Internet_20_link" text:visited-style-name="Visited_20_Internet_20_Link">Partnernyilvántartás</text:a></text:p>
        </text:list-item>
        <text:list-item>
          <text:p text:style-name="List_20_1_Content_Last"> <text:a xlink:type="simple" xlink:href="https://doc.evir.hu/doku.php/evir:torzsadatok:partner:partner_tipus_csere" text:style-name="Internet_20_link" text:visited-style-name="Visited_20_Internet_20_Link">Tömeges partner típus csere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0T19::46:14</meta:creation-date>
    <dc:creator>Generated</dc:creator>
    <dc:date>2026-08-30T19::46:14</dc:date>
    <dc:language>en-US</dc:language>
    <meta:editing-cycles>1</meta:editing-cycles>
    <meta:editing-duration>PT0S</meta:editing-duration>
    <dc:title>evir:partnerek:partner_osszevonas</dc:title>
  </office:meta>
</office:document-meta>
</file>