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35c2b7ee2053c90fc2e91c9a8fea8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arfolyam_rogzites"/><text:bookmark-start text:name="__RefHeading___arfolyam_roegzites_1"/><text:bookmark-start text:name="arfolyam_roegzites"/>Árfolyam rögzítés<text:bookmark-end text:name="__RefHeading___arfolyam_roegzites_1"/><text:bookmark-end text:name="arfolyam_roegzites"/></text:h>
      <text:p text:style-name="Text_20_body"><draw:frame draw:style-name="mediaright" draw:name="0" text:anchor-type="paragraph" draw:z-index="0" svg:width="18.520833333333cm" style:rel-width="100%" svg:height="11.501826826827cm" style:rel-height="scale"><draw:image xlink:href="Pictures/335c2b7ee2053c90fc2e91c9a8fea8aa.png" xlink:type="simple" xlink:show="embed" xlink:actuate="onLoad"/></draw:frame></text:p>
      <text:p text:style-name="Text_20_body">A rendszerben szereplő értékesítési és beszerzési <text:a xlink:type="simple" xlink:href="https://doc.evir.hu/doku.php/evir:torzsadatok:cikktorzs:arkategoriak:arkategoriak" text:style-name="Internet_20_link" text:visited-style-name="Visited_20_Internet_20_Link">árkategóriák</text:a> devizaneméhez szükség van friss árfolyam információkra. <text:line-break/>
A napi árfolyam hiányában a rendszer a kívánt naphoz legközelebbi, legutolsó napi árfolyamot fogja használni, melyről a <text:a xlink:type="simple" xlink:href="https://doc.evir.hu/doku.php/evir:bizonylatok:bizonylat_keszites" text:style-name="Internet_20_link" text:visited-style-name="Visited_20_Internet_20_Link">bizonylat készítés</text:a>ekor az üzenetsávban értesíti a felhasználót. <text:line-break/>
A felhasználó döntésére van bízva, hogy elfogadja ezt a régebbi árfolyamot (mert pl. banki szünnap miatt nincs friss új árfolyam rögzítésére lehetőség), vagy pedig új árfolyam információt rögzít a rendszerben. </text:p>
      <text:p text:style-name="Text_20_body"><text:span text:style-name="Strong_20_Emphasis">Árfolyam rögzítésére kétféle lehetőség van:</text:span></text:p>
      <text:list text:style-name="Numbering_20_1" text:continue-numbering="false">
        <text:list-item>
          <text:p text:style-name="Numbering_20_1_Content_First"> Amennyiben a vállalkozás az MNB árfolyam használatát választotta, akkor a rendszer lehetőséget biztosít az árfolyam MNB weboldalról történő közvetlen letöltésére.  <text:line-break/>Ezt a <text:span text:style-name="Strong_20_Emphasis"><text:a xlink:type="simple" xlink:href="https://doc.evir.hu/doku.php/evir:penzugy:penzugy_menu" text:style-name="Internet_20_link" text:visited-style-name="Visited_20_Internet_20_Link">Pénzügy</text:a> → Árfolyam → <text:a xlink:type="simple" xlink:href="https://doc.evir.hu/doku.php/evir:penzugy:mnb_arfolyam_letoltes" text:style-name="Internet_20_link" text:visited-style-name="Visited_20_Internet_20_Link">MNB árfolyam letöltése</text:a></text:span> menüpontban lehet kezdeményezni. <text:line-break/> Az MNB árfolyam letöltése automatizálható a <text:a xlink:type="simple" xlink:href="https://doc.evir.hu/doku.php/evir:rendszer:beallitasok:mnb_arfolyam" text:style-name="Internet_20_link" text:visited-style-name="Visited_20_Internet_20_Link">rendszerbeállításokban</text:a>! <text:line-break/><text:line-break/></text:p>
        </text:list-item>
        <text:list-item>
          <text:p text:style-name="Numbering_20_1_Content_Last"> Amennyiben a saját számlavezető bank árfolyamát kell használni, akkor ezt manuálisan lehet rögzíteni a <text:span text:style-name="Strong_20_Emphasis"><text:a xlink:type="simple" xlink:href="https://doc.evir.hu/doku.php/evir:penzugy:penzugy_menu" text:style-name="Internet_20_link" text:visited-style-name="Visited_20_Internet_20_Link">Pénzügy</text:a> → Árfolyam → <text:a xlink:type="simple" xlink:href="https://doc.evir.hu/doku.php/evir:penzugy:uj_arfolyam" text:style-name="Internet_20_link" text:visited-style-name="Visited_20_Internet_20_Link">Új árfolyam</text:a></text:span> menüpont alatt.</text:p>
        </text:list-item>
      </text:list>
      <text:p text:style-name="Text_20_body"><text:span text:style-name="Strong_20_Emphasis">Árfolyamlista</text:span>: Az árfolyamok listázása, melyek segítenek a különböző valuták kezelésében.</text:p>
      <text:p text:style-name="Horizontal_20_Line"/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penzugyi:penznemek" text:style-name="Internet_20_link" text:visited-style-name="Visited_20_Internet_20_Link">Pénznemek</text:a></text:p>
        </text:list-item>
        <text:list-item>
          <text:p text:style-name="List_20_1_Content"> <text:a xlink:type="simple" xlink:href="https://doc.evir.hu/doku.php/evir:torzsadatok:cikktorzs:arkategoriak:arkategoriak" text:style-name="Internet_20_link" text:visited-style-name="Visited_20_Internet_20_Link">Árkategóriák</text:a></text:p>
        </text:list-item>
        <text:list-item>
          <text:p text:style-name="List_20_1_Content"> <text:a xlink:type="simple" xlink:href="https://doc.evir.hu/doku.php/evir:szamlazas:export_szamla" text:style-name="Internet_20_link" text:visited-style-name="Visited_20_Internet_20_Link">Exportszámla</text:a></text:p>
        </text:list-item>
        <text:list-item>
          <text:p text:style-name="List_20_1_Content_Last"> <text:a xlink:type="simple" xlink:href="https://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36:12</meta:creation-date>
    <dc:creator>Generated</dc:creator>
    <dc:date>2026-09-10T05::36:12</dc:date>
    <dc:language>en-US</dc:language>
    <meta:editing-cycles>1</meta:editing-cycles>
    <meta:editing-duration>PT0S</meta:editing-duration>
    <dc:title>evir:penzugy:arfolyam_rogzites</dc:title>
  </office:meta>
</office:document-meta>
</file>