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f766b44260b57e89dbdc626a653f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mail_kuldes_bizonylatkesziteskor"/><text:bookmark-start text:name="__RefHeading___emailkueldes_bizonylatkesziteskor_1"/><text:bookmark-start text:name="emailkueldes_bizonylatkesziteskor"/>Emailküldés bizonylatkészítéskor<text:bookmark-end text:name="__RefHeading___emailkueldes_bizonylatkesziteskor_1"/><text:bookmark-end text:name="emailkueldes_bizonylatkesziteskor"/></text:h>
      <text:p text:style-name="Text_20_body"><draw:frame draw:style-name="mediaright" draw:name="0" text:anchor-type="paragraph" draw:z-index="0" svg:width="18.520833333333cm" style:rel-width="100%" svg:height="17.209204351536cm" style:rel-height="scale"><draw:image xlink:href="Pictures/38f766b44260b57e89dbdc626a653f4a.png" xlink:type="simple" xlink:show="embed" xlink:actuate="onLoad"/></draw:frame></text:p>
      <text:p text:style-name="Text_20_body"><text:span text:style-name=""/> <text:span text:style-name="Strong_20_Emphasis"><text:a xlink:type="simple" xlink:href="https://doc.evir.hu/doku.php/evir:penzugy:bizonylat_email_kuldes" text:style-name="Internet_20_link" text:visited-style-name="Visited_20_Internet_20_Link">A megfelelő beállítások elvégzése után</text:a></text:span>, például a <text:a xlink:type="simple" xlink:href="https://doc.evir.hu/doku.php/evir:szamlazas:szamla" text:style-name="Internet_20_link" text:visited-style-name="Visited_20_Internet_20_Link">számlakészítés</text:a>nél, vagy bármilyen <text:a xlink:type="simple" xlink:href="https://doc.evir.hu/doku.php/evir:bizonylatok:bizonylat_keszites" text:style-name="Internet_20_link" text:visited-style-name="Visited_20_Internet_20_Link">bizonylat készítésénél</text:a>:</text:p>
      <text:list text:style-name="Numbering_20_1" text:continue-numbering="false">
        <text:list-item>
          <text:p text:style-name="Numbering_20_1_Content_First"> A <text:a xlink:type="simple" xlink:href="https://doc.evir.hu/doku.php/evir:bizonylatok:partner_adatok" text:style-name="Internet_20_link" text:visited-style-name="Visited_20_Internet_20_Link">partner kiválasztás</text:a>kor az email értesítő adatok automatikusan betöltődnek, amennyiben rendelkezésre állnak.</text:p>
        </text:list-item>
        <text:list-item>
          <text:p text:style-name="Numbering_20_1_Content"> Megjelenik egy <text:span text:style-name="Source_20_Text"><text:span text:style-name="Strong_20_Emphasis">Email értesítő</text:span></text:span> rész a <text:span text:style-name="Source_20_Text">Partner adatok</text:span> és a <text:span text:style-name="Source_20_Text">Paraméterek</text:span> blokk között, a következő elemekkel: </text:p>
          <text:list text:style-name="List_20_1">
            <text:list-item>
              <text:p text:style-name="List_20_1_Content"> <text:span text:style-name="Source_20_Text"><text:span text:style-name="Strong_20_Emphasis">Értesítő sablon</text:span></text:span> <text:line-break/>A bizonylattípushoz létrehozott <text:a xlink:type="simple" xlink:href="https://doc.evir.hu/doku.php/evir:torzsadatok:penzugyi:email_sablon" text:style-name="Internet_20_link" text:visited-style-name="Visited_20_Internet_20_Link">email értesítő sablon</text:a>ok közül választhat. <text:line-break/><text:span text:style-name=""/>  <text:span text:style-name="Strong_20_Emphasis">A mező csak akkor látható, ha a bizonylattípushoz több <text:a xlink:type="simple" xlink:href="https://doc.evir.hu/doku.php/evir:torzsadatok:penzugyi:email_sablon" text:style-name="Internet_20_link" text:visited-style-name="Visited_20_Internet_20_Link">email sablon</text:a> is rögzítve van.</text:span> <text:line-break/>Ha csak egyetlen egy sablon került rögzítésre az email küldés ugyanúgy működik, de mivel nincs választási lehetőség, ezért a legördülő mező nem látható a felületen.</text:p>
            </text:list-item>
            <text:list-item>
              <text:p text:style-name="List_20_1_Content"> <text:span text:style-name="Source_20_Text"><text:span text:style-name="Strong_20_Emphasis">Név</text:span></text:span> <text:line-break/>Az e-mail címzettjének neve.</text:p>
            </text:list-item>
            <text:list-item>
              <text:p text:style-name="List_20_1_Content"> <text:span text:style-name="Source_20_Text"><text:span text:style-name="Strong_20_Emphasis">Email cím</text:span></text:span> <text:line-break/>Az e-mail címzettjének e-mail címe.</text:p>
            </text:list-item>
            <text:list-item>
              <text:p text:style-name="List_20_1_Content"> <text:span text:style-name="Source_20_Text"><text:span text:style-name="Strong_20_Emphasis">Értesítő küldése</text:span></text:span> <text:line-break/>Ha ez ki van pipálva, akkor küld a rendszer e-mailt.</text:p>
            </text:list-item>
            <text:list-item>
              <text:p text:style-name="List_20_1_Content"> <text:span text:style-name="Source_20_Text"><text:span text:style-name="Strong_20_Emphasis">Email cím módosítása</text:span></text:span> <text:line-break/><text:span text:style-name=""/> Ha ez kipipálásra kerül, akkor a rendszer a <text:span text:style-name="Source_20_Text">Név</text:span> és <text:span text:style-name="Source_20_Text">Email cím</text:span> mezőkben megadott adatokat rögzíti a <text:span text:style-name="Source_20_Text">Partner adatok</text:span> részen kiválasztott partnerhez. <text:span text:style-name="Strong_20_Emphasis">Ha már volt ott adat, akkor az itt megadott adatok felülírják azokat.</text:span></text:p>
            </text:list-item>
          </text:list>
        </text:list-item>
        <text:list-item>
          <text:p text:style-name="Numbering_20_1_Content_Last"> Magát a számlát a szokott módon kell elkészíteni, ahogyan az a <text:a xlink:type="simple" xlink:href="https://doc.evir.hu/doku.php/evir:szamlazas:szamla" text:style-name="Internet_20_link" text:visited-style-name="Visited_20_Internet_20_Link">Számla készítése</text:a> oldalon szerepel. A bizonylat rögzítése után (azaz 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</text:a> megnyomását követően), a rögzített bizonylat adatai alapján kerül elküldésre a bizonyla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"> <text:a xlink:type="simple" xlink:href="https://doc.evir.hu/doku.php/evir:rendszer:beallitasok:email_ertesito" text:style-name="Internet_20_link" text:visited-style-name="Visited_20_Internet_20_Link">Email küldés engedélyezése a rendszerbeállításokban</text:a></text:p>
        </text:list-item>
        <text:list-item>
          <text:p text:style-name="List_20_1_Content"> <text:a xlink:type="simple" xlink:href="https://doc.evir.hu/doku.php/evir:torzsadatok:penzugyi:email_sablon" text:style-name="Internet_20_link" text:visited-style-name="Visited_20_Internet_20_Link">Email értesítő sablon létrehozása</text:a></text:p>
        </text:list-item>
        <text:list-item>
          <text:p text:style-name="List_20_1_Content"> <text:a xlink:type="simple" xlink:href="https://doc.evir.hu/doku.php/evir:penzugy:email_kuldes_utolag_listabol" text:style-name="Internet_20_link" text:visited-style-name="Visited_20_Internet_20_Link">Email küldés utólag, listából</text:a></text:p>
        </text:list-item>
        <text:list-item>
          <text:p text:style-name="List_20_1_Content"> <text:a xlink:type="simple" xlink:href="https://doc.evir.hu/doku.php/evir:penzugy:email_kuldes_tomegesen" text:style-name="Internet_20_link" text:visited-style-name="Visited_20_Internet_20_Link">Email küldés tömeges bizonylat készítéskor</text:a></text:p>
        </text:list-item>
        <text:list-item>
          <text:p text:style-name="List_20_1_Content_Last"> <text:a xlink:type="simple" xlink:href="https://doc.evir.hu/doku.php/evir-faq:email_beallitas" text:style-name="Internet_20_link" text:visited-style-name="Visited_20_Internet_20_Link">Email sender beál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59:48</meta:creation-date>
    <dc:creator>Generated</dc:creator>
    <dc:date>2026-09-02T08::59:48</dc:date>
    <dc:language>en-US</dc:language>
    <meta:editing-cycles>1</meta:editing-cycles>
    <meta:editing-duration>PT0S</meta:editing-duration>
    <dc:title>evir:penzugy:email_kuldes_bizonylatkesziteskor</dc:title>
  </office:meta>
</office:document-meta>
</file>