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c83628df79822a2ed543e5606c0717.png"/>
  <manifest:file-entry manifest:media-type="image/png" manifest:full-path="Pictures/ecb3df5fea98e14e4b6090757af919fb.png"/>
  <manifest:file-entry manifest:media-type="image/png" manifest:full-path="Pictures/4230ffb02bbe5e3c83b4ccc4ddabb8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email_kuldes_utolag_listabol"/><text:bookmark-start text:name="__RefHeading___email_kueldes_utolag_listabol_1"/><text:bookmark-start text:name="email_kueldes_utolag_listabol"/>Email küldés utólag, listából<text:bookmark-end text:name="__RefHeading___email_kueldes_utolag_listabol_1"/><text:bookmark-end text:name="email_kueldes_utolag_listabol"/></text:h>
      <text:p text:style-name="Text_20_body"><draw:frame draw:style-name="mediaright" draw:name="0" text:anchor-type="paragraph" draw:z-index="0" svg:width="18.520833333333cm" style:rel-width="100%" svg:height="7.3301863572433cm" style:rel-height="scale"><draw:image xlink:href="Pictures/81c83628df79822a2ed543e5606c0717.png" xlink:type="simple" xlink:show="embed" xlink:actuate="onLoad"/></draw:frame></text:p>
      <text:list text:style-name="Numbering_20_1" text:continue-numbering="false">
        <text:list-item>
          <text:p text:style-name="Numbering_20_1_Content_First"> A bizonylatlistában, például számla esetén a <text:span text:style-name="Source_20_Text">Számlázás → Számlalistában</text:span> a megfelelő bizonylat sorára kell kattintani. <text:line-break/><text:line-break/></text:p>
        </text:list-item>
        <text:list-item>
          <text:p text:style-name="Numbering_20_1_Content_Last"> <text:span text:style-name=""/> <text:span text:style-name="Strong_20_Emphasis"><text:a xlink:type="simple" xlink:href="https://doc.evir.hu/doku.php/evir:penzugy:bizonylat_email_kuldes" text:style-name="Internet_20_link" text:visited-style-name="Visited_20_Internet_20_Link">A megfelelő beállítások elvégzése után</text:a></text:span>, a bizonylat adatait megjelenítő oldalon a navigációs sávban látható  ikon vagy az <text:span text:style-name="Strong_20_Emphasis">Email küldés</text:span> gombra kattintásva érhető el a <text:span text:style-name="Strong_20_Emphasis"><text:a xlink:type="simple" xlink:href="#__RefHeading___bizonylat_ertesito_email_adatai_2" text:style-name="Local_20_link" text:visited-style-name="Visited_20_Local_20_Link">Bizonylat értesítő email adatai</text:a></text:span> felület.</text:p>
        </text:list-item>
      </text:list>
      <text:p text:style-name="Text_20_body"> Az emailben kiküldött számlák listája a <text:span text:style-name="Emphasis"><text:a xlink:type="simple" xlink:href="https://doc.evir.hu/doku.php/evir:szamlazas:szamlazas_menu" text:style-name="Internet_20_link" text:visited-style-name="Visited_20_Internet_20_Link">Számlázás</text:a> → <text:a xlink:type="simple" xlink:href="https://doc.evir.hu/doku.php/evir:szamlazas:szamlalistak" text:style-name="Internet_20_link" text:visited-style-name="Visited_20_Internet_20_Link">Listák</text:a> → Előállítás szerint</text:span> menüpont alatt található.</text:p>
      <text:p text:style-name="Horizontal_20_Line"/>
      <text:p text:style-name="Text_20_body"><draw:frame draw:style-name="mediaright" draw:name="1" text:anchor-type="paragraph" draw:z-index="1" svg:width="18.520833333333cm" style:rel-width="100%" svg:height="16.675007038288cm" style:rel-height="scale"><draw:image xlink:href="Pictures/ecb3df5fea98e14e4b6090757af919fb.png" xlink:type="simple" xlink:show="embed" xlink:actuate="onLoad"/></draw:frame></text:p>
      <text:p text:style-name="Horizontal_20_Line"/>
      <text:h text:style-name="Heading_20_3" text:outline-level="3"><text:bookmark-start text:name="__RefHeading___bizonylat_ertesito_email_adatai_2"/><text:bookmark-start text:name="bizonylat_ertesito_email_adatai"/>Bizonylat értesítő email adatai<text:bookmark-end text:name="__RefHeading___bizonylat_ertesito_email_adatai_2"/><text:bookmark-end text:name="bizonylat_ertesito_email_adatai"/></text:h>
      <text:p text:style-name="Text_20_body"><draw:frame draw:style-name="mediaright" draw:name="2" text:anchor-type="paragraph" draw:z-index="2" svg:width="18.520833333333cm" style:rel-width="100%" svg:height="26.272660818713cm" style:rel-height="scale"><draw:image xlink:href="Pictures/4230ffb02bbe5e3c83b4ccc4ddabb8d9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Küldés</text:span> <text:line-break/>A területen beállíthatóak az email küldés paraméterei.</text:p>
          <text:list text:style-name="List_20_1">
            <text:list-item>
              <text:p text:style-name="List_20_1_Content"> <text:span text:style-name="Strong_20_Emphasis">Értesítő sablon</text:span> <text:line-break/>A bizonylattípushoz létrehozott <text:a xlink:type="simple" xlink:href="https://doc.evir.hu/doku.php/evir:torzsadatok:penzugyi:email_sablon" text:style-name="Internet_20_link" text:visited-style-name="Visited_20_Internet_20_Link">email értesítő sablon</text:a>ok közül választhat. <text:line-break/><text:span text:style-name=""/>  A mező csak akkor látható, ha van a rendszerben a bizonylattípushoz <text:a xlink:type="simple" xlink:href="https://doc.evir.hu/doku.php/evir:torzsadatok:penzugyi:email_sablon" text:style-name="Internet_20_link" text:visited-style-name="Visited_20_Internet_20_Link">rögzített email sablon</text:a>.</text:p>
            </text:list-item>
            <text:list-item>
              <text:p text:style-name="List_20_1_Content"> <text:span text:style-name="Source_20_Text"><text:span text:style-name="Strong_20_Emphasis">Név</text:span></text:span> <text:line-break/>Az e-mail címzettjének neve.</text:p>
            </text:list-item>
            <text:list-item>
              <text:p text:style-name="List_20_1_Content"> <text:span text:style-name="Source_20_Text"><text:span text:style-name="Strong_20_Emphasis">Email cím</text:span></text:span> <text:line-break/>Az e-mail címzettjének e-mail címe.</text:p>
            </text:list-item>
            <text:list-item>
              <text:p text:style-name="List_20_1_Content"> <text:span text:style-name="Source_20_Text"><text:span text:style-name="Strong_20_Emphasis">Értesítő küldése</text:span></text:span> <text:line-break/>Ha ez ki van pipálva, akkor küld a rendszer e-mailt.</text:p>
            </text:list-item>
            <text:list-item>
              <text:p text:style-name="List_20_1_Content"> <text:span text:style-name="Source_20_Text"><text:span text:style-name="Strong_20_Emphasis">Email cím módosítása</text:span></text:span> <text:line-break/><text:span text:style-name=""/> Ha ez kipipálásra kerül, akkor a rendszer a <text:span text:style-name="Source_20_Text">Név</text:span> és <text:span text:style-name="Source_20_Text">Email cím</text:span> mezőkben megadott adatokat rögzíti a <text:span text:style-name="Source_20_Text">Partner adatok</text:span> részen kiválasztott partnerhez. <text:span text:style-name="Strong_20_Emphasis">Ha már volt ott adat, akkor az itt megadott adatok felülírják azokat.</text:span></text:p>
            </text:list-item>
            <text:list-item>
              <text:p text:style-name="List_20_1_Content"> Az <text:span text:style-name=""><text:span text:style-name="Strong_20_Emphasis">| <text:span text:style-name="">Előnézet</text:span> |</text:span></text:span> gombra kattintva megjelenik az <text:span text:style-name="Strong_20_Emphasis">Értesítő sablon</text:span> legördülőben kiválasztott <text:a xlink:type="simple" xlink:href="https://doc.evir.hu/doku.php/evir:torzsadatok:penzugyi:email_sablon" text:style-name="Internet_20_link" text:visited-style-name="Visited_20_Internet_20_Link">email sablon</text:a> az <text:span text:style-name="Strong_20_Emphasis">Előnézet</text:span> területen.</text:p>
            </text:list-item>
            <text:list-item>
              <text:p text:style-name="List_20_1_Content_Last"> A <text:span text:style-name=""><text:span text:style-name="Strong_20_Emphasis">| <text:span text:style-name="">Küldés</text:span> |</text:span></text:span> gombra kattintva elküldi az email értesítőt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bizonylat_email_kuldes" text:style-name="Internet_20_link" text:visited-style-name="Visited_20_Internet_20_Link">Számla, bizonylat küldés e-mailben</text:a></text:p>
        </text:list-item>
        <text:list-item>
          <text:p text:style-name="List_20_1_Content"> <text:a xlink:type="simple" xlink:href="https://doc.evir.hu/doku.php/evir:rendszer:beallitasok:email_ertesito" text:style-name="Internet_20_link" text:visited-style-name="Visited_20_Internet_20_Link">Email küldés engedélyezése a rendszerbeállításokban</text:a></text:p>
        </text:list-item>
        <text:list-item>
          <text:p text:style-name="List_20_1_Content"> <text:a xlink:type="simple" xlink:href="https://doc.evir.hu/doku.php/evir:torzsadatok:penzugyi:email_sablon" text:style-name="Internet_20_link" text:visited-style-name="Visited_20_Internet_20_Link">Email értesítő sablon létrehozása</text:a></text:p>
        </text:list-item>
        <text:list-item>
          <text:p text:style-name="List_20_1_Content"> <text:a xlink:type="simple" xlink:href="https://doc.evir.hu/doku.php/evir:penzugy:email_kuldes_bizonylatkesziteskor" text:style-name="Internet_20_link" text:visited-style-name="Visited_20_Internet_20_Link">Email küldés bizonylatkészítéskor</text:a></text:p>
        </text:list-item>
        <text:list-item>
          <text:p text:style-name="List_20_1_Content_Last"> <text:a xlink:type="simple" xlink:href="https://doc.evir.hu/doku.php/evir:penzugy:email_kuldes_tomegesen" text:style-name="Internet_20_link" text:visited-style-name="Visited_20_Internet_20_Link">Email küldés tömeges bizonylat készítésko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8:06</meta:creation-date>
    <dc:creator>Generated</dc:creator>
    <dc:date>2026-08-26T10::28:06</dc:date>
    <dc:language>en-US</dc:language>
    <meta:editing-cycles>1</meta:editing-cycles>
    <meta:editing-duration>PT0S</meta:editing-duration>
    <dc:title>evir:penzugy:email_kuldes_utolag_listabol</dc:title>
  </office:meta>
</office:document-meta>
</file>