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473afca7adf61c02b2dbacf5960f4e.png"/>
  <manifest:file-entry manifest:media-type="image/png" manifest:full-path="Pictures/ead0b1637f842b1972dd3d067d96e30a.png"/>
  <manifest:file-entry manifest:media-type="image/png" manifest:full-path="Pictures/4794b80b2649e10edb69049ba35479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export_rlb"/><text:bookmark-start text:name="__RefHeading___rlb_export_1"/><text:bookmark-start text:name="rlb_export"/>RLB Export<text:bookmark-end text:name="__RefHeading___rlb_export_1"/><text:bookmark-end text:name="rlb_export"/></text:h>
      <text:p text:style-name="Text_20_body"><draw:frame draw:style-name="mediaright" draw:name="0" text:anchor-type="paragraph" draw:z-index="0" svg:width="5.2916666666667cm" style:rel-width="100%" svg:height="11.076463560335cm" style:rel-height="scale"><draw:image xlink:href="Pictures/fc473afca7adf61c02b2dbacf5960f4e.png" xlink:type="simple" xlink:show="embed" xlink:actuate="onLoad"/></draw:frame>
Az RLB könyvelőprogram képes a Forintban kiállított vevői számlák importálására a <text:span text:style-name="Source_20_Text">Pénzügy→Számlák→RLB Export</text:span> menüpontban, amennyiben az ehhez szükséges modul telepítve van a rendszerben. </text:p>
      <text:p text:style-name="Text_20_body">Az RLB program DBF formában képes fogadni az adatokat a 2013-ban kiadott DBF formátumleírás szerint. Tudomásunk szerint azóta nem volt változás a formátumban.</text:p>
      <text:p text:style-name="Text_20_body">A rendszer lehetőséget biztosít arra, hogy szabadon szűrjön a felhasználó az összes számla között, majd a szűrés eredményéül kapott listát exportálja ki DBF formátumban, <text:span text:style-name="Source_20_Text">kszlaket.dbf</text:span> néven (az RLB csak ilyen néven tudja importálni az adatokat). Azért, hogy ne kelljen minden alkalommal ezeket a szűréseket manuálisan elvégezni, a leggyakrabban használt előszűréseket külön listákba helyeztük. Ha másra van szükség, akkor marad az összes számla listájából való manuális szűrés, vagy kérésre szívesen bővítjük az előszűrt számlák listáját.</text:p>
      <text:p text:style-name="Text_20_body">A jelenlegi lehetőségek:</text:p>
      <text:list text:style-name="List_20_1" text:continue-numbering="false">
        <text:list-item>
          <text:p text:style-name="List_20_1_Content_First"> <text:span text:style-name="Source_20_Text">Összes számla</text:span><text:line-break/>A rendszerben kiállított valamennyi vevői számla, aminek a pénzneme HUF.</text:p>
        </text:list-item>
        <text:list-item>
          <text:p text:style-name="List_20_1_Content"> <text:span text:style-name="Source_20_Text">Tárgyhónapban kiállított készpénzes számlák</text:span><text:line-break/>az aktuális dátum hónapjában levő kiállítási dátumú készpénzes forintos vevői számlák</text:p>
        </text:list-item>
        <text:list-item>
          <text:p text:style-name="List_20_1_Content"> <text:span text:style-name="Source_20_Text">Tárgyhónapban kiállított nem készpénzes számlák</text:span><text:line-break/>az aktuális dátum hónapjában levő kiállíítási dátumú nem készpénzes forintos vevői számlák</text:p>
        </text:list-item>
        <text:list-item>
          <text:p text:style-name="List_20_1_Content"> <text:span text:style-name="Source_20_Text">Előző hónapban kiállított készpénzes számlák</text:span><text:line-break/>az aktuális dátumot megelőző hónapban levő kiállítási dátumú készpénzes forintos vevői számlák</text:p>
        </text:list-item>
        <text:list-item>
          <text:p text:style-name="List_20_1_Content"> <text:span text:style-name="Source_20_Text">Előző hónapban kiállított nem készpénzes számlák</text:span><text:line-break/> az aktuális dátumot megelőző hónapban levő  kiállítási dátumú nem készpénzes forintos vevői számlák</text:p>
        </text:list-item>
        <text:list-item>
          <text:p text:style-name="List_20_1_Content"> <text:span text:style-name="Source_20_Text">Tárgyhónapban teljesített készpénzes számlák</text:span><text:line-break/>az aktuális dátum hónapjában levő teljesítési dátumú készpénzes forintos vevői számlák</text:p>
        </text:list-item>
        <text:list-item>
          <text:p text:style-name="List_20_1_Content"> <text:span text:style-name="Source_20_Text">Tárgyhónapban teljesített nem készpénzes számlák</text:span> <text:line-break/>az aktuális dátum hónapjában levő teljesítési dátumú nem készpénzes forintos vevői számlák</text:p>
        </text:list-item>
        <text:list-item>
          <text:p text:style-name="List_20_1_Content"> <text:span text:style-name="Source_20_Text">Előző hónapban teljesített készpénzes számlák</text:span><text:line-break/>az aktuális dátumot megelőző hónapban levő  teljesítési dátumú készpénzes forintos vevői számlák</text:p>
        </text:list-item>
        <text:list-item>
          <text:p text:style-name="List_20_1_Content_Last"> <text:span text:style-name="Source_20_Text">Előző hónapban teljesített nem készpénzes számlák</text:span><text:line-break/>az aktuális dátumot megelőző hónapban levő  teljesítési dátumú nem készpénzes forintos vevői számlák</text:p>
        </text:list-item>
      </text:list>
      <text:p text:style-name="Text_20_body"><draw:frame draw:style-name="mediacenter" draw:name="1" text:anchor-type="paragraph" draw:z-index="1" svg:width="22.992291666667cm" style:rel-width="100%" svg:height="18.758958333333cm" style:rel-height="scale"><draw:image xlink:href="Pictures/ead0b1637f842b1972dd3d067d96e30a.png" xlink:type="simple" xlink:show="embed" xlink:actuate="onLoad"/></draw:frame></text:p>
      <text:p text:style-name="Text_20_body">A listában a navigációs részen található <text:span text:style-name="Source_20_Text">RLB Export</text:span> funkcióra kattintással történik meg a DBF file előállítása.</text:p>
      <text:p text:style-name="Text_20_body"><draw:frame draw:style-name="mediacenter" draw:name="2" text:anchor-type="paragraph" draw:z-index="2" svg:width="29.36875cm" style:rel-width="100%" svg:height="3.730625cm" style:rel-height="scale"><draw:image xlink:href="Pictures/4794b80b2649e10edb69049ba35479be.png" xlink:type="simple" xlink:show="embed" xlink:actuate="onLoad"/></draw:frame></text:p>
      <text:p text:style-name="Text_20_body">Előfordulhatnak olyan esetek, amikor az exportálás nem lenne lehetséges kerekítési problémák miatt, azaz amikor matematikailag nem stimmel a számla végösszege a számla tételeinek nettó + áfa összegeivel. Azért, hogy ne kelljen ezeket a számlákat egyesével javítgatni, a rendszer lehetőséget biztosít a listákban szereplő számlák tömeges javítására. A navigációs részen található egy <text:span text:style-name="Source_20_Text">Vevői számlák kerekítései</text:span> nevű funkció, ami olyan módon korrigálja a rögzített adatokat, hogy azok megfeleljenek a törvényi előírásoknak és egyben alkalmasak legyenek az exportálásra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_Last">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50:57</meta:creation-date>
    <dc:creator>Generated</dc:creator>
    <dc:date>2026-08-11T21::50:57</dc:date>
    <dc:language>en-US</dc:language>
    <meta:editing-cycles>1</meta:editing-cycles>
    <meta:editing-duration>PT0S</meta:editing-duration>
    <dc:title>evir:penzugy:export_rlb</dc:title>
  </office:meta>
</office:document-meta>
</file>