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3276a429334efef3ae23bf70105a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kamat_rogzitese"/><text:bookmark-start text:name="__RefHeading___kamat_roegzitese_1"/><text:bookmark-start text:name="kamat_roegzitese"/>Kamat rögzítése<text:bookmark-end text:name="__RefHeading___kamat_roegzitese_1"/><text:bookmark-end text:name="kamat_roegzitese"/></text:h>
      <text:p text:style-name="Text_20_body"><draw:frame draw:style-name="mediaright" draw:name="0" text:anchor-type="paragraph" draw:z-index="0" svg:width="18.520833333333cm" style:rel-width="100%" svg:height="12.353216019417cm" style:rel-height="scale"><draw:image xlink:href="Pictures/853276a429334efef3ae23bf70105a01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penzugy:penzugy_menu" text:style-name="Internet_20_link" text:visited-style-name="Visited_20_Internet_20_Link">Pénzügy</text:a></text:span>,</text:p>
        </text:list-item>
        <text:list-item>
          <text:p text:style-name="Numbering_20_1_Content"> <text:span text:style-name="Strong_20_Emphasis">Kamatok</text:span> menüpont alatt történik a kamat rögzítése, melyet késedelmi kamat felszámításakor a <text:a xlink:type="simple" xlink:href="https://doc.evir.hu/doku.php/evir:penzugy:penzugyi_lekerdezesek#kesedelmi_kamat" text:style-name="Internet_20_link" text:visited-style-name="Visited_20_Internet_20_Link">kamatlevél</text:a> használ fel.</text:p>
        </text:list-item>
        <text:list-item>
          <text:p text:style-name="Numbering_20_1_Content"> <text:span text:style-name="Strong_20_Emphasis">Paraméterek</text:span> megadása:</text:p>
          <text:list text:style-name="List_20_1">
            <text:list-item>
              <text:p text:style-name="List_20_1_Content"> <text:span text:style-name="Source_20_Text"><text:span text:style-name="Strong_20_Emphasis">Dátum</text:span></text:span> <text:line-break/>A kamat érvényességének kezdőnapja. <text:line-break/> Kamat korábbi dátummal, visszamenőleg is rögzíthető és a következő rögzített kamatot megelőző napig érvényes!</text:p>
            </text:list-item>
            <text:list-item>
              <text:p text:style-name="List_20_1_Content"> <text:span text:style-name="Source_20_Text"><text:span text:style-name="Strong_20_Emphasis">Éves kamat %</text:span></text:span> <text:line-break/>Az éves kamat százalékos értéke.</text:p>
            </text:list-item>
            <text:list-item>
              <text:p text:style-name="List_20_1_Content"> <text:span text:style-name="Source_20_Text"><text:span text:style-name="Strong_20_Emphasis">Érvényesség</text:span></text:span>  <text:line-break/>A listában látható a kamatperiódus utolsó napjának dátuma, a következő periódus kezdete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  <text:list-item>
          <text:p text:style-name="Numbering_20_1_Content_Last"> A listában találhatóak a már rögzített kamatok. A listából kattintással kiválasztható és szerkeszthető a kamat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doc.evir.hu/doku.php/evir:torzsadatok:penzugyi:kesedelmi_kamat_sablon" text:style-name="Internet_20_link" text:visited-style-name="Visited_20_Internet_20_Link">Késedelmi sablon</text:a></text:p>
        </text:list-item>
        <text:list-item>
          <text:p text:style-name="List_20_1_Content_Last"> <text:a xlink:type="simple" xlink:href="https://doc.evir.hu/doku.php/evir:rendszer:beallitasok:kesedelmi_kamat" text:style-name="Internet_20_link" text:visited-style-name="Visited_20_Internet_20_Link">Rendszerbeállítások: Késedelmi kam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5:44</meta:creation-date>
    <dc:creator>Generated</dc:creator>
    <dc:date>2026-08-26T10::25:44</dc:date>
    <dc:language>en-US</dc:language>
    <meta:editing-cycles>1</meta:editing-cycles>
    <meta:editing-duration>PT0S</meta:editing-duration>
    <dc:title>evir:penzugy:kamat_rogzitese</dc:title>
  </office:meta>
</office:document-meta>
</file>