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d7838ef8da83159c1d0494cf1b87067.png"/>
  <manifest:file-entry manifest:media-type="image/png" manifest:full-path="Pictures/d12d316694b5c98b7288ce82b300519e.png"/>
  <manifest:file-entry manifest:media-type="image/png" manifest:full-path="Pictures/f2334fe65ffc124a4524aff269d0c625.png"/>
  <manifest:file-entry manifest:media-type="image/png" manifest:full-path="Pictures/5666840ce700dcef87eca094925cd18d.png"/>
  <manifest:file-entry manifest:media-type="image/png" manifest:full-path="Pictures/7be5cc7702dd3c58cc428d83253397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tar:penztarbizonylat"/><text:bookmark-start text:name="__RefHeading___penztarbizonylat_1"/><text:bookmark-start text:name="penztarbizonylat"/>Pénztárbizonylat<text:bookmark-end text:name="__RefHeading___penztarbizonylat_1"/><text:bookmark-end text:name="penztarbizonylat"/></text:h>
      <text:p text:style-name="Text_20_body">A <text:span text:style-name="Strong_20_Emphasis"><text:a xlink:type="simple" xlink:href="https://doc.evir.hu/doku.php/evir:penzugy:penzugy_menu" text:style-name="Internet_20_link" text:visited-style-name="Visited_20_Internet_20_Link">Pénzügy</text:a> → <text:a xlink:type="simple" xlink:href="https://doc.evir.hu/doku.php/evir:penzugy:penztar:hazipenztar_kezeles" text:style-name="Internet_20_link" text:visited-style-name="Visited_20_Internet_20_Link">Pénztár</text:a> → Új pénztárbizonylat</text:span> menüpont alatt lehet új pénztárbizonylatot, pénztárbizonylat tételeket és pénzügyi elszámolást rögzíteni.</text:p>
      <text:p text:style-name="Horizontal_20_Line"/>
      <text:p text:style-name="Text_20_body"><draw:frame draw:style-name="mediaright" draw:name="0" text:anchor-type="paragraph" draw:z-index="0" svg:width="18.520833333333cm" style:rel-width="100%" svg:height="12.5349cm" style:rel-height="scale"><draw:image xlink:href="Pictures/2d7838ef8da83159c1d0494cf1b87067.png" xlink:type="simple" xlink:show="embed" xlink:actuate="onLoad"/></draw:frame></text:p>
      <text:h text:style-name="Heading_20_3" text:outline-level="3"><text:bookmark-start text:name="__RefHeading___bizonylat_roegzitese_2"/><text:bookmark-start text:name="bizonylat_roegzitese"/>Bizonylat rögzítése<text:bookmark-end text:name="__RefHeading___bizonylat_roegzitese_2"/><text:bookmark-end text:name="bizonylat_roegzitese"/></text:h>
      <text:list text:style-name="Numbering_20_1" text:continue-numbering="false">
        <text:list-item>
          <text:p text:style-name="Numbering_20_1_Content_First"> <text:span text:style-name="Strong_20_Emphasis">Paraméterek</text:span> megadása:</text:p>
          <text:list text:style-name="List_20_1">
            <text:list-item>
              <text:p text:style-name="List_20_1_Content"> <text:span text:style-name="Strong_20_Emphasis">Pénztár</text:span> <text:line-break/>A legördülőből ki kell választani a <text:a xlink:type="simple" xlink:href="https://doc.evir.hu/doku.php/evir:torzsadatok:penzugyi:penztar" text:style-name="Internet_20_link" text:visited-style-name="Visited_20_Internet_20_Link">pénztárat</text:a> is, aminek az éppen aktuális egyenlege szerepel a pénztár neve mellett.</text:p>
            </text:list-item>
            <text:list-item>
              <text:p text:style-name="List_20_1_Content"> <text:span text:style-name="Strong_20_Emphasis"><text:a xlink:type="simple" xlink:href="https://doc.evir.hu/doku.php/evir:bizonylatok:partner_adatok" text:style-name="Internet_20_link" text:visited-style-name="Visited_20_Internet_20_Link">Partner adatok</text:a></text:span> megadása.</text:p>
            </text:list-item>
            <text:list-item>
              <text:p text:style-name="List_20_1_Content"> <text:span text:style-name="Strong_20_Emphasis">Befizető/Vevő neve</text:span> <text:line-break/>A befizető személy neve.</text:p>
            </text:list-item>
            <text:list-item>
              <text:p text:style-name="List_20_1_Content"> <text:span text:style-name="Strong_20_Emphasis">Dátum</text:span> <text:line-break/>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Bizonylat rögzítése</text:span> |</text:span></text:span> gombra kattintva elkészül egy bizonylat, amire tételeket (tranzakciókat) lehet rögzíteni. Ennek a bizonylatnak még nincs száma, nem elkészült végleges pénztárbizonylat, csupán annak a kezdete.</text:p>
        </text:list-item>
      </text:list>
      <text:p text:style-name="Text_20_body"> Amikor elindul a folyamat és megadjuk a partner adatokat, akkor még nem dől el, hogy bevételi vagy kiadási bizonylatot hozunk létre, ezt majd a rendszer fogja meghatározni a bizonylaton szereplő tételek alapján. </text:p>
      <text:p text:style-name="Text_20_body">Ezen a ponton szétválnak a folyamatok:</text:p>
      <text:p text:style-name="Horizontal_20_Line"/>
      <text:p text:style-name="Text_20_body"><draw:frame draw:style-name="mediaright" draw:name="1" text:anchor-type="paragraph" draw:z-index="1" svg:width="18.520833333333cm" style:rel-width="100%" svg:height="9.8287869394503cm" style:rel-height="scale"><draw:image xlink:href="Pictures/d12d316694b5c98b7288ce82b300519e.png" xlink:type="simple" xlink:show="embed" xlink:actuate="onLoad"/></draw:frame></text:p>
      <text:h text:style-name="Heading_20_3" text:outline-level="3"><text:bookmark-start text:name="__RefHeading___tetel_roegzitese_3"/><text:bookmark-start text:name="tetel_roegzitese"/>Tétel rögzítése<text:bookmark-end text:name="__RefHeading___tetel_roegzitese_3"/><text:bookmark-end text:name="tetel_roegzitese"/></text:h>
      <text:list text:style-name="Numbering_20_1" text:continue-numbering="false">
        <text:list-item>
          <text:p text:style-name="Numbering_20_1_Content_First"> <text:span text:style-name="Strong_20_Emphasis">Tételek</text:span> <text:line-break/>Ha egy mindentől független tételt szeretnénk rögzíteni (pl. vásárlási előleg kiadása), akkor a tételeknél a legördülőből a <text:span text:style-name="Source_20_Text">Kifizetés</text:span>-t kell választani, majd mellé beírni az összeget, a <text:span text:style-name="Source_20_Text">Szöveg</text:span> mezőbe pedig a bizonylaton feltüntetendő információt. </text:p>
        </text:list-item>
        <text:list-item>
          <text:p text:style-name="Numbering_20_1_Content_Last"> <text:span text:style-name=""><text:span text:style-name="Strong_20_Emphasis">| <text:span text:style-name="">Tétel rögzítése</text:span> |</text:span></text:span> gomb tárolja ezt az információt. Ha nem szeretnénk további tételeket felvinni, akkor a <text:span text:style-name="Source_20_Text">Nyomtatás és lezárás</text:span> gomb hatására létrejön a bizonylat, megkapja a sorszámát, és a rendszer legenerálja a PDF formátumú dokumentumot.</text:p>
        </text:list-item>
      </text:list>
      <text:p text:style-name="Horizontal_20_Line"/>
      <text:p text:style-name="Text_20_body"><draw:frame draw:style-name="mediaright" draw:name="2" text:anchor-type="paragraph" draw:z-index="2" svg:width="18.520833333333cm" style:rel-width="100%" svg:height="10.939432240818cm" style:rel-height="scale"><draw:image xlink:href="Pictures/f2334fe65ffc124a4524aff269d0c625.png" xlink:type="simple" xlink:show="embed" xlink:actuate="onLoad"/></draw:frame></text:p>
      <text:h text:style-name="Heading_20_3" text:outline-level="3"><text:bookmark-start text:name="__RefHeading___elszamolando_szamla_egyeb_tetel_kivalasztasa_4"/><text:bookmark-start text:name="elszamolando_szamla_egyeb_tetel_kivalasztasa"/>Elszámolandó számla, egyéb tétel kiválasztása<text:bookmark-end text:name="__RefHeading___elszamolando_szamla_egyeb_tetel_kivalasztasa_4"/><text:bookmark-end text:name="elszamolando_szamla_egyeb_tetel_kivalasztasa"/></text:h>
      <text:p text:style-name="Text_20_body">Ha egy vevői vagy szállítói számlához szeretnénk bizonylatot készíteni, akkor a bizonylat fejléc adatainak megadását követően a tételek részben megjelenő gombokat kell használni:</text:p>
      <text:list text:style-name="List_20_1" text:continue-numbering="false">
        <text:list-item>
          <text:p text:style-name="List_20_1_Content_First"> <text:span text:style-name=""><text:span text:style-name="Strong_20_Emphasis">| <text:span text:style-name="">Vevői számla</text:span> |</text:span></text:span> A <text:a xlink:type="simple" xlink:href="https://doc.evir.hu/doku.php/evir:penzugy:penzugyi_szamlak:szamla_nyilvantartas" text:style-name="Internet_20_link" text:visited-style-name="Visited_20_Internet_20_Link">pénzügyi számlanyilvántartás</text:a>ban szereplő összes vevői számla listája, amelyeknek az állapota nem lezárt.</text:p>
        </text:list-item>
        <text:list-item>
          <text:p text:style-name="List_20_1_Content"> <text:span text:style-name=""><text:span text:style-name="Strong_20_Emphasis">| <text:span text:style-name="">Szállítói számla</text:span> |</text:span></text:span> Rendezetlen állapotú szállítói számlák listája.</text:p>
        </text:list-item>
        <text:list-item>
          <text:p text:style-name="List_20_1_Content"> <text:span text:style-name=""><text:span text:style-name="Strong_20_Emphasis">| <text:span text:style-name="">Összes számla</text:span> |</text:span></text:span>   A rendszerben szereplő összes rendezetlen számla listája.</text:p>
        </text:list-item>
        <text:list-item>
          <text:p text:style-name="List_20_1_Content"> <text:span text:style-name=""><text:span text:style-name="Strong_20_Emphasis">| <text:span text:style-name="">Partner számlái</text:span> |</text:span></text:span> A pénztárbizonylat fejlécében <text:a xlink:type="simple" xlink:href="https://doc.evir.hu/doku.php/evir:bizonylatok:partner_adatok" text:style-name="Internet_20_link" text:visited-style-name="Visited_20_Internet_20_Link">kiválasztott partner</text:a> rendezetlen számlái.  A gomb csak azután jelenik meg, hogy a tranzakcióhoz kiválasztásra került egy partner.</text:p>
        </text:list-item>
        <text:list-item>
          <text:p text:style-name="List_20_1_Content"> <text:span text:style-name=""><text:span text:style-name="Strong_20_Emphasis">| <text:span text:style-name="">Pénztárbizonylat tétel</text:span> |</text:span></text:span>  Másik pénztárbizonylatok olyan tételei, amelyhez nincs hozzárendelve semmi.</text:p>
        </text:list-item>
        <text:list-item>
          <text:p text:style-name="List_20_1_Content"> <text:span text:style-name=""><text:span text:style-name="Strong_20_Emphasis">| <text:span text:style-name="">Banki tranzakció</text:span> |</text:span></text:span>  Banki tranzakciók közül azok, amelyekhez nincs hozzárendelve semmi.</text:p>
        </text:list-item>
        <text:list-item>
          <text:p text:style-name="List_20_1_Content_Last"> <text:span text:style-name=""><text:span text:style-name="Strong_20_Emphasis">| <text:span text:style-name="">Korábban rögzített kiadás/bevétel</text:span> |</text:span></text:span>   A rendszerbe rögzített egyéb tételek.</text:p>
        </text:list-item>
      </text:list>
      <text:p text:style-name="Horizontal_20_Line"/>
      <text:p text:style-name="Text_20_body"><draw:frame draw:style-name="mediaright" draw:name="3" text:anchor-type="paragraph" draw:z-index="3" svg:width="18.520833333333cm" style:rel-width="100%" svg:height="14.552083333333cm" style:rel-height="scale"><draw:image xlink:href="Pictures/5666840ce700dcef87eca094925cd18d.png" xlink:type="simple" xlink:show="embed" xlink:actuate="onLoad"/></draw:frame></text:p>
      <text:h text:style-name="Heading_20_3" text:outline-level="3"><text:bookmark-start text:name="__RefHeading___penzuegyi_elszamolas_5"/><text:bookmark-start text:name="penzuegyi_elszamolas"/>Pénzügyi elszámolás<text:bookmark-end text:name="__RefHeading___penzuegyi_elszamolas_5"/><text:bookmark-end text:name="penzuegyi_elszamolas"/></text:h>
      <text:list text:style-name="List_20_1" text:continue-numbering="false">
        <text:list-item>
          <text:p text:style-name="List_20_1_Content_First"> Amennyiben kiválasztottunk bármelyik listából egy bizonylatot, akkor annak az adataival kitöltve jelennek meg a következő területek mezői:</text:p>
          <text:list text:style-name="Numbering_20_1">
            <text:list-item>
              <text:p text:style-name="Numbering_20_1_Content"> <text:span text:style-name="Strong_20_Emphasis">Tételek</text:span>,</text:p>
            </text:list-item>
            <text:list-item>
              <text:p text:style-name="Numbering_20_1_Content"> <text:span text:style-name="Strong_20_Emphasis">Valós teljesítés</text:span></text:p>
              <text:list text:style-name="List_20_1">
                <text:list-item>
                  <text:p text:style-name="List_20_1_Content"> <text:span text:style-name="Strong_20_Emphasis">Tranzakció típusa</text:span></text:p>
                </text:list-item>
              </text:list>
            </text:list-item>
            <text:list-item>
              <text:p text:style-name="Numbering_20_1_Content"> <text:span text:style-name="Strong_20_Emphasis">Számla hozzáadása</text:span></text:p>
              <text:list text:style-name="List_20_1">
                <text:list-item>
                  <text:p text:style-name="List_20_1_Content"> <text:span text:style-name="Strong_20_Emphasis">Számlatípus</text:span></text:p>
                </text:list-item>
                <text:list-item>
                  <text:p text:style-name="List_20_1_Content"> <text:span text:style-name="Strong_20_Emphasis">Dátum</text:span></text:p>
                </text:list-item>
                <text:list-item>
                  <text:p text:style-name="List_20_1_Content"> <text:span text:style-name="Strong_20_Emphasis">Összeg</text:span></text:p>
                </text:list-item>
                <text:list-item>
                  <text:p text:style-name="List_20_1_Content_Last"> <text:span text:style-name="Strong_20_Emphasis">Hátralék</text:span> 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Felvesz</text:span> |</text:span></text:span> gombra kattintva rögzítésre kerül a tranzakció és a bizonylat <text:a xlink:type="simple" xlink:href="https://doc.evir.hu/doku.php/evir:penzugy:penzugyi_elszamolas" text:style-name="Internet_20_link" text:visited-style-name="Visited_20_Internet_20_Link">pénzügyi elszámolás</text:a>a is.</text:p>
        </text:list-item>
      </text:list>
      <text:p text:style-name="Horizontal_20_Line"/>
      <text:p text:style-name="Text_20_body"><draw:frame draw:style-name="mediaright" draw:name="4" text:anchor-type="paragraph" draw:z-index="4" svg:width="13.229166666667cm" svg:height="4.2283095991561cm"><draw:image xlink:href="Pictures/7be5cc7702dd3c58cc428d8325339780.png" xlink:type="simple" xlink:show="embed" xlink:actuate="onLoad"/></draw:frame></text:p>
      <text:h text:style-name="Heading_20_3" text:outline-level="3"><text:bookmark-start text:name="__RefHeading___nyomtatas_es_lezaras_6"/><text:bookmark-start text:name="nyomtatas_es_lezaras"/>Nyomtatás és lezárás<text:bookmark-end text:name="__RefHeading___nyomtatas_es_lezaras_6"/><text:bookmark-end text:name="nyomtatas_es_lezaras"/></text:h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 Nyomtatás és lezárás</text:span> |</text:span></text:span> <text:line-break/>A megjelent listából kiválasztott számla adataival a rendszer automatikusan kitölti a tétel adatait, valamint megmutatja, hogy melyik számlával rendeli össze a tételt, azaz melyik számla kerül pénzügyileg rendezett állapota miatt lezárásra. Ha minden adat rendben van, és nem kívánunk további tételeket hozzáadni a pénztárbizonylathoz, akkor a <text:span text:style-name="Source_20_Text">Nyomtatás és lezárás</text:span> gomb segítségével fejezhetjük be a műveletet és kapjuk meg az elkészült bizonylatot.</text:p>
        </text:list-item>
      </text:list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orzsadatok:penzugyi:penztar" text:style-name="Internet_20_link" text:visited-style-name="Visited_20_Internet_20_Link">Házipénztár rögzítése</text:a></text:p>
        </text:list-item>
        <text:list-item>
          <text:p text:style-name="List_20_1_Content"> <text:a xlink:type="simple" xlink:href="https://doc.evir.hu/doku.php/evir:penzugy:bank:bankszamla_kezeles" text:style-name="Internet_20_link" text:visited-style-name="Visited_20_Internet_20_Link">Bankszámla kezelés</text:a></text:p>
        </text:list-item>
        <text:list-item>
          <text:p text:style-name="List_20_1_Content"> <text:a xlink:type="simple" xlink:href="https://doc.evir.hu/doku.php/evir:torzsadatok:penzugyi:bankszamlak" text:style-name="Internet_20_link" text:visited-style-name="Visited_20_Internet_20_Link">Bankszámla rögzítése</text:a></text:p>
        </text:list-item>
        <text:list-item>
          <text:p text:style-name="List_20_1_Content"> <text:a xlink:type="simple" xlink:href="https://doc.evir.hu/doku.php/evir:penzugy:egyeb_bizonylatok" text:style-name="Internet_20_link" text:visited-style-name="Visited_20_Internet_20_Link">Egyéb bizonylatok</text:a></text:p>
        </text:list-item>
        <text:list-item>
          <text:p text:style-name="List_20_1_Content"> <text:a xlink:type="simple" xlink:href="https://doc.evir.hu/doku.php/evir:penzugy:penzugyi_szamlak:szamla_nyilvantartas" text:style-name="Internet_20_link" text:visited-style-name="Visited_20_Internet_20_Link">Pénzügyi számla nyilvántartás</text:a></text:p>
        </text:list-item>
        <text:list-item>
          <text:p text:style-name="List_20_1_Content_Last"> <text:a xlink:type="simple" xlink:href="https://doc.evir.hu/doku.php/evir:torzsadatok:penzugyi:torzs_penzugy" text:style-name="Internet_20_link" text:visited-style-name="Visited_20_Internet_20_Link">Pénzügyi 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0::21:14</meta:creation-date>
    <dc:creator>Generated</dc:creator>
    <dc:date>2026-09-15T10::21:14</dc:date>
    <dc:language>en-US</dc:language>
    <meta:editing-cycles>1</meta:editing-cycles>
    <meta:editing-duration>PT0S</meta:editing-duration>
    <dc:title>evir:penzugy:penztar:penztarbizonylat</dc:title>
  </office:meta>
</office:document-meta>
</file>