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5184ee9bcb769b06521bd3abafaf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lekerdezesek:penzugyi_lekerdezesek"/><text:bookmark-start text:name="__RefHeading___penzuegyi_lekerdezesek_1"/><text:bookmark-start text:name="penzuegyi_lekerdezesek"/>Pénzügyi lekérdezések<text:bookmark-end text:name="__RefHeading___penzuegyi_lekerdezesek_1"/><text:bookmark-end text:name="penzuegyi_lekerdezesek"/></text:h>
      <text:p text:style-name="Text_20_body"><draw:frame draw:style-name="mediaright" draw:name="0" text:anchor-type="paragraph" draw:z-index="0" svg:width="18.520833333333cm" style:rel-width="100%" svg:height="6.5237875779921cm" style:rel-height="scale"><draw:image xlink:href="Pictures/eb5184ee9bcb769b06521bd3abafaf53.png" xlink:type="simple" xlink:show="embed" xlink:actuate="onLoad"/></draw:frame></text:p>
      <text:p text:style-name="Text_20_body">A <text:span text:style-name="Source_20_Text"><text:span text:style-name="Strong_20_Emphasis"><text:a xlink:type="simple" xlink:href="https://doc.evir.hu/doku.php/evir:penzugy:penzugy_menu" text:style-name="Internet_20_link" text:visited-style-name="Visited_20_Internet_20_Link">Pénzügy</text:a> → Pénzügyi lekérdezések</text:span></text:span> menüpontban szereplő alap lekérdezések a következőket tartalmazzák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ugyi_lekerdezesek:idoszaki_attekinto" text:style-name="Internet_20_link" text:visited-style-name="Visited_20_Internet_20_Link">Időszaki áttekintő</text:a></text:span> <text:line-break/>Ez a funkció lehetővé teszi, hogy tetszőleges időszakra gyors áttekintést kapjunk a pénzügyi adatokról: a bevételekről, kiadásokról, és a fizetendő vagy visszaigényelhető ÁFA mértékérő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ugyi_lekerdezesek:penzugyi_top_lista" text:style-name="Internet_20_link" text:visited-style-name="Visited_20_Internet_20_Link">Pénzügyi top lista</text:a></text:span> <text:line-break/>A pénzügyi top lista segít a legfontosabb pénzügyi információk kiemelésében, legyen szó például legnagyobb bevételt generáló partnerekről vagy legjelentősebb kiadásokról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ugyi_lekerdezesek:partner_lekerdezes" text:style-name="Internet_20_link" text:visited-style-name="Visited_20_Internet_20_Link">Partner lekérdezés</text:a></text:span> <text:line-break/>Ez a lekérdezés az egyes partnerekkel kapcsolatos pénzügyi adatokat mutatja be, például azokkal a tranzakciókkal kapcsolatos információkat, amelyeket velük végeztünk, és amelyeket nyilvántartásba kell ven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penzugy:penzugyi_lekerdezesek:forgalom_partnercsoportonkent" text:style-name="Internet_20_link" text:visited-style-name="Visited_20_Internet_20_Link">Forgalom partnercsoportonként</text:a></text:span> <text:line-break/>Ez a lekérdezés a forgalmat partnercsoportok szerint bontja le, lehetővé téve a részletes elemzést, hogy mely csoportokból származik a legnagyobb forgalom, és hogyan oszlanak meg a bevételek a különböző csoportok között.</text:p>
        </text:list-item>
      </text:list>
      <text:p text:style-name="Text_20_body">Ezek a funkciók kulcsfontosságúak a pénzügyi elemzéshez és segítenek a vállalat pénzügyeinek hatékony nyomon követésé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47:48</meta:creation-date>
    <dc:creator>Generated</dc:creator>
    <dc:date>2026-08-31T09::47:48</dc:date>
    <dc:language>en-US</dc:language>
    <meta:editing-cycles>1</meta:editing-cycles>
    <meta:editing-duration>PT0S</meta:editing-duration>
    <dc:title>evir:penzugy:penzugyi_lekerdezesek:penzugyi_lekerdezesek</dc:title>
  </office:meta>
</office:document-meta>
</file>