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0ea145dbac5d29a59bbc4dd9f783dd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penzugy:penzugyi_szamlak:kesedelmes_szamlak"/><text:bookmark-start text:name="__RefHeading___kesedelmes_szamlak_1"/><text:bookmark-start text:name="kesedelmes_szamlak"/>Késedelmes számlák<text:bookmark-end text:name="__RefHeading___kesedelmes_szamlak_1"/><text:bookmark-end text:name="kesedelmes_szamlak"/></text:h>
      <text:p text:style-name="Text_20_body"><draw:frame draw:style-name="mediaright" draw:name="0" text:anchor-type="paragraph" draw:z-index="0" svg:width="18.520833333333cm" style:rel-width="100%" svg:height="14.267699926632cm" style:rel-height="scale"><draw:image xlink:href="Pictures/c0ea145dbac5d29a59bbc4dd9f783dd5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<text:a xlink:type="simple" xlink:href="https://doc.evir.hu/doku.php/evir:penzugy:penzugy_menu" text:style-name="Internet_20_link" text:visited-style-name="Visited_20_Internet_20_Link">Pénzügy</text:a></text:span>,</text:p>
        </text:list-item>
        <text:list-item>
          <text:p text:style-name="Numbering_20_1_Content"> <text:span text:style-name="Strong_20_Emphasis">Számlák</text:span>,</text:p>
        </text:list-item>
        <text:list-item>
          <text:p text:style-name="Numbering_20_1_Content"> <text:span text:style-name="Strong_20_Emphasis">Késedelmes számlák</text:span> menüpont alatti listákban lehet a pénzügyileg még nem teljesített <text:a xlink:type="simple" xlink:href="https://doc.evir.hu/doku.php/evir:szamlazas:szamla" text:style-name="Internet_20_link" text:visited-style-name="Visited_20_Internet_20_Link">vevői számlákat</text:a> a fizetési határidőhöz viszonyított késedelmi idő szerint <text:a xlink:type="simple" xlink:href="https://doc.evir.hu/doku.php/evir:alapok:listak" text:style-name="Internet_20_link" text:visited-style-name="Visited_20_Internet_20_Link">listázni</text:a>.</text:p>
          <text:list text:style-name="Numbering_20_1">
            <text:list-item>
              <text:p text:style-name="Numbering_20_1_Content"> <text:span text:style-name="Strong_20_Emphasis">Számlalisták</text:span> (a késedelem a számla fizetési határidejéhez képest, a mai naphoz viszonyítva számítva):</text:p>
              <text:list text:style-name="List_20_1">
                <text:list-item>
                  <text:p text:style-name="List_20_1_Content"> <text:span text:style-name="Strong_20_Emphasis">1-30 nap között</text:span> lejárt rendezetlen számlák.</text:p>
                </text:list-item>
                <text:list-item>
                  <text:p text:style-name="List_20_1_Content"> <text:span text:style-name="Strong_20_Emphasis">31-60 nap között</text:span> lejárt rendezetlen számlák.</text:p>
                </text:list-item>
                <text:list-item>
                  <text:p text:style-name="List_20_1_Content"> <text:span text:style-name="Strong_20_Emphasis">61-90 nap között</text:span> lejárt rendezetlen számlák.</text:p>
                </text:list-item>
                <text:list-item>
                  <text:p text:style-name="List_20_1_Content"> <text:span text:style-name="Strong_20_Emphasis">91 napnál régebbi</text:span> lejárt rendezetlen számlák.</text:p>
                </text:list-item>
                <text:list-item>
                  <text:p text:style-name="List_20_1_Content"> <text:span text:style-name="Strong_20_Emphasis">Nem lejárt</text:span> rendezetlen számlák (a fizetési határidő még nem járt le).</text:p>
                </text:list-item>
                <text:list-item>
                  <text:p text:style-name="List_20_1_Content"> <text:span text:style-name="Strong_20_Emphasis">Összes</text:span>: Az összes rendezetlen számlát tartalmazza, azaz az <text:span text:style-name="Source_20_Text"><text:span text:style-name="Emphasis">Összes késedelmes</text:span></text:span> és a <text:span text:style-name="Source_20_Text"><text:span text:style-name="Emphasis">Nem lejárt</text:span></text:span> listákban található valamennyi számlát.</text:p>
                </text:list-item>
                <text:list-item>
                  <text:p text:style-name="List_20_1_Content"> <text:span text:style-name="Strong_20_Emphasis">Összes késedelmes</text:span>: Az összes lejárt rendezetlen számlát tartalmazza.</text:p>
                </text:list-item>
              </text:list>
            </text:list-item>
            <text:list-item>
              <text:p text:style-name="Numbering_20_1_Content"> A már <text:span text:style-name="Strong_20_Emphasis">kiküldött felszólító levelek</text:span> listái:</text:p>
              <text:list text:style-name="List_20_1">
                <text:list-item>
                  <text:p text:style-name="List_20_1_Content"> <text:span text:style-name="Strong_20_Emphasis">Kiküldött felszólítás (Email)</text:span></text:p>
                </text:list-item>
                <text:list-item>
                  <text:p text:style-name="List_20_1_Content"> <text:span text:style-name="Strong_20_Emphasis">Kiküldött felszólítás (PDF)</text:span></text:p>
                </text:list-item>
              </text:list>
            </text:list-item>
          </text:list>
        </text:list-item>
        <text:list-item>
          <text:p text:style-name="Numbering_20_1_Content"> <text:span text:style-name="Strong_20_Emphasis">Felszólítás</text:span> <text:line-break/>Nyomtatható <text:a xlink:type="simple" xlink:href="https://doc.evir.hu/doku.php/evir:penzugy:penzugyi_szamlak:pdf_felszolitas_generalasa" text:style-name="Internet_20_link" text:visited-style-name="Visited_20_Internet_20_Link">PDF fizetési felszólítások generálása</text:a>. A késedelmes listák tetején megjelenő gomb, amely a listában szereplő számlákhoz készít felszólítást (a <text:span text:style-name="Strong_20_Emphasis">Kintlévőség</text:span> és az <text:span text:style-name="Strong_20_Emphasis">email értesítő</text:span> modul megléte esetén).</text:p>
        </text:list-item>
        <text:list-item>
          <text:p text:style-name="Numbering_20_1_Content_Last"> <text:span text:style-name="Strong_20_Emphasis">Felszólítás email</text:span> <text:line-break/><text:a xlink:type="simple" xlink:href="https://doc.evir.hu/doku.php/evir:penzugy:penzugyi_szamlak:email_felszolitas_kuldes" text:style-name="Internet_20_link" text:visited-style-name="Visited_20_Internet_20_Link">Fizetési felszólító levelek kiküldése emailben</text:a>. Szintén a listaoldalon megjelenő gomb, ugyanezen modulfeltételekkel.</text:p>
        </text:list-item>
      </text:list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penzugy:penzugyi_levelek" text:style-name="Internet_20_link" text:visited-style-name="Visited_20_Internet_20_Link">Pénzügyi levelek: pénzügyi egyenlegértesítő és fizetési felszólítás</text:a></text:p>
        </text:list-item>
        <text:list-item>
          <text:p text:style-name="List_20_1_Content"> <text:a xlink:type="simple" xlink:href="https://doc.evir.hu/doku.php/evir:rendszer:beallitasok:kintlevoseg" text:style-name="Internet_20_link" text:visited-style-name="Visited_20_Internet_20_Link">Pénzügyi email értesítőkkel kapcsolatos rendszerbeállítások</text:a></text:p>
        </text:list-item>
        <text:list-item>
          <text:p text:style-name="List_20_1_Content_Last"> <text:a xlink:type="simple" xlink:href="https://doc.evir.hu/doku.php/evir:torzsadatok:penzugyi:felszolitas_sablon" text:style-name="Internet_20_link" text:visited-style-name="Visited_20_Internet_20_Link">Pénzügyi levelek email és PDF sablonjának szerkesztés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08::47:45</meta:creation-date>
    <dc:creator>Generated</dc:creator>
    <dc:date>2026-08-11T08::47:45</dc:date>
    <dc:language>en-US</dc:language>
    <meta:editing-cycles>1</meta:editing-cycles>
    <meta:editing-duration>PT0S</meta:editing-duration>
    <dc:title>evir:penzugy:penzugyi_szamlak:kesedelmes_szamlak</dc:title>
  </office:meta>
</office:document-meta>
</file>