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be945a316e28b4493ccee1f9cd27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osszesites_menu"/><text:bookmark-start text:name="__RefHeading___oesszesites_menue_1"/><text:bookmark-start text:name="oesszesites_menue"/>Összesítés menü<text:bookmark-end text:name="__RefHeading___oesszesites_menue_1"/><text:bookmark-end text:name="oesszesites_menue"/></text:h>
      <text:p text:style-name="Text_20_body"><draw:frame draw:style-name="mediaright" draw:name="0" text:anchor-type="paragraph" draw:z-index="0" svg:width="18.520833333333cm" style:rel-width="100%" svg:height="13.843216723549cm" style:rel-height="scale"><draw:image xlink:href="Pictures/03be945a316e28b4493ccee1f9cd272f.png" xlink:type="simple" xlink:show="embed" xlink:actuate="onLoad"/></draw:frame></text:p>
      <text:p text:style-name="Text_20_body">A <text:span text:style-name="Strong_20_Emphasis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szamlak:szamla_nyilvantartas" text:style-name="Internet_20_link" text:visited-style-name="Visited_20_Internet_20_Link">Számlák</text:a> → Összesítés</text:span> menüpont alatt lehet pénzügyi számlák összesítő listáit megtekinteni:</text:p>
      <text:list text:style-name="List_20_1" text:continue-numbering="false">
        <text:list-item>
          <text:p text:style-name="LastListParagraph_List_20_1_Content_First"> <text:span text:style-name="Strong_20_Emphasis">Szállítói áttekintő</text:span> <text:line-break/>A rögzített <text:a xlink:type="simple" xlink:href="https://doc.evir.hu/doku.php/evir:penzugy:penzugyi_szamlak:uj_szamla" text:style-name="Internet_20_link" text:visited-style-name="Visited_20_Internet_20_Link">szállítói számlák</text:a> listája partnerenkénti bontásban és pénznemenként összesítve.</text:p>
        </text:list-item>
      </text:list>
      <text:list text:style-name="List_20_1" text:continue-numbering="false">
        <text:list-item>
          <text:p text:style-name="List_20_1_Content_First"> <text:span text:style-name="Strong_20_Emphasis">Szállítói áttekintő (részletes)</text:span> <text:line-break/>A lista kétféle bontásban mutatja a számlákat és az egyenlegeket.</text:p>
          <text:list text:style-name="List_20_1">
            <text:list-item>
              <text:p text:style-name="List_20_1_Content"> <text:span text:style-name="Strong_20_Emphasis">Összesítés</text:span>: Pénznemenként összesítve az szállítói számlákat.</text:p>
            </text:list-item>
            <text:list-item>
              <text:p text:style-name="List_20_1_Content_Last"> <text:span text:style-name="Strong_20_Emphasis">Partnerek szerinti bontás</text:span>: Partnerenként mutatva a számlák adatait. Külön kiemelve fizetési határidejétől eltelt napok számát és lejárt egyenlegelegeke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llítói nyitott</text:span> <text:line-break/>Rendezetlen szállítói számlák, amelyekhez még nem történt <text:a xlink:type="simple" xlink:href="https://doc.evir.hu/doku.php/evir:penzugy:penzugyi_elszamolas" text:style-name="Internet_20_link" text:visited-style-name="Visited_20_Internet_20_Link">pénzügyi elszámolás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állítói lezárt</text:span> <text:line-break/>Lezárt állapotú szállítói számlá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evői áttekintő</text:span> <text:line-break/>A rögzített <text:a xlink:type="simple" xlink:href="https://doc.evir.hu/doku.php/evir:szamlazas:szamla" text:style-name="Internet_20_link" text:visited-style-name="Visited_20_Internet_20_Link">vevői számlák</text:a> listája partnerenkénti bontásban és pénznemenként összesítve.</text:p>
        </text:list-item>
      </text:list>
      <text:list text:style-name="List_20_1" text:continue-numbering="false">
        <text:list-item>
          <text:p text:style-name="List_20_1_Content_First"> <text:span text:style-name="Strong_20_Emphasis">Vevői áttekintő (részletes)</text:span> <text:line-break/>A lista kétféle bontásban mutatja a számlákat és az egyenlegeket.</text:p>
          <text:list text:style-name="List_20_1">
            <text:list-item>
              <text:p text:style-name="List_20_1_Content"> <text:span text:style-name="Strong_20_Emphasis">Összesítés</text:span>: Pénznemenként összesítve a vevői számlákat.</text:p>
            </text:list-item>
            <text:list-item>
              <text:p text:style-name="List_20_1_Content_Last"> <text:span text:style-name="Strong_20_Emphasis">Partnerek szerinti bontás</text:span>: Partnerenként mutatva a számlák adatait. Külön kiemelve fizetési határidejétől eltelt napok számát és lejárt követeléseke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Vevői nyitott</text:span> <text:line-break/>Rendezetlen vevői számlák, amelyekhez még nem történt <text:a xlink:type="simple" xlink:href="https://doc.evir.hu/doku.php/evir:penzugy:penzugyi_elszamolas" text:style-name="Internet_20_link" text:visited-style-name="Visited_20_Internet_20_Link">pénzügyi elszámolás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evői lezárt</text:span> <text:line-break/>Lezárt állapotú vevői számlák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penzugy:penzugyi_szamlak:uj_szamla" text:style-name="Internet_20_link" text:visited-style-name="Visited_20_Internet_20_Link">Új pénzügyi számla</text:a></text:p>
        </text:list-item>
        <text:list-item>
          <text:p text:style-name="List_20_1_Content">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-faq:afa_kerekites" text:style-name="Internet_20_link" text:visited-style-name="Visited_20_Internet_20_Link">ÁFA kerekítés</text:a></text:p>
        </text:list-item>
        <text:list-item>
          <text:p text:style-name="List_20_1_Content_Last"> <text:a xlink:type="simple" xlink:href="https://doc.evir.hu/doku.php/evir-faq:kerekites" text:style-name="Internet_20_link" text:visited-style-name="Visited_20_Internet_20_Link">Pénzügyi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8::32:49</meta:creation-date>
    <dc:creator>Generated</dc:creator>
    <dc:date>2026-09-10T18::32:49</dc:date>
    <dc:language>en-US</dc:language>
    <meta:editing-cycles>1</meta:editing-cycles>
    <meta:editing-duration>PT0S</meta:editing-duration>
    <dc:title>evir:penzugy:penzugyi_szamlak:osszesites_menu</dc:title>
  </office:meta>
</office:document-meta>
</file>