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0b9c0003a587dc992156086603d3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szamlak:pdf_felszolitas_generalasa"/><text:bookmark-start text:name="__RefHeading___pdf_formatumu_penzuegyi_levelek_generalasa_1"/><text:bookmark-start text:name="pdf_formatumu_penzuegyi_levelek_generalasa"/>PDF formátumú pénzügyi levelek generálása<text:bookmark-end text:name="__RefHeading___pdf_formatumu_penzuegyi_levelek_generalasa_1"/><text:bookmark-end text:name="pdf_formatumu_penzuegyi_levelek_generalasa"/></text:h>
      <text:p text:style-name="Text_20_body"><draw:frame draw:style-name="mediaright" draw:name="0" text:anchor-type="paragraph" draw:z-index="0" svg:width="15.875cm" svg:height="14.145892018779cm"><draw:image xlink:href="Pictures/af0b9c0003a587dc992156086603d343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Pénzügy → Számlák → <text:a xlink:type="simple" xlink:href="https://doc.evir.hu/doku.php/evir:penzugy:penzugyi_szamlak:kesedelmes_szamlak" text:style-name="Internet_20_link" text:visited-style-name="Visited_20_Internet_20_Link">Késedelmes számlák</text:a></text:span> menüpont alatti listákban a <text:span text:style-name="Strong_20_Emphasis">Felszólítás</text:span> gombra kattintva érhető el a <text:a xlink:type="simple" xlink:href="https://doc.evir.hu/doku.php/evir:penzugy:penzugyi_levelek" text:style-name="Internet_20_link" text:visited-style-name="Visited_20_Internet_20_Link">pénzügyi értesítők, felszólító levelek</text:a> nyomtatható formába generálása.</text:p>
        </text:list-item>
        <text:list-item>
          <text:p text:style-name="Numbering_20_1_Content"> A <text:span text:style-name="Strong_20_Emphasis">Felszólítás PDF</text:span> felületen állítható be, hogy milyen sablonból szeretnénk a leveleket generálni.</text:p>
        </text:list-item>
        <text:list-item>
          <text:p text:style-name="Numbering_20_1_Content"> <text:span text:style-name="Strong_20_Emphasis">Felszólítás azonosítója</text:span> <text:line-break/>A <text:a xlink:type="simple" xlink:href="https://doc.evir.hu/doku.php/evir:torzsadatok:penzugyi:felszolitas_sablon" text:style-name="Internet_20_link" text:visited-style-name="Visited_20_Internet_20_Link">rögízett PDF felszólítás sablonok</text:a> közül kell kiválasztani a megfelelőt.</text:p>
        </text:list-item>
        <text:list-item>
          <text:p text:style-name="Numbering_20_1_Conten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</text:a> legenerálja a PDF dokumentumokat és rendszerüzenetben értesít a program ennek sikerességéről vagy hibáiról.</text:p>
        </text:list-item>
        <text:list-item>
          <text:p text:style-name="Numbering_20_1_Content_Last"> Az elkészült dokumentumok a <text:span text:style-name="Strong_20_Emphasis">Kiküldött felszólítás (PDF)</text:span> menüpont alatt <text:a xlink:type="simple" xlink:href="https://doc.evir.hu/doku.php/evir:alapok:listak" text:style-name="Internet_20_link" text:visited-style-name="Visited_20_Internet_20_Link">listázhatók</text:a>.</text:p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enzugy:penzugyi_szamlak:email_felszolitas_kuldes" text:style-name="Internet_20_link" text:visited-style-name="Visited_20_Internet_20_Link">Fizetési felszólítások küldése emailben</text:a></text:p>
        </text:list-item>
        <text:list-item>
          <text:p text:style-name="List_20_1_Content"> <text:a xlink:type="simple" xlink:href="https://doc.evir.hu/doku.php/evir:penzugy:bizonylat_email_kuldes" text:style-name="Internet_20_link" text:visited-style-name="Visited_20_Internet_20_Link">Számla, bizonylat küldés e-mailben</text:a></text:p>
        </text:list-item>
        <text:list-item>
          <text:p text:style-name="List_20_1_Content"> <text:a xlink:type="simple" xlink:href="https://doc.evir.hu/doku.php/evir:penzugy:penzugy" text:style-name="Internet_20_link" text:visited-style-name="Visited_20_Internet_20_Link">Pénzügy</text:a></text:p>
        </text:list-item>
        <text:list-item>
          <text:p text:style-name="List_20_1_Content_Last"> <text:a xlink:type="simple" xlink:href="https://doc.evir.hu/doku.php/evir:penzugy:penzugyi_szamlak:szamla_nyilvantartas" text:style-name="Internet_20_link" text:visited-style-name="Visited_20_Internet_20_Link">Számla nyilvántar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0::55:13</meta:creation-date>
    <dc:creator>Generated</dc:creator>
    <dc:date>2026-08-11T20::55:13</dc:date>
    <dc:language>en-US</dc:language>
    <meta:editing-cycles>1</meta:editing-cycles>
    <meta:editing-duration>PT0S</meta:editing-duration>
    <dc:title>evir:penzugy:penzugyi_szamlak:pdf_felszolitas_generalasa</dc:title>
  </office:meta>
</office:document-meta>
</file>