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1e4f185747153df796a1571714ac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szamla_nyilvantartas"/><text:bookmark-start text:name="__RefHeading___penzuegyi_szamla_nyilvantartas_1"/><text:bookmark-start text:name="penzuegyi_szamla_nyilvantartas"/>Pénzügyi számla nyilvántartás<text:bookmark-end text:name="__RefHeading___penzuegyi_szamla_nyilvantartas_1"/><text:bookmark-end text:name="penzuegyi_szamla_nyilvantartas"/></text:h>
      <text:p text:style-name="Text_20_body"><draw:frame draw:style-name="mediaright" draw:name="0" text:anchor-type="paragraph" draw:z-index="0" svg:width="18.520833333333cm" style:rel-width="100%" svg:height="13.840159514078cm" style:rel-height="scale"><draw:image xlink:href="Pictures/821e4f185747153df796a1571714ac30.png" xlink:type="simple" xlink:show="embed" xlink:actuate="onLoad"/></draw:frame></text:p>
      <text:p text:style-name="Text_20_body">A <text:span text:style-name="Source_20_Text"><text:a xlink:type="simple" xlink:href="https://doc.evir.hu/doku.php/evir:penzugy:penzugy_menu" text:style-name="Internet_20_link" text:visited-style-name="Visited_20_Internet_20_Link">Pénzügy</text:a> → Számlák</text:span> menüpontban találhatóak a vevői és szállítói számlák pénzügyi szemléletű adatai. </text:p>
      <text:p text:style-name="Text_20_body">Nem csak a rendszerben kiállított számlák kezelésére van lehetőség, hanem a más forrásból származó (pl. számlatömbben kézzel készített, vagy más számlázóprogramból kiállított) számlák adatai is rögzíthetőek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szamlak:uj_szamla" text:style-name="Internet_20_link" text:visited-style-name="Visited_20_Internet_20_Link">Új számla</text:a></text:span> <text:line-break/>A szállítói számlákat, vagy nem az eVIR rendszerben kiállított számlákat lehet rögzíteni. <text:line-break/><text:span text:style-name="">  </text:span> A rendszerben kiállított <text:a xlink:type="simple" xlink:href="https://doc.evir.hu/doku.php/evir:szamlazas:szamla" text:style-name="Internet_20_link" text:visited-style-name="Visited_20_Internet_20_Link">vevői számlák</text:a> automatikusan importálásra kerülnek a pénzügyi nyilvántartásba. </text:p>
        </text:list-item>
      </text:list>
      <text:list text:style-name="List_20_1" text:continue-numbering="false">
        <text:list-item>
          <text:p text:style-name="List_20_1_Content_First"> <text:span text:style-name="Strong_20_Emphasis">Számlalisták:</text:span></text:p>
          <text:list text:style-name="List_20_1">
            <text:list-item>
              <text:p text:style-name="List_20_1_Content"> <text:span text:style-name="Strong_20_Emphasis">Számlalista</text:span>: Pénzügyi nyilvántartásba rögzített vevői és szállítói számlák.</text:p>
            </text:list-item>
            <text:list-item>
              <text:p text:style-name="List_20_1_Content"> <text:span text:style-name="Strong_20_Emphasis"><text:a xlink:type="simple" xlink:href="https://doc.evir.hu/doku.php/evir:penzugy:penzugyi_szamlak:osszesites_menu" text:style-name="Internet_20_link" text:visited-style-name="Visited_20_Internet_20_Link">Összesítés</text:a></text:span>: szállítói és vevői egyenleg áttekintő listák.</text:p>
            </text:list-item>
            <text:list-item>
              <text:p text:style-name="List_20_1_Content"> <text:span text:style-name="Strong_20_Emphasis">Vevői számla lista</text:span>: Csak a vevői számlák.</text:p>
            </text:list-item>
            <text:list-item>
              <text:p text:style-name="List_20_1_Content"> <text:span text:style-name="Strong_20_Emphasis"><text:a xlink:type="simple" xlink:href="https://doc.evir.hu/doku.php/evir:penzugy:penzugyi_szamlak:vevoi_szamlak_datum_szerint" text:style-name="Internet_20_link" text:visited-style-name="Visited_20_Internet_20_Link">Vevői számlák dátum szerint</text:a></text:span>: Listázás paraméterek beállításával.</text:p>
            </text:list-item>
            <text:list-item>
              <text:p text:style-name="List_20_1_Content"> <text:span text:style-name="Strong_20_Emphasis">Rendezetlenül lezártak lista</text:span>: Számlák, amelyekhez nem tartozik rögzített pénzügyi tranzakció.</text:p>
            </text:list-item>
            <text:list-item>
              <text:p text:style-name="List_20_1_Content"> <text:span text:style-name="Strong_20_Emphasis">Szállítói számla lista</text:span>: Csak szállítói számlák.</text:p>
            </text:list-item>
            <text:list-item>
              <text:p text:style-name="List_20_1_Content"> <text:span text:style-name="Strong_20_Emphasis">Számla és egyéb bizonylat lista</text:span>: Pénzügyi számlák és <text:a xlink:type="simple" xlink:href="https://doc.evir.hu/doku.php/evir:penzugy:egyeb_bizonylatok" text:style-name="Internet_20_link" text:visited-style-name="Visited_20_Internet_20_Link">egyéb bizonylatok</text:a>.</text:p>
            </text:list-item>
          </text:list>
        </text:list-item>
        <text:list-item>
          <text:p text:style-name="List_20_1_Content"> <text:span text:style-name="Strong_20_Emphasis">Számlalisták tételenként</text:span></text:p>
          <text:list text:style-name="List_20_1">
            <text:list-item>
              <text:p text:style-name="List_20_1_Content"> <text:span text:style-name="Strong_20_Emphasis">Számla és egyéb bizonylat lista tételenként</text:span></text:p>
            </text:list-item>
            <text:list-item>
              <text:p text:style-name="List_20_1_Content"> <text:span text:style-name="Strong_20_Emphasis">Tétellista</text:span>:</text:p>
            </text:list-item>
            <text:list-item>
              <text:p text:style-name="List_20_1_Content"> <text:span text:style-name="Strong_20_Emphasis">Tételenkénti lista</text:span></text:p>
            </text:list-item>
          </text:list>
        </text:list-item>
        <text:list-item>
          <text:p text:style-name="List_20_1_Content_Last"> <text:span text:style-name="Strong_20_Emphasis">Hibalista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szamlak:kesedelmes_szamlak" text:style-name="Internet_20_link" text:visited-style-name="Visited_20_Internet_20_Link">Késedelmes számlá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ésedelmi kamat</text:span></text:p>
        </text:list-item>
      </text:list>
      <text:list text:style-name="List_20_1" text:continue-numbering="false">
        <text:list-item>
          <text:p text:style-name="List_20_1_Content_First"> <text:span text:style-name="Strong_20_Emphasis">Rendezetlen számlák</text:span> <text:line-break/> A számlák <text:span text:style-name="Strong_20_Emphasis">pénzügyi rendezettség</text:span>ét a házipénztár (<text:a xlink:type="simple" xlink:href="https://doc.evir.hu/doku.php/evir:penzugy:penztar:hazipenztar_kezeles" text:style-name="Internet_20_link" text:visited-style-name="Visited_20_Internet_20_Link">Házipénztár kezelés</text:a>) és a bank (<text:a xlink:type="simple" xlink:href="https://doc.evir.hu/doku.php/evir:penzugy:bank:bankszamla_kezeles" text:style-name="Internet_20_link" text:visited-style-name="Visited_20_Internet_20_Link">Bankszámla kezelés</text:a>) tételei határozzák meg. Amint egy pénztárbizonylathoz vagy banki tranzakcióhoz hozzárendelésre kerül a számla, az állapota megfelelő módon automatikusan változik.</text:p>
          <text:list text:style-name="List_20_1">
            <text:list-item>
              <text:p text:style-name="List_20_1_Content_Last"> <text:span text:style-name="Strong_20_Emphasis">Gyors lezárás</text:span> <text:line-break/>A bizonylatra kattintva a program egy <text:a xlink:type="simple" xlink:href="https://doc.evir.hu/doku.php/evir:penzugy:egyeb_bizonylatok" text:style-name="Internet_20_link" text:visited-style-name="Visited_20_Internet_20_Link">egyéb pénzügyi bizonylat</text:a>ot társít a számlához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Pénzügyi számla statisztikák</text:span></text:p>
        </text:list-item>
      </text:list>
      <text:p text:style-name="Text_20_body">Ha a <text:a xlink:type="simple" xlink:href="https://doc.evir.hu/doku.php/evir:szamlazas:szamla" text:style-name="Internet_20_link" text:visited-style-name="Visited_20_Internet_20_Link">számla nyilvántartás</text:a> használatban van, de a vállalkozás a házipénztár és bankszámla kezelését nem az eVIR rendszerben valósítja meg, akkor is lehetőség van a számlák pénzügyi rendezettségének kezelésére. Ilyenkor a kívánt számla kiválasztását követően a számla nézet navigációs sorában szereplő <text:span text:style-name="Source_20_Text">Lezár</text:span> funkció használatával jelezhető a rendszernek, hogy a pénzügyi állapota rendezett let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-faq:afa_kerekites" text:style-name="Internet_20_link" text:visited-style-name="Visited_20_Internet_20_Link">ÁFA kerekítés</text:a></text:p>
        </text:list-item>
        <text:list-item>
          <text:p text:style-name="List_20_1_Content"> <text:a xlink:type="simple" xlink:href="https://doc.evir.hu/doku.php/evir-faq:kerekites" text:style-name="Internet_20_link" text:visited-style-name="Visited_20_Internet_20_Link">Pénzügyi kerekítés</text:a></text:p>
        </text:list-item>
        <text:list-item>
          <text:p text:style-name="List_20_1_Content_Last"> 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5:34</meta:creation-date>
    <dc:creator>Generated</dc:creator>
    <dc:date>2026-08-24T08::15:34</dc:date>
    <dc:language>en-US</dc:language>
    <meta:editing-cycles>1</meta:editing-cycles>
    <meta:editing-duration>PT0S</meta:editing-duration>
    <dc:title>evir:penzugy:penzugyi_szamlak:szamla_nyilvantartas</dc:title>
  </office:meta>
</office:document-meta>
</file>