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b25d617efb4fb3b0387c77ff3d3571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penzugy:penzugyi_szamlak:uj_szamla"/><text:bookmark-start text:name="__RefHeading___uj_penzuegyi_szamla_1"/><text:bookmark-start text:name="uj_penzuegyi_szamla"/>Új pénzügyi számla<text:bookmark-end text:name="__RefHeading___uj_penzuegyi_szamla_1"/><text:bookmark-end text:name="uj_penzuegyi_szamla"/></text:h>
      <text:p text:style-name="Text_20_body">A  más forrásból származó (pl. számlatömbben kézzel készített, vagy más számlázóprogramból kiállított) számlák adatai is rögzíthetőek. A rendszerben kiállított vevői számlák automatikusan importálódnak. </text:p>
      <text:p text:style-name="Text_20_body">A <text:span text:style-name="Strong_20_Emphasis"><text:a xlink:type="simple" xlink:href="https://doc.evir.hu/doku.php/evir:penzugy:penzugy_menu" text:style-name="Internet_20_link" text:visited-style-name="Visited_20_Internet_20_Link">Pénzügy</text:a> → <text:a xlink:type="simple" xlink:href="https://doc.evir.hu/doku.php/evir:penzugy:penzugyi_szamlak:szamla_nyilvantartas" text:style-name="Internet_20_link" text:visited-style-name="Visited_20_Internet_20_Link">Számlák</text:a> → Új számla</text:span> menüpont alatt lehet pénzügyi számlát rögzíteni:</text:p>
      <text:p text:style-name="Text_20_body"><draw:frame draw:style-name="mediaright" draw:name="0" text:anchor-type="paragraph" draw:z-index="0" svg:width="18.520833333333cm" style:rel-width="100%" svg:height="23.721570271025cm" style:rel-height="scale"><draw:image xlink:href="Pictures/5b25d617efb4fb3b0387c77ff3d35711.png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ource_20_Text"><text:span text:style-name="Strong_20_Emphasis"><text:a xlink:type="simple" xlink:href="https://doc.evir.hu/doku.php/evir:bizonylatok:partner_adatok" text:style-name="Internet_20_link" text:visited-style-name="Visited_20_Internet_20_Link">Partner adatok</text:a></text:span></text:span> megadása.</text:p>
        </text:list-item>
        <text:list-item>
          <text:p text:style-name="List_20_1_Content"> <text:span text:style-name="Strong_20_Emphasis">Paraméterek</text:span> beállítása:</text:p>
          <text:list text:style-name="List_20_1">
            <text:list-item>
              <text:p text:style-name="List_20_1_Content"> <text:span text:style-name="Source_20_Text"><text:span text:style-name="Strong_20_Emphasis">Számlatípus</text:span></text:span>: ez lehet</text:p>
              <text:list text:style-name="List_20_1">
                <text:list-item>
                  <text:p text:style-name="List_20_1_Content"> <text:span text:style-name="Source_20_Text">vevői</text:span>: saját számla, ami vagy az eVIR rendszerből, vagy a rendszertől függetlenül keletkezett</text:p>
                </text:list-item>
                <text:list-item>
                  <text:p text:style-name="List_20_1_Content"> <text:span text:style-name="Source_20_Text">szállítói</text:span>: szállítótól származó számla</text:p>
                </text:list-item>
              </text:list>
            </text:list-item>
            <text:list-item>
              <text:p text:style-name="List_20_1_Content"> <text:span text:style-name="Source_20_Text"><text:span text:style-name="Strong_20_Emphasis">Számlaszám</text:span></text:span>: a számla száma. <text:line-break/> <text:a xlink:type="simple" xlink:href="https://doc.evir.hu/doku.php/evir:penzugy:penzugyi_szamlak:penzugyi_szamla_duplikalt_szamlaszam" text:style-name="Internet_20_link" text:visited-style-name="Visited_20_Internet_20_Link">Számla rögzítése már létező számlaszámmal</text:a></text:p>
            </text:list-item>
            <text:list-item>
              <text:p text:style-name="List_20_1_Content"> <text:span text:style-name="Source_20_Text"><text:span text:style-name="Strong_20_Emphasis">Fizetési mód</text:span></text:span></text:p>
            </text:list-item>
            <text:list-item>
              <text:p text:style-name="List_20_1_Content"> <text:span text:style-name="Source_20_Text"><text:span text:style-name="Strong_20_Emphasis">Számla dátuma</text:span></text:span></text:p>
            </text:list-item>
            <text:list-item>
              <text:p text:style-name="List_20_1_Content"> <text:span text:style-name="Source_20_Text"><text:span text:style-name="Strong_20_Emphasis">Teljesítés dátuma</text:span></text:span></text:p>
            </text:list-item>
            <text:list-item>
              <text:p text:style-name="List_20_1_Content"> <text:span text:style-name="Source_20_Text"><text:span text:style-name="Strong_20_Emphasis">Fizetési határidő</text:span></text:span></text:p>
            </text:list-item>
            <text:list-item>
              <text:p text:style-name="List_20_1_Content"> <text:span text:style-name="Source_20_Text"><text:span text:style-name="Strong_20_Emphasis">Pénznem</text:span></text:span>: A pénzügyi törzsadatokban szereplő pénznemekből lehet választani.</text:p>
            </text:list-item>
            <text:list-item>
              <text:p text:style-name="List_20_1_Content"> <text:span text:style-name="Source_20_Text"><text:span text:style-name="Strong_20_Emphasis">Kisadózó</text:span></text:span></text:p>
            </text:list-item>
            <text:list-item>
              <text:p text:style-name="List_20_1_Content"> <text:span text:style-name="Source_20_Text"><text:span text:style-name="Strong_20_Emphasis">Kerekítés használata számoláskor és ellenőrzéskor</text:span></text:span>: a tételek kerekítve számolódjanak ki, vagy pedig a legnagyobb értelmezhető matematikai pontossággal.</text:p>
            </text:list-item>
          </text:list>
        </text:list-item>
        <text:list-item>
          <text:p text:style-name="List_20_1_Content"> <text:span text:style-name="Source_20_Text"><text:span text:style-name="Strong_20_Emphasis"><text:a xlink:type="simple" xlink:href="https://doc.evir.hu/doku.php/evir:bizonylatok:megjegyzes" text:style-name="Internet_20_link" text:visited-style-name="Visited_20_Internet_20_Link">Megjegyzés</text:a></text:span></text:span></text:p>
          <text:list text:style-name="List_20_1">
            <text:list-item>
              <text:p text:style-name="List_20_1_Content"> <text:span text:style-name="Source_20_Text">Hivatkozási szám</text:span>: hivatkozás a számlához kapcsolódó azonosítóra, például: rendelésszám.</text:p>
            </text:list-item>
            <text:list-item>
              <text:p text:style-name="List_20_1_Content"> <text:span text:style-name="Source_20_Text">Költséghely</text:span> <text:a xlink:type="simple" xlink:href="https://doc.evir.hu/doku.php/evir:torzsadatok:penzugyi:torzs_penzugy" text:style-name="Internet_20_link" text:visited-style-name="Visited_20_Internet_20_Link">törzsadat</text:a> kiválasztása.</text:p>
            </text:list-item>
            <text:list-item>
              <text:p text:style-name="List_20_1_Content"> <text:span text:style-name="Source_20_Text">Költségviselő</text:span> <text:a xlink:type="simple" xlink:href="https://doc.evir.hu/doku.php/evir:torzsadatok:penzugyi:torzs_penzugy" text:style-name="Internet_20_link" text:visited-style-name="Visited_20_Internet_20_Link">törzsadat</text:a> kiválasztása.</text:p>
            </text:list-item>
            <text:list-item>
              <text:p text:style-name="List_20_1_Content"> <text:span text:style-name="Source_20_Text">Időszak</text:span>: elszámolási időszak dátum kiválasztása.</text:p>
            </text:list-item>
            <text:list-item>
              <text:p text:style-name="List_20_1_Content"> <text:span text:style-name="Source_20_Text">Munkaszám</text:span> <text:a xlink:type="simple" xlink:href="https://doc.evir.hu/doku.php/evir:torzsadatok:penzugyi:torzs_penzugy" text:style-name="Internet_20_link" text:visited-style-name="Visited_20_Internet_20_Link">törzsadat</text:a> kiválasztása.</text:p>
            </text:list-item>
            <text:list-item>
              <text:p text:style-name="List_20_1_Content"> <text:span text:style-name=""><text:span text:style-name="Strong_20_Emphasis">| <text:span text:style-name="">Tételenkénti elszámolás adatok</text:span> |</text:span></text:span> A gombra kattintva a költséghely, költségviselő, időszak és munkaszám adatok megadására tételenként lesz lehetőség.</text:p>
            </text:list-item>
          </text:list>
        </text:list-item>
        <text:list-item>
          <text:p text:style-name="List_20_1_Content"> <text:span text:style-name="Source_20_Text"><text:span text:style-name="Strong_20_Emphasis">Tételek</text:span></text:span> <text:line-break/>Nem szükséges részletesen felsorolni a számlán szereplő összes tételt, hanem csak olyan részletességgel, amire később a lekérdezéseknél szükség lehet. Pl. tipikusan egy tétel szokott lenni az áru vásárlása, „árubeszerzés” megnevezéssel, még akkor is ha sok tételt tartalmaz a számla. <text:line-break/>A számla tételeinek kívánt részletességű bontása a következő adatokkal:</text:p>
          <text:list text:style-name="List_20_1">
            <text:list-item>
              <text:p text:style-name="List_20_1_Content"> <text:span text:style-name="Source_20_Text"><text:span text:style-name="Strong_20_Emphasis">Megnevezés</text:span></text:span>: pl. Árubeszerzés, Értékesítés, stb.</text:p>
            </text:list-item>
            <text:list-item>
              <text:p text:style-name="List_20_1_Content"> <text:span text:style-name="Source_20_Text"><text:span text:style-name="Strong_20_Emphasis">Típus</text:span></text:span>: a pénzügyi törzsadatokban előre definiált <text:a xlink:type="simple" xlink:href="https://doc.evir.hu/doku.php/evir:torzsadatok:penzugyi:teteltipusok" text:style-name="Internet_20_link" text:visited-style-name="Visited_20_Internet_20_Link">tételtípusok</text:a> közül lehet választani </text:p>
            </text:list-item>
            <text:list-item>
              <text:p text:style-name="List_20_1_Content"> <text:span text:style-name="Source_20_Text"><text:span text:style-name="Strong_20_Emphasis">Nettó</text:span></text:span>, <text:span text:style-name="Source_20_Text"><text:span text:style-name="Strong_20_Emphasis">ÁFA %</text:span></text:span>, <text:span text:style-name="Source_20_Text"><text:span text:style-name="Strong_20_Emphasis">ÁFA</text:span></text:span>, <text:span text:style-name="Source_20_Text"><text:span text:style-name="Strong_20_Emphasis">Bruttó</text:span></text:span> adatok közül bármelyik kettő megadása esetén a másik kettőt a rendszer kiszámolja.</text:p>
            </text:list-item>
            <text:list-item>
              <text:p text:style-name="List_20_1_Content"> <text:span text:style-name="Source_20_Text"><text:span text:style-name="Strong_20_Emphasis">Összesen</text:span></text:span>: a fenti tételek összege.</text:p>
            </text:list-item>
            <text:list-item>
              <text:p text:style-name="List_20_1_Content"> <text:span text:style-name=""><text:span text:style-name="Strong_20_Emphasis">| <text:span text:style-name="">További tételek hozzáadása</text:span> |</text:span></text:span> gomb: alapértelmezetten egy pénzügyi számlán 3 tételnek elegendő helyet jelenít meg a rendszer. Ha több tételre van szükség, akkor ezzel a gombbal lehet további tételeket hozzáadni.</text:p>
            </text:list-item>
            <text:list-item>
              <text:p text:style-name="List_20_1_Content"> <text:span text:style-name=""><text:span text:style-name="Strong_20_Emphasis">| <text:span text:style-name="">Ellenőriz</text:span> |</text:span></text:span> gomb: a fentiekben írt ÁFA és összesítő számolási műveleteket végzi el. <text:line-break/>Ha az összegeket újra szeretnénk számoltatni, ki kell törölni a megfelelő mezőből az adatot. Ennek oka, hogy az ÁFA kerekítések miatt eltérések lehetnek a számlán szereplő összegek és a rendszer által kiszámolt adatok között, ezért lehetőség van manuálisan korrigálni azokat. A rendszer elfogadja a felhasználó által megadott adatokat, ha azok matematikailag nem mutatnak eltérést, de informál a lehetséges problémáról.</text:p>
            </text:list-item>
          </text:list>
        </text:list-item>
        <text:list-item>
          <text:p text:style-name="List_20_1_Content"> A <text:span text:style-name="Source_20_Text"><text:span text:style-name="Strong_20_Emphasis">Számla állapota</text:span></text:span> részen levő két mező csak olvasható, értéküket a rendszer állítja be az adatok alapján:</text:p>
          <text:list text:style-name="List_20_1">
            <text:list-item>
              <text:p text:style-name="List_20_1_Content"> <text:span text:style-name="Source_20_Text"><text:span text:style-name="Strong_20_Emphasis">Állapot</text:span></text:span>: a számla pénzügyi rendezettségi állapota.</text:p>
              <text:list text:style-name="List_20_1">
                <text:list-item>
                  <text:p text:style-name="List_20_1_Content"> <text:span text:style-name="Source_20_Text">Rendezetlen</text:span>: a számlához semmilyen bank vagy pénztári tétel nem tartozik.</text:p>
                </text:list-item>
                <text:list-item>
                  <text:p text:style-name="List_20_1_Content"> <text:span text:style-name="Source_20_Text">Lezárt</text:span>: a számla pénzügyileg rendezett.</text:p>
                </text:list-item>
                <text:list-item>
                  <text:p text:style-name="List_20_1_Content"> <text:span text:style-name="Source_20_Text">Bizonytalan</text:span>: a számla részben rendezett.</text:p>
                </text:list-item>
              </text:list>
            </text:list-item>
            <text:list-item>
              <text:p text:style-name="List_20_1_Content"> <text:span text:style-name="Source_20_Text"><text:span text:style-name="Strong_20_Emphasis">Lezárás dátuma</text:span></text:span>: az a dátum, amikor a számla teljes egészében kiegyenlítésre vagy lezárásra került.</text:p>
            </text:list-item>
          </text:list>
        </text:list-item>
        <text:list-item>
          <text:p text:style-name="List_20_1_Content"> <text:span text:style-name=""><text:span text:style-name="Strong_20_Emphasis">| <text:span text:style-name=""> Felvesz</text:span> |</text:span></text:span> gombra kattintva lehet rögzíteni a kitöltött űrlapot. <text:line-break/> A <text:span text:style-name="Strong_20_Emphasis">Rendszer → Beállítások → <text:a xlink:type="simple" xlink:href="https://doc.evir.hu/doku.php/evir:rendszer:beallitasok:beallitasok" text:style-name="Internet_20_link" text:visited-style-name="Visited_20_Internet_20_Link">Rendszerbeállítások</text:a></text:span> menüpont alatt a <text:span text:style-name="Strong_20_Emphasis"><text:a xlink:type="simple" xlink:href="https://doc.evir.hu/doku.php/evir:rendszer:beallitasok:penzugyi_szamlak" text:style-name="Internet_20_link" text:visited-style-name="Visited_20_Internet_20_Link">Pénzügyi számlák</text:a></text:span> területen a <text:span text:style-name="Strong_20_Emphasis">Számlák rögzítése után</text:span> mezőben kiválasztható hogyan folytassa a munkát a program.</text:p>
        </text:list-item>
        <text:list-item>
          <text:p text:style-name="List_20_1_Content_Last"> <text:span text:style-name=""><text:span text:style-name="Strong_20_Emphasis">| <text:span text:style-name=""> Felvesz és új számla</text:span> |</text:span></text:span> gombra kattintva az adatrögzítés után azonnal lehetőséget biztosít a következő számla adatainak felvitelére és egyből új üres űrlapot nyit meg. Tipikus felhasználásnak számít, amikor több számla kerül egymás után rögzítésre.   </text:p>
        </text:list-item>
      </text:list>
      <text:h text:style-name="Heading_20_3" text:outline-level="3"><text:bookmark-start text:name="__RefHeading___raktari_bevetelezes_2"/><text:bookmark-start text:name="raktari_bevetelezes"/>Raktári bevételezés<text:bookmark-end text:name="__RefHeading___raktari_bevetelezes_2"/><text:bookmark-end text:name="raktari_bevetelezes"/></text:h>
      <text:p text:style-name="Text_20_body">A számlán szereplő termékek raktári bevételezését nem itt, hanem a <text:span text:style-name="Source_20_Text">Raktár → <text:a xlink:type="simple" xlink:href="https://doc.evir.hu/doku.php/evir:raktar:raktar_bevetelezes" text:style-name="Internet_20_link" text:visited-style-name="Visited_20_Internet_20_Link">Bevételezés számláról</text:a></text:span> menüpontban kell elvégezni! </text:p>
      <text:p text:style-name="Text_20_body"><text:span text:style-name=""/> A <text:span text:style-name="Strong_20_Emphasis">Rendszer → Beállítások → <text:a xlink:type="simple" xlink:href="https://doc.evir.hu/doku.php/evir:rendszer:beallitasok:beallitasok" text:style-name="Internet_20_link" text:visited-style-name="Visited_20_Internet_20_Link">Rendszerbeállítások</text:a></text:span> menüpont alatt a <text:span text:style-name="Strong_20_Emphasis"><text:a xlink:type="simple" xlink:href="https://doc.evir.hu/doku.php/evir:rendszer:beallitasok:penzugyi_szamlak" text:style-name="Internet_20_link" text:visited-style-name="Visited_20_Internet_20_Link">Pénzügyi számlák</text:a></text:span> területen a <text:span text:style-name="Strong_20_Emphasis">Szállítói számla automatikus import</text:span> mezőben <text:span text:style-name="Source_20_Text">bekapcsolva</text:span> a bevételezés végén azonnal a szállítói számla rögzítésére irányít a program és automatikusan kitöltésre kerülnek a partner, számlaszám és tétel adatok.</text:p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penzugy:penzugy" text:style-name="Internet_20_link" text:visited-style-name="Visited_20_Internet_20_Link">Pénzügy</text:a></text:p>
        </text:list-item>
        <text:list-item>
          <text:p text:style-name="List_20_1_Content"> <text:a xlink:type="simple" xlink:href="https://doc.evir.hu/doku.php/evir:torzsadatok:penzugyi:torzs_penzugy" text:style-name="Internet_20_link" text:visited-style-name="Visited_20_Internet_20_Link">Pénzügyi törzsadatok</text:a></text:p>
        </text:list-item>
        <text:list-item>
          <text:p text:style-name="List_20_1_Content"> <text:a xlink:type="simple" xlink:href="https://doc.evir.hu/doku.php/evir:penzugy:penztar:hazipenztar_kezeles" text:style-name="Internet_20_link" text:visited-style-name="Visited_20_Internet_20_Link">Házipénztár kezelés</text:a></text:p>
        </text:list-item>
        <text:list-item>
          <text:p text:style-name="List_20_1_Content"> <text:a xlink:type="simple" xlink:href="https://doc.evir.hu/doku.php/evir:penzugy:bank:bankszamla_kezeles" text:style-name="Internet_20_link" text:visited-style-name="Visited_20_Internet_20_Link">Bankszámla kezelés</text:a></text:p>
        </text:list-item>
        <text:list-item>
          <text:p text:style-name="List_20_1_Content"> <text:a xlink:type="simple" xlink:href="https://doc.evir.hu/doku.php/evir-faq:afa_kerekites" text:style-name="Internet_20_link" text:visited-style-name="Visited_20_Internet_20_Link">ÁFA kerekítés</text:a></text:p>
        </text:list-item>
        <text:list-item>
          <text:p text:style-name="List_20_1_Content_Last"> <text:a xlink:type="simple" xlink:href="https://doc.evir.hu/doku.php/evir-faq:kerekites" text:style-name="Internet_20_link" text:visited-style-name="Visited_20_Internet_20_Link">Pénzügyi kerekítés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1::28:46</meta:creation-date>
    <dc:creator>Generated</dc:creator>
    <dc:date>2026-08-14T11::28:46</dc:date>
    <dc:language>en-US</dc:language>
    <meta:editing-cycles>1</meta:editing-cycles>
    <meta:editing-duration>PT0S</meta:editing-duration>
    <dc:title>evir:penzugy:penzugyi_szamlak:uj_szamla</dc:title>
  </office:meta>
</office:document-meta>
</file>