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62f9cb5a84e826f4577ad19c35a8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vevoi_szamlak_datum_szerint"/><text:bookmark-start text:name="__RefHeading___vevoi_szamlak_datum_szerint_1"/><text:bookmark-start text:name="vevoi_szamlak_datum_szerint"/>Vevői számlák dátum szerint<text:bookmark-end text:name="__RefHeading___vevoi_szamlak_datum_szerint_1"/><text:bookmark-end text:name="vevoi_szamlak_datum_szerint"/></text:h>
      <text:p text:style-name="Text_20_body"><draw:frame draw:style-name="mediaright" draw:name="0" text:anchor-type="paragraph" draw:z-index="0" svg:width="18.520833333333cm" style:rel-width="100%" svg:height="6.3613841493571cm" style:rel-height="scale"><draw:image xlink:href="Pictures/c362f9cb5a84e826f4577ad19c35a84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ource_20_Text"><text:span text:style-name="Strong_20_Emphasis"><text:a xlink:type="simple" xlink:href="https://doc.evir.hu/doku.php/evir:penzugy:penzugy_menu" text:style-name="Internet_20_link" text:visited-style-name="Visited_20_Internet_20_Link">Pénzügy</text:a> → Vevői számlák dátum szerint</text:span></text:span> menüpont alatt lehet a vevői számlákat lekérdező szűrő feltételeit beállítani.</text:p>
        </text:list-item>
        <text:list-item>
          <text:p text:style-name="Numbering_20_1_Content"> <text:span text:style-name="Strong_20_Emphasis">Lista paraméterei:</text:span></text:p>
          <text:list text:style-name="List_20_1">
            <text:list-item>
              <text:p text:style-name="List_20_1_Content"> <text:span text:style-name="Strong_20_Emphasis">Kezdő dátum</text:span>: Az adatgyűjtés kezdő időpontja.</text:p>
            </text:list-item>
            <text:list-item>
              <text:p text:style-name="List_20_1_Content"> <text:span text:style-name="Strong_20_Emphasis">Befejező dátum</text:span>: Az adatgyűjtés végének dátuma.</text:p>
            </text:list-item>
            <text:list-item>
              <text:p text:style-name="List_20_1_Content"> <text:span text:style-name="Strong_20_Emphasis">Dátum típusa</text:span>: Szűrő a dátum típusa szerint.</text:p>
              <text:list text:style-name="List_20_1">
                <text:list-item>
                  <text:p text:style-name="List_20_1_Content"> <text:span text:style-name="Strong_20_Emphasis">Lezárás dátuma</text:span>: A számla lezárásának vagy pénzügyi elszámolásának időpontja.</text:p>
                </text:list-item>
                <text:list-item>
                  <text:p text:style-name="List_20_1_Content"> <text:span text:style-name="Strong_20_Emphasis">Számla dátuma</text:span>: A kiállítás dátuma.</text:p>
                </text:list-item>
                <text:list-item>
                  <text:p text:style-name="List_20_1_Content"> <text:span text:style-name="Strong_20_Emphasis">Teljesítés dátuma</text:span></text:p>
                </text:list-item>
                <text:list-item>
                  <text:p text:style-name="List_20_1_Content"> <text:span text:style-name="Strong_20_Emphasis">Fizetési határidő</text:span>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Listázás</text:span> |</text:span></text:span> Megjeleníti a szűrési feltételek alapján, a kiválasztott adatokból álló listát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i_lekerdezesek:penzugyi_lekerdezesek" text:style-name="Internet_20_link" text:visited-style-name="Visited_20_Internet_20_Link">Pénzügyi lekérdezések</text:a></text:p>
        </text:list-item>
        <text:list-item>
          <text:p text:style-name="List_20_1_Content"> <text:a xlink:type="simple" xlink:href="https://doc.evir.hu/doku.php/evir:penzugy:penzugyi_szamlak:szamla_nyilvantartas" text:style-name="Internet_20_link" text:visited-style-name="Visited_20_Internet_20_Link">Számla nyilvántartás</text:a></text:p>
        </text:list-item>
        <text:list-item>
          <text:p text:style-name="List_20_1_Content_Last"> <text:a xlink:type="simple" xlink:href="https://doc.evir.hu/doku.php/evir:penzugy:bizonylat_email_kuldes" text:style-name="Internet_20_link" text:visited-style-name="Visited_20_Internet_20_Link">Számla, bizonylat küldés e-mail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2::27:24</meta:creation-date>
    <dc:creator>Generated</dc:creator>
    <dc:date>2026-08-21T02::27:24</dc:date>
    <dc:language>en-US</dc:language>
    <meta:editing-cycles>1</meta:editing-cycles>
    <meta:editing-duration>PT0S</meta:editing-duration>
    <dc:title>evir:penzugy:penzugyi_szamlak:vevoi_szamlak_datum_szerint</dc:title>
  </office:meta>
</office:document-meta>
</file>