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dc615c55d4a1a8216114aab5bb42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uj_arfolyam"/><text:bookmark-start text:name="__RefHeading___uj_arfolyam_roegzitese_1"/><text:bookmark-start text:name="uj_arfolyam_roegzitese"/>Új árfolyam rögzítése<text:bookmark-end text:name="__RefHeading___uj_arfolyam_roegzitese_1"/><text:bookmark-end text:name="uj_arfolyam_roegzitese"/></text:h>
      <text:p text:style-name="Text_20_body"><draw:frame draw:style-name="mediaright" draw:name="0" text:anchor-type="paragraph" draw:z-index="0" svg:width="18.520833333333cm" style:rel-width="100%" svg:height="21.752423389619cm" style:rel-height="scale"><draw:image xlink:href="Pictures/b6dc615c55d4a1a8216114aab5bb42c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penzugy:penzugy_menu" text:style-name="Internet_20_link" text:visited-style-name="Visited_20_Internet_20_Link">Pénzügy</text:a></text:span></text:p>
        </text:list-item>
        <text:list-item>
          <text:p text:style-name="Numbering_20_1_Content"> <text:span text:style-name="Strong_20_Emphasis"><text:a xlink:type="simple" xlink:href="https://doc.evir.hu/doku.php/evir:penzugy:arfolyam_rogzites" text:style-name="Internet_20_link" text:visited-style-name="Visited_20_Internet_20_Link">Árfolyam</text:a></text:span></text:p>
        </text:list-item>
        <text:list-item>
          <text:p text:style-name="Numbering_20_1_Content"> <text:span text:style-name="Strong_20_Emphasis">Új árfolyam</text:span> menüpontra kattintva vehetünk fel manuálisan árfolyamot a programba.</text:p>
        </text:list-item>
        <text:list-item>
          <text:p text:style-name="Numbering_20_1_Content"> A paraméterek területen először ki kell választani a már rögzített <text:a xlink:type="simple" xlink:href="https://doc.evir.hu/doku.php/evir:torzsadatok:penzugyi:penznemek" text:style-name="Internet_20_link" text:visited-style-name="Visited_20_Internet_20_Link">pénznemek</text:a> közül a devizát, amelynek egységnyi értékéhez árfolyamot rögzítünk.</text:p>
        </text:list-item>
        <text:list-item>
          <text:p text:style-name="Numbering_20_1_Content"> Az egyenlőség jel után következő mezőbe kell írni az árfolyamot, melyet az <text:span text:style-name="Strong_20_Emphasis">Árfolyam dátuma</text:span> mezőben kiválasztott napra rögzítünk. <text:line-break/> Pénznemenként naponta egyszer rögzíthető árfolyam! 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arfolyam_rogzites" text:style-name="Internet_20_link" text:visited-style-name="Visited_20_Internet_20_Link">Árfolyam rögzítés</text:a></text:p>
        </text:list-item>
        <text:list-item>
          <text:p text:style-name="List_20_1_Content"> <text:a xlink:type="simple" xlink:href="https://doc.evir.hu/doku.php/evir:penzugy:mnb_arfolyam_letoltes" text:style-name="Internet_20_link" text:visited-style-name="Visited_20_Internet_20_Link">MNB árfolyam letöltése</text:a></text:p>
        </text:list-item>
        <text:list-item>
          <text:p text:style-name="List_20_1_Content"> <text:a xlink:type="simple" xlink:href="https://doc.evir.hu/doku.php/evir:torzsadatok:penzugyi:penznemek" text:style-name="Internet_20_link" text:visited-style-name="Visited_20_Internet_20_Link">Pénznemek</text:a></text:p>
        </text:list-item>
        <text:list-item>
          <text:p text:style-name="List_20_1_Content_Last"> <text:a xlink:type="simple" xlink:href="https://doc.evir.hu/doku.php/evir:rendszer:beallitasok:mnb_arfolyam" text:style-name="Internet_20_link" text:visited-style-name="Visited_20_Internet_20_Link">Beállítások: MNB árfolya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7:19</meta:creation-date>
    <dc:creator>Generated</dc:creator>
    <dc:date>2026-09-02T08::57:19</dc:date>
    <dc:language>en-US</dc:language>
    <meta:editing-cycles>1</meta:editing-cycles>
    <meta:editing-duration>PT0S</meta:editing-duration>
    <dc:title>evir:penzugy:uj_arfolyam</dc:title>
  </office:meta>
</office:document-meta>
</file>