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26c63c1d6368bca2255d1c66672d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roforma:proforma_szamla"/><text:bookmark-start text:name="__RefHeading___proforma_szamla_1"/><text:bookmark-start text:name="proforma_szamla"/>Proforma számla<text:bookmark-end text:name="__RefHeading___proforma_szamla_1"/><text:bookmark-end text:name="proforma_szamla"/></text:h>
      <text:p text:style-name="Text_20_body"><draw:frame draw:style-name="mediaright" draw:name="0" text:anchor-type="paragraph" draw:z-index="0" svg:width="18.520833333333cm" style:rel-width="100%" svg:height="14.578899211712cm" style:rel-height="scale"><draw:image xlink:href="Pictures/1d26c63c1d6368bca2255d1c66672d75.png" xlink:type="simple" xlink:show="embed" xlink:actuate="onLoad"/></draw:frame></text:p>
      <text:p text:style-name="Text_20_body"><text:span text:style-name=""/> A <text:span text:style-name="Source_20_Text">Proforma számla</text:span> nem szigorú számadású bizonylat, sem adattartalmára, sem kinézetére nem vonatkoznak a <text:a xlink:type="simple" xlink:href="https://doc.evir.hu/doku.php/evir:szamlazas:szamla" text:style-name="Internet_20_link" text:visited-style-name="Visited_20_Internet_20_Link">számla készítés</text:a>ére vonatkozó szabályok. <text:line-break/>
Elsődleges célja a vevőtől a termékek és szolgáltatások ellenértékének előre történő bekérésének jelzése. <text:line-break/>
Kiállítása nem keletkeztet ÁFA fizetési kötelezettséget szállítói oldalon, a vevő nem jogosult ÁFÁ-t visszaigényelni a proforma számla alapján. </text:p>
      <text:p text:style-name="Text_20_body">Amennyiben pénzügyi teljesítés történik, akkor a szállítónak a lehető legrövidebb időn belül kötelessége róla <text:a xlink:type="simple" xlink:href="https://doc.evir.hu/doku.php/evir:szamlazas:szamla" text:style-name="Internet_20_link" text:visited-style-name="Visited_20_Internet_20_Link">számlát</text:a> vagy <text:a xlink:type="simple" xlink:href="https://doc.evir.hu/doku.php/evir:szamlazas:eloleg:elolegszamla" text:style-name="Internet_20_link" text:visited-style-name="Visited_20_Internet_20_Link">előlegszámlát</text:a> kiállítani. <text:line-break/>
A proforma számla kiállítása semmilyen formában nem befolyásolja a <text:a xlink:type="simple" xlink:href="https://doc.evir.hu/doku.php/evir:raktar:keszletkezeles" text:style-name="Internet_20_link" text:visited-style-name="Visited_20_Internet_20_Link">készletnyilvántartás</text:a>t, árumozgás nem történik a bizonylat alapján.</text:p>
      <text:h text:style-name="Heading_20_4" text:outline-level="4"><text:bookmark-start text:name="__RefHeading___a_proforma_szamla_keszitesenek_lepesei_2"/><text:bookmark-start text:name="a_proforma_szamla_keszitesenek_lepesei"/>A proforma számla készítésének lépései:<text:bookmark-end text:name="__RefHeading___a_proforma_szamla_keszitesenek_lepesei_2"/><text:bookmark-end text:name="a_proforma_szamla_keszitesenek_lepesei"/></text:h>
      <text:list text:style-name="Numbering_20_1" text:continue-numbering="false">
        <text:list-item>
          <text:p text:style-name="Numbering_20_1_Content_First"> A bizonylat készítés elindítása a <text:span text:style-name="Strong_20_Emphasis">Proforma számla</text:span></text:p>
        </text:list-item>
        <text:list-item>
          <text:p text:style-name="Numbering_20_1_Content"> <text:span text:style-name="Strong_20_Emphasis">Proforma számla készítése</text:span> menüpontra kattintva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penzugy:bizonylat_email_kuldes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Dátum 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 írása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ának</text:a> ismétlése egészen addig, ameddig az összes kívánt tétel szerepel a bizonylaton.</text:p>
          <text:list text:style-name="List_20_1">
            <text:list-item>
              <text:p text:style-name="List_20_1_Content"> <text:span text:style-name=""><text:span text:style-name="Strong_20_Emphasis">| <text:span text:style-name="">Előleg</text:span> |</text:span></text:span> az előlegtételként rögzített <text:a xlink:type="simple" xlink:href="https://doc.evir.hu/doku.php/evir:torzsadatok:cikktorzs:szolgaltatasok#specialis_szolgaltatas" text:style-name="Internet_20_link" text:visited-style-name="Visited_20_Internet_20_Link">speciális szolgáltatás</text:a>okat lehet hozzáadni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proforma számla nevű <text:a xlink:type="simple" xlink:href="https://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doc.evir.hu/doku.php/evir:rendszer:beallitasok:proforma_szamla" text:style-name="Internet_20_link" text:visited-style-name="Visited_20_Internet_20_Link">Proforma számla rendszerbeállítások</text:a></text:p>
        </text:list-item>
        <text:list-item>
          <text:p text:style-name="List_20_1_Content"> <text:a xlink:type="simple" xlink:href="https://doc.evir.hu/doku.php/evir-faq:gyik_proforma_szamla" text:style-name="Internet_20_link" text:visited-style-name="Visited_20_Internet_20_Link">Proforma GYIK</text:a></text:p>
        </text:list-item>
        <text:list-item>
          <text:p text:style-name="List_20_1_Content"> <text:a xlink:type="simple" xlink:href="https://doc.evir.hu/doku.php/evir:youtube_videok" text:style-name="Internet_20_link" text:visited-style-name="Visited_20_Internet_20_Link">eVIR YouTube videók felhasználók részére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3:26</meta:creation-date>
    <dc:creator>Generated</dc:creator>
    <dc:date>2026-08-26T10::23:26</dc:date>
    <dc:language>en-US</dc:language>
    <meta:editing-cycles>1</meta:editing-cycles>
    <meta:editing-duration>PT0S</meta:editing-duration>
    <dc:title>evir:proforma:proforma_szamla</dc:title>
  </office:meta>
</office:document-meta>
</file>