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e829024f2451099c44b9f4723ec9e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ublic_web:webshop_email_tartalom"/><text:bookmark-start text:name="__RefHeading___email_tartalom_1"/><text:bookmark-start text:name="email_tartalom"/>Email tartalom<text:bookmark-end text:name="__RefHeading___email_tartalom_1"/><text:bookmark-end text:name="email_tartalom"/></text:h>
      <text:p text:style-name="Text_20_body"><draw:frame draw:style-name="mediaright" draw:name="0" text:anchor-type="paragraph" draw:z-index="0" svg:width="18.520833333333cm" style:rel-width="100%" svg:height="16.760935143288cm" style:rel-height="scale"><draw:image xlink:href="Pictures/fe829024f2451099c44b9f4723ec9ecf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Public web</text:span>,</text:p>
        </text:list-item>
        <text:list-item>
          <text:p text:style-name="Numbering_20_1_Content"> <text:span text:style-name="Strong_20_Emphasis"><text:a xlink:type="simple" xlink:href="https://doc.evir.hu/doku.php/evir:public_web:beallitas_menu" text:style-name="Internet_20_link" text:visited-style-name="Visited_20_Internet_20_Link">Beállítás</text:a></text:span>,</text:p>
        </text:list-item>
        <text:list-item>
          <text:p text:style-name="Numbering_20_1_Content"> <text:span text:style-name="Strong_20_Emphasis">Email tartalom</text:span> menüpont alatt rögzíthetőek és szerkeszthetőek a webshop műveletek alkalmával a felhasználók számára kiküldött email tartalmak.</text:p>
        </text:list-item>
        <text:list-item>
          <text:p text:style-name="Numbering_20_1_Content"> Az <text:span text:style-name="Strong_20_Emphasis">Új email tartalom</text:span> menüpont alatt lehet a készítést elindítani.</text:p>
        </text:list-item>
        <text:list-item>
          <text:p text:style-name="Numbering_20_1_Content"> <text:span text:style-name="Strong_20_Emphasis">Paraméterek</text:span> megadása</text:p>
          <text:list text:style-name="List_20_1">
            <text:list-item>
              <text:p text:style-name="List_20_1_Content"> <text:span text:style-name="Strong_20_Emphasis">Azonosító</text:span> <text:line-break/>Egyedi azonosító. <text:line-break/>Az <text:a xlink:type="simple" xlink:href="https://doc.evir.hu/doku.php/evir:webshop:altalanos_beallitasok" text:style-name="Internet_20_link" text:visited-style-name="Visited_20_Internet_20_Link">Általános beállítások</text:a>ban a legördülőben az azonosító jelenik meg.</text:p>
            </text:list-item>
            <text:list-item>
              <text:p text:style-name="List_20_1_Content"> <text:span text:style-name="Strong_20_Emphasis">Típus</text:span> <text:line-break/>A  <text:a xlink:type="simple" xlink:href="https://doc.evir.hu/doku.php/evir:webshop:altalanos_beallitasok" text:style-name="Internet_20_link" text:visited-style-name="Visited_20_Internet_20_Link">webshop általános beállításokban</text:a> típus szerint jelennek meg a legördülőkben a tartalmak.</text:p>
              <text:list text:style-name="List_20_1">
                <text:list-item>
                  <text:p text:style-name="List_20_1_Content"> <text:span text:style-name="Strong_20_Emphasis">Elfelejtett jelszó</text:span></text:p>
                </text:list-item>
                <text:list-item>
                  <text:p text:style-name="List_20_1_Content"> <text:span text:style-name="Strong_20_Emphasis">Email megerősítés</text:span></text:p>
                </text:list-item>
                <text:list-item>
                  <text:p text:style-name="List_20_1_Content"> <text:span text:style-name="Strong_20_Emphasis">Sikeres bevásárlólista</text:span></text:p>
                </text:list-item>
                <text:list-item>
                  <text:p text:style-name="List_20_1_Content"> <text:span text:style-name="Strong_20_Emphasis">Sikeres rendelés</text:span></text:p>
                </text:list-item>
              </text:list>
            </text:list-item>
            <text:list-item>
              <text:p text:style-name="List_20_1_Content"> <text:span text:style-name="Strong_20_Emphasis">Levél tárgya</text:span> <text:line-break/>A kiküldött levél tárgy mezőjébe kerülő tartalom.</text:p>
            </text:list-item>
          </text:list>
        </text:list-item>
        <text:list-item>
          <text:p text:style-name="Numbering_20_1_Content"> <text:span text:style-name="Strong_20_Emphasis">Email sablon</text:span> <text:line-break/>Ezen a területen történik a kiküldésre kerülő sablon szerkesztése.</text:p>
          <text:list text:style-name="List_20_1">
            <text:list-item>
              <text:p text:style-name="List_20_1_Content"> <text:span text:style-name="Strong_20_Emphasis">Tartalom</text:span> <text:line-break/>Az email értesítő szövegének HTML szerkesztő felülete. <text:line-break/> A szövegben elhelyezhetők <text:a xlink:type="simple" xlink:href="https://doc.evir.hu/doku.php/spec:email_sablon_valtozok" text:style-name="Internet_20_link" text:visited-style-name="Visited_20_Internet_20_Link">változó paraméterek</text:a> és a szöveget formázni is lehet. Így az értesítő levélben megjelenhetnek a partner és a webshop rendelés tételei, adatai is.</text:p>
            </text:list-item>
            <text:list-item>
              <text:p text:style-name="List_20_1_Content"> <text:span text:style-name="Strong_20_Emphasis">&lt;/&gt;</text:span> gombra kattintva a HTML kód nézetet lehet megjeleníteni. <text:line-break/><text:span text:style-name=""/> Mentés előtt mindig váltsunk vissza a kód nézetről az alap nézetre, különben elvesznek a módosítások!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alapok:funkcio_gombok" text:style-name="Internet_20_link" text:visited-style-name="Visited_20_Internet_20_Link">Funkció gombok</text:a></text:span></text:p>
          <text:list text:style-name="List_20_1">
            <text:list-item>
              <text:p text:style-name="List_20_1_Content"> <text:span text:style-name=""><text:span text:style-name="Strong_20_Emphasis">| <text:span text:style-name="">Mentés és előnézet</text:span> |</text:span></text:span> gombra kattintva elmenti a <text:span text:style-name="Source_20_Text">Tartalom</text:span> mezőben lévő sablont és a böngésző új ablakában megnyitva mutatja meg.</text:p>
            </text:list-item>
            <text:list-item>
              <text:p text:style-name="List_20_1_Content"> <text:span text:style-name=""><text:span text:style-name="Strong_20_Emphasis">| <text:span text:style-name="">Előnézet mentés nélkül</text:span> |</text:span></text:span> gombra kattintva a böngésző új ablakában megnyitva megtekinthető a <text:span text:style-name="Source_20_Text">Tartalom</text:span> mezőben szerkesztés alatt álló sablon.</text:p>
            </text:list-item>
            <text:list-item>
              <text:p text:style-name="List_20_1_Content"> <text:span text:style-name=""><text:span text:style-name="Strong_20_Emphasis">| <text:span text:style-name="">Felvesz és szerkesztés folytatása</text:span> |</text:span></text:span> az adatokat az adatbázisba, de folytatja  szerkesztést.</text:p>
            </text:list-item>
            <text:list-item>
              <text:p text:style-name="List_20_1_Content"> <text:span text:style-name=""><text:span text:style-name="Strong_20_Emphasis">| <text:span text:style-name="">Felvesz</text:span> |</text:span></text:span> gombra kattintva elmenti az adatokat az adatbázisba.</text:p>
            </text:list-item>
            <text:list-item>
              <text:p text:style-name="List_20_1_Content"> <text:span text:style-name="">Törlés</text:span> gombra kattintva törli az email tartalmat az adatbázisból.</text:p>
            </text:list-item>
            <text:list-item>
              <text:p text:style-name="List_20_1_Content_Last"> <text:span text:style-name=""><text:span text:style-name="Strong_20_Emphasis">| <text:span text:style-name="">Eldob</text:span> |</text:span></text:span> gombra kattintva eldobja, mégse menti el a módosításokat.</text:p>
            </text:list-item>
          </text:list>
        </text:list-item>
      </text:list>
      <text:p text:style-name="Text_20_body"><text:line-break/> Az elmentett tartalmak az  <text:span text:style-name="Strong_20_Emphasis">Email tartalom lista</text:span> menüpont alatt listázhatóak. <text:line-break/>A lista  alapértelmezetten tartalmaz alap sablonokat, melyek tetszés szerint szerkeszthetők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webshop_osszerakas" text:style-name="Internet_20_link" text:visited-style-name="Visited_20_Internet_20_Link">Webshop összeállítás</text:a></text:p>
        </text:list-item>
        <text:list-item>
          <text:p text:style-name="List_20_1_Content"> <text:a xlink:type="simple" xlink:href="https://doc.evir.hu/doku.php/evir:public_web:webshop_header_trailer" text:style-name="Internet_20_link" text:visited-style-name="Visited_20_Internet_20_Link">HTML header-trailer</text:a></text:p>
        </text:list-item>
        <text:list-item>
          <text:p text:style-name="List_20_1_Content"> <text:a xlink:type="simple" xlink:href="https://doc.evir.hu/doku.php/evir:public_web:tartalomelem" text:style-name="Internet_20_link" text:visited-style-name="Visited_20_Internet_20_Link">Webshop egyedi elemek</text:a></text:p>
        </text:list-item>
        <text:list-item>
          <text:p text:style-name="List_20_1_Content_Last"> <text:a xlink:type="simple" xlink:href="https://doc.evir.hu/doku.php/evir:public_web:file_feltoltes" text:style-name="Internet_20_link" text:visited-style-name="Visited_20_Internet_20_Link">Fájl feltöl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7:39</meta:creation-date>
    <dc:creator>Generated</dc:creator>
    <dc:date>2026-08-21T01::27:39</dc:date>
    <dc:language>en-US</dc:language>
    <meta:editing-cycles>1</meta:editing-cycles>
    <meta:editing-duration>PT0S</meta:editing-duration>
    <dc:title>evir:public_web:webshop_email_tartalom</dc:title>
  </office:meta>
</office:document-meta>
</file>