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3edc808d22b18f9dff72b9d697cb9a.png"/>
  <manifest:file-entry manifest:media-type="image/png" manifest:full-path="Pictures/f06a552f6dcf5bcfcd11e8a47e0f69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ublic_web:webshop_header_trailer"/><text:bookmark-start text:name="__RefHeading___html_header-trailer_1"/><text:bookmark-start text:name="html_header-trailer"/>HTML header-trailer<text:bookmark-end text:name="__RefHeading___html_header-trailer_1"/><text:bookmark-end text:name="html_header-trailer"/></text:h>
      <text:p text:style-name="Text_20_body"><draw:frame draw:style-name="mediaright" draw:name="0" text:anchor-type="paragraph" draw:z-index="0" svg:width="18.520833333333cm" style:rel-width="100%" svg:height="14.162990196078cm" style:rel-height="scale"><draw:image xlink:href="Pictures/693edc808d22b18f9dff72b9d697cb9a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Public web</text:span>,</text:p>
        </text:list-item>
        <text:list-item>
          <text:p text:style-name="Numbering_20_1_Content"> <text:span text:style-name="Strong_20_Emphasis"><text:a xlink:type="simple" xlink:href="https://doc.evir.hu/doku.php/evir:public_web:beallitas_menu" text:style-name="Internet_20_link" text:visited-style-name="Visited_20_Internet_20_Link">Beállítás</text:a></text:span>,</text:p>
        </text:list-item>
        <text:list-item>
          <text:p text:style-name="Numbering_20_1_Content"> <text:span text:style-name="Strong_20_Emphasis">HTML header-trailer</text:span> menüpont alatt lehet a webshop oldalainak tetejére és aljára fix elemeket kihelyezni. <text:line-break/>Ezek az elemek minden oldalon ott lesznek. <text:line-break/></text:p>
        </text:list-item>
        <text:list-item>
          <text:p text:style-name="Numbering_20_1_Content"> <text:span text:style-name="Strong_20_Emphasis">Új HTML header-trailer tartalom</text:span> menüpont alatt lehet új tartalom rögzítését elindítani.  <text:line-break/>Html-ként szerkeszthető tartalom, valamint elhelyezhetőek rajta:</text:p>
          <text:list text:style-name="List_20_1">
            <text:list-item>
              <text:p text:style-name="List_20_1_Content"> <text:a xlink:type="simple" xlink:href="https://doc.evir.hu/doku.php/evir:public_web:oldal" text:style-name="Internet_20_link" text:visited-style-name="Visited_20_Internet_20_Link">Oldalak</text:a>ra hivatkozó gombok, linkek,</text:p>
            </text:list-item>
            <text:list-item>
              <text:p text:style-name="List_20_1_Content"> <text:a xlink:type="simple" xlink:href="https://doc.evir.hu/doku.php/evir:public_web:tartalomelem" text:style-name="Internet_20_link" text:visited-style-name="Visited_20_Internet_20_Link">Tartalomelemek</text:a> is.</text:p>
            </text:list-item>
          </text:list>
        </text:list-item>
        <text:list-item>
          <text:p text:style-name="Numbering_20_1_Content"> <text:span text:style-name="Strong_20_Emphasis">Paraméterek</text:span> megadása</text:p>
          <text:list text:style-name="List_20_1">
            <text:list-item>
              <text:p text:style-name="List_20_1_Content"> <text:span text:style-name="Strong_20_Emphasis">Azonosító</text:span> <text:line-break/>Egyedi azonosító, mely a tartalomra hivatkozáskor megadandó, illetve legördülőkben azonosítja a tartalmat.  </text:p>
            </text:list-item>
            <text:list-item>
              <text:p text:style-name="List_20_1_Content"> <text:span text:style-name="Strong_20_Emphasis">HTML header tartalom</text:span> <text:line-break/>Az oldal tetejére helyezi ki a rögzített tartalmat. </text:p>
            </text:list-item>
            <text:list-item>
              <text:p text:style-name="List_20_1_Content"> <text:span text:style-name="Strong_20_Emphasis">HTML header tartalom idegennyelv</text:span> <text:line-break/>Több nyelv beállítása esetén használt mező. Idegen nyelvű header megjelenítésére.</text:p>
            </text:list-item>
            <text:list-item>
              <text:p text:style-name="List_20_1_Content"> <text:span text:style-name="Strong_20_Emphasis">HTML trailer tartalom</text:span> <text:line-break/>Az oldal aljára helyezi ki a rögzített tartalmat. </text:p>
            </text:list-item>
            <text:list-item>
              <text:p text:style-name="List_20_1_Content"> <text:span text:style-name="Strong_20_Emphasis">HTML header tartalom idegennyelv</text:span> <text:line-break/>Több nyelv beállítása esetén használt mező. Idegen nyelvű trailer megjelenítésére. </text:p>
            </text:list-item>
          </text:list>
        </text:list-item>
        <text:list-item>
          <text:p text:style-name="Numbering_20_1_Content"> <text:span text:style-name="Strong_20_Emphasis">&lt;/&gt;</text:span> gombra kattintva a HTML kód nézetet lehet megjeleníteni. <text:line-break/><text:span text:style-name=""/> Mentés előtt mindig váltsunk vissza a kód nézetről az alap nézetre, különben elvesznek a módosítások!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span text:style-name=""/> **A használni kívánt HTML header-trailert be kell állítani a <text:span text:style-name="Source_20_Text">Webshop → Beállítás → <text:a xlink:type="simple" xlink:href="https://doc.evir.hu/doku.php/evir:webshop:altalanos_beallitasok" text:style-name="Internet_20_link" text:visited-style-name="Visited_20_Internet_20_Link">Általános beállítások</text:a></text:span> menüpont alatt a <text:span text:style-name="Source_20_Text">HTML header-trailer</text:span> mezőben kiválasztva.
**</text:p>
      <text:p text:style-name="Horizontal_20_Line"/>
      <text:h text:style-name="Heading_20_4" text:outline-level="4"><text:bookmark-start text:name="__RefHeading___html_header_tartalom_mezobe_irt_kod_pelda_2"/><text:bookmark-start text:name="html_header_tartalom_mezobe_irt_kod_pelda"/>HTML header tartalom mezőbe írt kód példa:<text:bookmark-end text:name="__RefHeading___html_header_tartalom_mezobe_irt_kod_pelda_2"/><text:bookmark-end text:name="html_header_tartalom_mezobe_irt_kod_pelda"/></text:h>
      <text:p text:style-name="Text_20_body"><draw:frame draw:style-name="mediaright" draw:name="1" text:anchor-type="paragraph" draw:z-index="1" svg:width="18.520833333333cm" style:rel-width="100%" svg:height="15.671474358974cm" style:rel-height="scale"><draw:image xlink:href="Pictures/f06a552f6dcf5bcfcd11e8a47e0f6908.png" xlink:type="simple" xlink:show="embed" xlink:actuate="onLoad"/></draw:frame></text:p>
      <text:p text:style-name="Preformatted_20_Text">&lt;div class="container-fluid"&gt;<text:line-break/>&lt;ul class="nav"&gt;<text:line-break/><text:s text:c="2"/>&lt;li class="nav-item"&gt;<text:line-break/><text:s text:c="4"/>&lt;a class="nav-link text-info" href="http://..."&gt;Főoldal&lt;/a&gt;<text:line-break/><text:s text:c="2"/>&lt;/li&gt;<text:line-break/><text:s text:c="2"/>&lt;li class="nav-item"&gt;<text:line-break/><text:s text:c="4"/>&lt;a class="nav-link text-info" href="[evir_oldal_tajekoztato]"&gt;Tájékoztató&lt;/a&gt;<text:line-break/><text:s text:c="2"/>&lt;/li&gt;<text:line-break/><text:s text:c="2"/>&lt;li class="nav-item"&gt;<text:line-break/><text:s text:c="4"/>&lt;a class="nav-link text-info" href="[evir_oldal_aruatvetel]"&gt;Áruátvétel&lt;/a&gt;<text:line-break/><text:s text:c="2"/>&lt;/li&gt;<text:line-break/> &lt;li class="nav-item"&gt;<text:line-break/><text:s text:c="4"/>&lt;a class="nav-link text-info" href="[evir_oldal_kapcsolat]"&gt;Elérhetőségek&lt;/a&gt;<text:line-break/><text:s text:c="2"/>&lt;/li&gt;<text:line-break/>&lt;/ul&gt;<text:line-break/>&lt;/div&gt;</text:p>
      <text:h text:style-name="Heading_20_3" text:outline-level="3"><text:bookmark-start text:name="__RefHeading___html_trailer_kod_tartalom_mezobe_irt_kod_pelda_3"/><text:bookmark-start text:name="html_trailer_kod_tartalom_mezobe_irt_kod_pelda"/>HTML trailer kód tartalom mezőbe írt kód példa<text:bookmark-end text:name="__RefHeading___html_trailer_kod_tartalom_mezobe_irt_kod_pelda_3"/><text:bookmark-end text:name="html_trailer_kod_tartalom_mezobe_irt_kod_pelda"/></text:h>
      <text:p text:style-name="Preformatted_20_Text">&lt;div class="container-fluid"&gt;<text:line-break/>&lt;ul class="nav"&gt;<text:line-break/><text:s text:c="2"/>&lt;li class="nav-item"&gt;<text:line-break/><text:s text:c="4"/>&lt;a class="nav-link text-info" href="http://..."&gt;Főoldal&lt;/a&gt;<text:line-break/><text:s text:c="2"/>&lt;/li&gt;<text:line-break/><text:s text:c="2"/>&lt;li class="nav-item"&gt;<text:line-break/><text:s text:c="4"/>&lt;a class="nav-link text-info" href="[evir_oldal_tajekoztato]"&gt;Tájékoztató&lt;/a&gt;<text:line-break/><text:s text:c="2"/>&lt;/li&gt;<text:line-break/><text:s text:c="2"/>&lt;li class="nav-item"&gt;<text:line-break/><text:s text:c="4"/>&lt;a class="nav-link text-info" href="[evir_oldal_szallitas]"&gt;Áruátvétel&lt;/a&gt;<text:line-break/><text:s text:c="2"/>&lt;/li&gt;<text:line-break/> &lt;li class="nav-item"&gt;<text:line-break/><text:s text:c="4"/>&lt;a class="nav-link text-info" href="[evir_oldal_kapcsolat]"&gt;Elérhetőségek&lt;/a&gt;<text:line-break/><text:s text:c="2"/>&lt;/li&gt;<text:line-break/>&lt;/ul&gt;<text:line-break/>&lt;/div&gt;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webshop_osszerakas" text:style-name="Internet_20_link" text:visited-style-name="Visited_20_Internet_20_Link">Webshop összeállítás</text:a></text:p>
        </text:list-item>
        <text:list-item>
          <text:p text:style-name="List_20_1_Content"> <text:a xlink:type="simple" xlink:href="https://doc.evir.hu/doku.php/evir:webshop:altalanos_beallitasok" text:style-name="Internet_20_link" text:visited-style-name="Visited_20_Internet_20_Link">Webshop általános beállítások</text:a></text:p>
        </text:list-item>
        <text:list-item>
          <text:p text:style-name="List_20_1_Content"> <text:a xlink:type="simple" xlink:href="https://doc.evir.hu/doku.php/evir:public_web:tartalomelem" text:style-name="Internet_20_link" text:visited-style-name="Visited_20_Internet_20_Link">HTML tartalomelem</text:a></text:p>
        </text:list-item>
        <text:list-item>
          <text:p text:style-name="List_20_1_Content"> <text:a xlink:type="simple" xlink:href="https://doc.evir.hu/doku.php/evir:public_web:oldal" text:style-name="Internet_20_link" text:visited-style-name="Visited_20_Internet_20_Link">Webshop oldalak</text:a></text:p>
        </text:list-item>
        <text:list-item>
          <text:p text:style-name="List_20_1_Content_Last"> <text:a xlink:type="simple" xlink:href="https://doc.evir.hu/doku.php/evir:public_web:file_feltoltes" text:style-name="Internet_20_link" text:visited-style-name="Visited_20_Internet_20_Link">Fájl feltöl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6::59:28</meta:creation-date>
    <dc:creator>Generated</dc:creator>
    <dc:date>2026-08-30T16::59:28</dc:date>
    <dc:language>en-US</dc:language>
    <meta:editing-cycles>1</meta:editing-cycles>
    <meta:editing-duration>PT0S</meta:editing-duration>
    <dc:title>evir:public_web:webshop_header_trailer</dc:title>
  </office:meta>
</office:document-meta>
</file>