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07e2d977ef48f4cfa0cf86f9eba0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bizomanyos:bizomanyba_adas"/><text:bookmark-start text:name="__RefHeading___bizomanyba_adas_1"/><text:bookmark-start text:name="bizomanyba_adas"/>Bizományba adás<text:bookmark-end text:name="__RefHeading___bizomanyba_adas_1"/><text:bookmark-end text:name="bizomanyba_adas"/></text:h>
      <text:p text:style-name="Text_20_body"><draw:frame draw:style-name="mediaright" draw:name="0" text:anchor-type="paragraph" draw:z-index="0" svg:width="18.520833333333cm" style:rel-width="100%" svg:height="12.855354828257cm" style:rel-height="scale"><draw:image xlink:href="Pictures/1807e2d977ef48f4cfa0cf86f9eba020.png" xlink:type="simple" xlink:show="embed" xlink:actuate="onLoad"/></draw:frame> </text:p>
      <text:p text:style-name="Text_20_body">A <text:span text:style-name="Emphasis">Raktár → Bizományba adás</text:span> menüpont alatt érhető el a modul, amely korlátlan mennyiségű készlet bizományba adásának kezelését teszi lehetővé az eVIR rendszerben. Segítségével nyilván tartható, hogy partnereinknél mely cikkből mekkora kihelyezett mennyiség található.</text:p>
      <text:p text:style-name="Text_20_body"> Bizományba adás előtt létre kell hozni azt a bizományos <text:a xlink:type="simple" xlink:href="https://doc.evir.hu/doku.php/evir:torzsadatok:raktar:torzs_raktar" text:style-name="Internet_20_link" text:visited-style-name="Visited_20_Internet_20_Link">raktárat</text:a>, ahova a termékek kerülni fognak.</text:p>
      <text:list text:style-name="List_20_1" text:continue-numbering="false">
        <text:list-item>
          <text:p text:style-name="LastListParagraph_List_20_1_Content_First"> <text:a xlink:type="simple" xlink:href="https://doc.evir.hu/doku.php/evir:raktar:bizomanyos:bizomanyba_adas_rogzitese" text:style-name="Internet_20_link" text:visited-style-name="Visited_20_Internet_20_Link">Bizományba adás rögzítése</text:a></text:p>
        </text:list-item>
      </text:list>
      <text:list text:style-name="List_20_1" text:continue-numbering="false">
        <text:list-item>
          <text:p text:style-name="List_20_1_Content_First"> A partnernél bizományban levő áruval kétféle esemény történhet:</text:p>
          <text:list text:style-name="Numbering_20_1">
            <text:list-item>
              <text:p text:style-name="Numbering_20_1_Content"> <text:a xlink:type="simple" xlink:href="https://doc.evir.hu/doku.php/evir:raktar:bizomanyos:bizomanyos_visszavet" text:style-name="Internet_20_link" text:visited-style-name="Visited_20_Internet_20_Link">Bizományos visszavét rögzítése</text:a></text:p>
            </text:list-item>
            <text:list-item>
              <text:p text:style-name="Numbering_20_1_Content_Last"> <text:a xlink:type="simple" xlink:href="https://doc.evir.hu/doku.php/evir:raktar:bizomanyos:bizomanyos_szamlazas" text:style-name="Internet_20_link" text:visited-style-name="Visited_20_Internet_20_Link">Bizományba adott cikk számlázása</text:a></text:p>
            </text:list-item>
          </text:list>
        </text:list-item>
      </text:list>
      <text:h text:style-name="Heading_20_3" text:outline-level="3"><text:bookmark-start text:name="__RefHeading___bizomanyba_adas_listak_2"/><text:bookmark-start text:name="bizomanyba_adas_listak"/>Bizományba adás listák<text:bookmark-end text:name="__RefHeading___bizomanyba_adas_listak_2"/><text:bookmark-end text:name="bizomanyba_adas_listak"/></text:h>
      <text:list text:style-name="List_20_1" text:continue-numbering="false">
        <text:list-item>
          <text:p text:style-name="List_20_1_Content_First"> <text:span text:style-name="Strong_20_Emphasis">Bizományos mozgáslista</text:span>: a <text:a xlink:type="simple" xlink:href="https://doc.evir.hu/doku.php/evir:raktar:bizomanyos:bizomanyba_adas_rogzitese" text:style-name="Internet_20_link" text:visited-style-name="Visited_20_Internet_20_Link">bizományba adás</text:a> bizonylatok listája.</text:p>
        </text:list-item>
        <text:list-item>
          <text:p text:style-name="List_20_1_Content"> <text:span text:style-name="Strong_20_Emphasis">Bizományos visszavét lista</text:span>: a <text:a xlink:type="simple" xlink:href="https://doc.evir.hu/doku.php/evir:raktar:bizomanyos:bizomanyos_visszavet" text:style-name="Internet_20_link" text:visited-style-name="Visited_20_Internet_20_Link">bizomány visszavétel</text:a> bizonylatok listája.</text:p>
        </text:list-item>
        <text:list-item>
          <text:p text:style-name="List_20_1_Content"> <text:span text:style-name="Strong_20_Emphasis">Listák</text:span></text:p>
          <text:list text:style-name="List_20_1">
            <text:list-item>
              <text:p text:style-name="List_20_1_Content"> <text:span text:style-name="Strong_20_Emphasis">Bizományos raktárkészlet</text:span>: bizományos készleten, azaz jelenleg is bizományba adott cikkek listája.</text:p>
            </text:list-item>
            <text:list-item>
              <text:p text:style-name="List_20_1_Content"> <text:span text:style-name="Strong_20_Emphasis">Határidőn belüli</text:span>: a bizományba adáskor a <text:span text:style-name="Strong_20_Emphasis">Határidő</text:span> mezőben meghatározott lejárati dátumon belüli bizományos készleten lévő cikkek listája.</text:p>
            </text:list-item>
            <text:list-item>
              <text:p text:style-name="List_20_1_Content"> <text:span text:style-name="Strong_20_Emphasis">Határidőn túl</text:span>: a bizományba adáskor a <text:span text:style-name="Strong_20_Emphasis">Határidő</text:span> mezőben meghatározott lejárati dátumon túl is még bizományos készleten lévő cikkek listája.</text:p>
            </text:list-item>
            <text:list-item>
              <text:p text:style-name="List_20_1_Content_Last"> <text:span text:style-name="Strong_20_Emphasis">Határidő nincs megadva</text:span>: a bizományba adáskor kitöltetlen <text:span text:style-name="Strong_20_Emphasis">Határidő</text:span> mezővel rögzített bizományos készleten lévő cikkek listája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9::32:31</meta:creation-date>
    <dc:creator>Generated</dc:creator>
    <dc:date>2026-08-31T09::32:31</dc:date>
    <dc:language>en-US</dc:language>
    <meta:editing-cycles>1</meta:editing-cycles>
    <meta:editing-duration>PT0S</meta:editing-duration>
    <dc:title>evir:raktar:bizomanyos:bizomanyba_adas</dc:title>
  </office:meta>
</office:document-meta>
</file>