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a9238fa01c1d3e6eced2a80c169a4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bizomanyos:bizomanyba_vetel"/><text:bookmark-start text:name="__RefHeading___bizomanyba_vetel_1"/><text:bookmark-start text:name="bizomanyba_vetel"/>Bizományba vétel<text:bookmark-end text:name="__RefHeading___bizomanyba_vetel_1"/><text:bookmark-end text:name="bizomanyba_vetel"/></text:h>
      <text:p text:style-name="Text_20_body"><draw:frame draw:style-name="mediaright" draw:name="0" text:anchor-type="paragraph" draw:z-index="0" svg:width="18.520833333333cm" style:rel-width="100%" svg:height="14.362003610108cm" style:rel-height="scale"><draw:image xlink:href="Pictures/01a9238fa01c1d3e6eced2a80c169a44.png" xlink:type="simple" xlink:show="embed" xlink:actuate="onLoad"/></draw:frame> </text:p>
      <text:p text:style-name="Text_20_body">A <text:span text:style-name="Emphasis">Raktár → Bizományba vétel</text:span> menüpont alatt érhető el a modul, amely korlátlan mennyiségű készlet bizományba vételének kezelését teszi lehetővé az eVIR rendszerben. <text:line-break/>
Segítségével nyilvántartható, hogy szállítóinktól mely cikkből mekkora kihelyezett mennyiség található készleteinkben.</text:p>
      <text:list text:style-name="List_20_1" text:continue-numbering="false">
        <text:list-item>
          <text:p text:style-name="List_20_1_Content_First"> <text:a xlink:type="simple" xlink:href="https://doc.evir.hu/doku.php/evir:raktar:bizomanyos:bizomanyos_bevetelezes" text:style-name="Internet_20_link" text:visited-style-name="Visited_20_Internet_20_Link">Bizományos bevételezés</text:a> készítésével bizományba veszünk árut a beszállítótól.</text:p>
        </text:list-item>
        <text:list-item>
          <text:p text:style-name="List_20_1_Content_Last"> <text:a xlink:type="simple" xlink:href="https://doc.evir.hu/doku.php/evir:raktar:bizomanyos:bizomanyos_visszaadas" text:style-name="Internet_20_link" text:visited-style-name="Visited_20_Internet_20_Link">Bizományos visszaadás</text:a> rögzítésével vissza adjuk az el nem adott árut a beszállítónak.</text:p>
        </text:list-item>
      </text:list>
      <text:h text:style-name="Heading_20_3" text:outline-level="3"><text:bookmark-start text:name="__RefHeading___bizomanyba_vetel_listak_2"/><text:bookmark-start text:name="bizomanyba_vetel_listak"/>Bizományba vétel listák<text:bookmark-end text:name="__RefHeading___bizomanyba_vetel_listak_2"/><text:bookmark-end text:name="bizomanyba_vetel_listak"/></text:h>
      <text:list text:style-name="List_20_1" text:continue-numbering="false">
        <text:list-item>
          <text:p text:style-name="List_20_1_Content_First"> <text:span text:style-name="Strong_20_Emphasis">Bizományos bevét. lista</text:span>: a bizományos bevételezés bizonylatok listája.</text:p>
        </text:list-item>
        <text:list-item>
          <text:p text:style-name="List_20_1_Content"> <text:span text:style-name="Strong_20_Emphasis">Bizományos vissza. lista</text:span>: bizományos visszaadás bizonylatok listája.</text:p>
        </text:list-item>
        <text:list-item>
          <text:p text:style-name="List_20_1_Content"> <text:span text:style-name="Strong_20_Emphasis">Bizományos készlet (összesített)</text:span>: a jelenleg is bizományos készleten, azaz bizományba vett cikkek listája.</text:p>
        </text:list-item>
        <text:list-item>
          <text:p text:style-name="List_20_1_Content_Last"> <text:span text:style-name="Strong_20_Emphasis">Bizományos eladott készlet</text:span>: a kiszámlázott bizományba vett cikkek listája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aktar:bizomanyos:bizomanyba_adas" text:style-name="Internet_20_link" text:visited-style-name="Visited_20_Internet_20_Link">Bizományba adás</text:a></text:p>
        </text:list-item>
        <text:list-item>
          <text:p text:style-name="List_20_1_Content"> <text:a xlink:type="simple" xlink:href="https://doc.evir.hu/doku.php/evir:raktar:keszletkezeles" text:style-name="Internet_20_link" text:visited-style-name="Visited_20_Internet_20_Link">Készletkezelés</text:a></text:p>
        </text:list-item>
        <text:list-item>
          <text:p text:style-name="List_20_1_Content_Last"> <text:a xlink:type="simple" xlink:href="https://doc.evir.hu/doku.php/evir:raktar:logisztika_termek" text:style-name="Internet_20_link" text:visited-style-name="Visited_20_Internet_20_Link">Logisztika belső működ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8::18:58</meta:creation-date>
    <dc:creator>Generated</dc:creator>
    <dc:date>2026-09-09T18::18:58</dc:date>
    <dc:language>en-US</dc:language>
    <meta:editing-cycles>1</meta:editing-cycles>
    <meta:editing-duration>PT0S</meta:editing-duration>
    <dc:title>evir:raktar:bizomanyos:bizomanyba_vetel</dc:title>
  </office:meta>
</office:document-meta>
</file>