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95c6c27e98cb0ed9cfaa4fceaa69f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_lekerdezesek:aktualis_keszletertek_megnevezessel"/><text:bookmark-start text:name="__RefHeading___aktualis_keszletertek_megnevezessel_1"/><text:bookmark-start text:name="aktualis_keszletertek_megnevezessel"/>Aktuális készletérték (megnevezéssel)<text:bookmark-end text:name="__RefHeading___aktualis_keszletertek_megnevezessel_1"/><text:bookmark-end text:name="aktualis_keszletertek_megnevezessel"/></text:h>
      <text:p text:style-name="Text_20_body"><draw:frame draw:style-name="mediaright" draw:name="0" text:anchor-type="paragraph" draw:z-index="0" svg:width="18.520833333333cm" style:rel-width="100%" svg:height="19.063109984985cm" style:rel-height="scale"><draw:image xlink:href="Pictures/d95c6c27e98cb0ed9cfaa4fceaa69f1a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aktar:raktar_menu" text:style-name="Internet_20_link" text:visited-style-name="Visited_20_Internet_20_Link">Raktár</text:a> → <text:a xlink:type="simple" xlink:href="https://doc.evir.hu/doku.php/evir:raktar:raktar_lekerdezesek:raktar_lekerdezesek" text:style-name="Internet_20_link" text:visited-style-name="Visited_20_Internet_20_Link">Raktár lekérdezések</text:a></text:span> menüpont alatt az <text:span text:style-name="Strong_20_Emphasis">Aktuális készletérték (megnevezéssel)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Cikkszám</text:span>: Opcionális szűrő — csak az egyező cikkszámú tételek jelennek meg (reguláris kifejezés is megadható). A mellette lévő <text:span text:style-name="Strong_20_Emphasis">Terméklista</text:span> gombbal a cikkszámkereső listából is ki lehet választani.</text:p>
            </text:list-item>
            <text:list-item>
              <text:p text:style-name="List_20_1_Content"> <text:span text:style-name="Strong_20_Emphasis">Cikk kategória</text:span>: Szűrés termékkategória szerint. Alapértelmezés: összes kategória.</text:p>
            </text:list-item>
            <text:list-item>
              <text:p text:style-name="List_20_1_Content"> <text:span text:style-name="Strong_20_Emphasis">Raktár</text:span>: Szűrés raktár szerint. Alapértelmezés: összes raktár.</text:p>
            </text:list-item>
            <text:list-item>
              <text:p text:style-name="List_20_1_Content"> <text:span text:style-name="Strong_20_Emphasis">Árkategória 1, 2, 3</text:span>: A listán megjelenítendő három árkategória (pl. beszerzési ár, eladási ár 1, eladási ár 2). Az elérhető árkategóriák a törzsadatokban rögzített értékesítési és beszerzési árkategóriák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generálódik és töltődik le. <text:line-break/><text:span text:style-name=""><text:span text:style-name="Strong_20_Emphasis">| <text:span text:style-name="">  CSV generálás </text:span> |</text:span></text:span> Az eredménylista CSV-fájlként töltődik le, táblakezkelő programban megnyitható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:</text:span></text:p>
          <text:list text:style-name="List_20_1">
            <text:list-item>
              <text:p text:style-name="List_20_1_Content"> <text:span text:style-name="Strong_20_Emphasis">Raktár</text:span>: A raktár megnevezése.</text:p>
            </text:list-item>
            <text:list-item>
              <text:p text:style-name="List_20_1_Content"> <text:span text:style-name="Strong_20_Emphasis">Cikkszám</text:span>: A termék cikkszáma.</text:p>
            </text:list-item>
            <text:list-item>
              <text:p text:style-name="List_20_1_Content"> <text:span text:style-name="Strong_20_Emphasis">Megnevezés</text:span>: A termék megnevezése.</text:p>
            </text:list-item>
            <text:list-item>
              <text:p text:style-name="List_20_1_Content"> <text:span text:style-name="Strong_20_Emphasis">Árkategória 1 értéke</text:span>: Az első árkategória egységára × mennyiség (készletérték).</text:p>
            </text:list-item>
            <text:list-item>
              <text:p text:style-name="List_20_1_Content"> <text:span text:style-name="Strong_20_Emphasis">Árkategória 2 értéke</text:span>: A második árkategória egységára × mennyiség (készletérték).</text:p>
            </text:list-item>
            <text:list-item>
              <text:p text:style-name="List_20_1_Content"> <text:span text:style-name="Strong_20_Emphasis">Árkategória 3 értéke</text:span>: A harmadik árkategória egységára × mennyiség (készletérték).</text:p>
            </text:list-item>
            <text:list-item>
              <text:p text:style-name="List_20_1_Content_Last"> <text:span text:style-name="Strong_20_Emphasis">Menny.</text:span>: A raktáron lévő mennyiség.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Az árkategória oszlopok fejléce a kiválasztott árkategória nevéből és pénzneméből képzett rövidítés. <text:line-break/>A gyári szám szerinti bontáshoz lásd: <text:span text:style-name="Strong_20_Emphasis"><text:a xlink:type="simple" xlink:href="https://doc.evir.hu/doku.php/evir:raktar:raktar_lekerdezesek:aktualis_keszletertek_gyari_szammal" text:style-name="Internet_20_link" text:visited-style-name="Visited_20_Internet_20_Link">Aktuális készletérték (gyári számmal)</text:a></text:span>.</text:p>
          </table:table-cell>
        </table:table-row>
      </table:table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aktar:raktar_lekerdezesek:raktar_lekerdezesek" text:style-name="Internet_20_link" text:visited-style-name="Visited_20_Internet_20_Link">Raktár lekérdezések</text:a></text:p>
        </text:list-item>
        <text:list-item>
          <text:p text:style-name="List_20_1_Content"> <text:a xlink:type="simple" xlink:href="https://doc.evir.hu/doku.php/evir:raktar:raktar_lekerdezesek:aktualis_keszletertek_gyari_szammal" text:style-name="Internet_20_link" text:visited-style-name="Visited_20_Internet_20_Link">Aktuális készletérték (gyáriszámmal)</text:a></text:p>
        </text:list-item>
        <text:list-item>
          <text:p text:style-name="List_20_1_Content"> <text:a xlink:type="simple" xlink:href="https://doc.evir.hu/doku.php/evir:raktar:raktar_lekerdezesek:osszesito" text:style-name="Internet_20_link" text:visited-style-name="Visited_20_Internet_20_Link">Összesítő</text:a></text:p>
        </text:list-item>
        <text:list-item>
          <text:p text:style-name="List_20_1_Content_Last"> <text:a xlink:type="simple" xlink:href="https://doc.evir.hu/doku.php/evir:raktar:raktarmozgas_adatai" text:style-name="Internet_20_link" text:visited-style-name="Visited_20_Internet_20_Link">Raktármozgás adata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2::38:53</meta:creation-date>
    <dc:creator>Generated</dc:creator>
    <dc:date>2026-09-10T02::38:53</dc:date>
    <dc:language>en-US</dc:language>
    <meta:editing-cycles>1</meta:editing-cycles>
    <meta:editing-duration>PT0S</meta:editing-duration>
    <dc:title>evir:raktar:raktar_lekerdezesek:aktualis_keszletertek_megnevezessel</dc:title>
  </office:meta>
</office:document-meta>
</file>