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1f61d052bdd09c1d196cd85e2df0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cikkszamonkent_osszesitett"/><text:bookmark-start text:name="__RefHeading___cikkszamonkent_oesszesitett_1"/><text:bookmark-start text:name="cikkszamonkent_oesszesitett"/>Cikkszámonként összesített<text:bookmark-end text:name="__RefHeading___cikkszamonkent_oesszesitett_1"/><text:bookmark-end text:name="cikkszamonkent_oesszesitett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a31f61d052bdd09c1d196cd85e2df08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Cikkszámonként összesített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Megnevezés</text:span>: A termék megnevezése.</text:p>
            </text:list-item>
            <text:list-item>
              <text:p text:style-name="List_20_1_Content_Last"> <text:span text:style-name="Strong_20_Emphasis">Mennyiség</text:span>: A raktáron lévő összesített mennyiség. Ha konkrét raktár van kiválasztva, csak az adott raktár készlete szerepel; ÖSSZES esetén minden raktár összesítv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minden terméket megjelenít</text:span>, a készletet cikkszámonként összesíti — raktár- és gyáriszám-bontás nélkül. <text:line-break/>A 0 készletű termékek is megjelennek. <text:line-break/>Raktár- és pozícióbontással lásd: <text:span text:style-name="Strong_20_Emphasis"><text:a xlink:type="simple" xlink:href="https://doc.evir.hu/doku.php/evir:raktar:raktar_lekerdezesek:osszesito" text:style-name="Internet_20_link" text:visited-style-name="Visited_20_Internet_20_Link">Összesítő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osszesito" text:style-name="Internet_20_link" text:visited-style-name="Visited_20_Internet_20_Link">Összesítő</text:a></text:p>
        </text:list-item>
        <text:list-item>
          <text:p text:style-name="List_20_1_Content"> <text:a xlink:type="simple" xlink:href="https://doc.evir.hu/doku.php/evir:raktar:raktar_lekerdezesek:aktualis_keszletertek_gyari_szammal" text:style-name="Internet_20_link" text:visited-style-name="Visited_20_Internet_20_Link">Aktuális készletérték (gyáriszámmal)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31</meta:creation-date>
    <dc:creator>Generated</dc:creator>
    <dc:date>2026-09-05T13::04:31</dc:date>
    <dc:language>en-US</dc:language>
    <meta:editing-cycles>1</meta:editing-cycles>
    <meta:editing-duration>PT0S</meta:editing-duration>
    <dc:title>evir:raktar:raktar_lekerdezesek:cikkszamonkent_osszesitett</dc:title>
  </office:meta>
</office:document-meta>
</file>