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0ef3452d57224bb980050d2c64c0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cikkszamra_osszesitett_karton"/><text:bookmark-start text:name="__RefHeading___cikkszamra_oesszesitett_karton_1"/><text:bookmark-start text:name="cikkszamra_oesszesitett_karton"/>Cikkszámra összesített karton<text:bookmark-end text:name="__RefHeading___cikkszamra_oesszesitett_karton_1"/><text:bookmark-end text:name="cikkszamra_oesszesitett_karton"/></text:h>
      <text:p text:style-name="Text_20_body"><draw:frame draw:style-name="mediaright" draw:name="0" text:anchor-type="paragraph" draw:z-index="0" svg:width="18.520833333333cm" style:rel-width="100%" svg:height="19.552155839134cm" style:rel-height="scale"><draw:image xlink:href="Pictures/960ef3452d57224bb980050d2c64c04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Cikkszámra összesített karton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Mozgástípus</text:span>: Szűrés raktári mozgástípus szerint (pl. bevételezés, kiadás, raktárközi mozgás). Alapértelmezés: összes típus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 <text:line-break/><text:span text:style-name=""><text:span text:style-name="Strong_20_Emphasis">| <text:span text:style-name="">  Lista generálás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Régi biz.</text:span>: A mozgáshoz tartozó régi bizonylat típusa.</text:p>
            </text:list-item>
            <text:list-item>
              <text:p text:style-name="List_20_1_Content"> <text:span text:style-name="Strong_20_Emphasis">Típus</text:span>: A raktári mozgás típusa (pl. bevételezés, értékesítés, raktárközi mozgás).</text:p>
            </text:list-item>
            <text:list-item>
              <text:p text:style-name="List_20_1_Content"> <text:span text:style-name="Strong_20_Emphasis">F. raktár</text:span>: A forrásraktár kódja — ahonnan a termék kikerült (kiadásnál, raktárközi mozgásnál).</text:p>
            </text:list-item>
            <text:list-item>
              <text:p text:style-name="List_20_1_Content"> <text:span text:style-name="Strong_20_Emphasis">Cél raktár</text:span>: A célraktár kódja — ahová a termék bekerült (bevételezésnél, raktárközi mozgásnál).</text:p>
            </text:list-item>
            <text:list-item>
              <text:p text:style-name="List_20_1_Content"> <text:span text:style-name="Strong_20_Emphasis">Menny.</text:span>: Az összesített mennyiség az adott cikkszám–típus–raktárirány kombinációra.</text:p>
            </text:list-item>
            <text:list-item>
              <text:p text:style-name="List_20_1_Content"> <text:span text:style-name="Strong_20_Emphasis">Egységár</text:span>: Az utolsó beszerzési ár alapján számított egységár.</text:p>
            </text:list-item>
            <text:list-item>
              <text:p text:style-name="List_20_1_Content"> <text:span text:style-name="Strong_20_Emphasis">Össz. bevétel</text:span>: A forrásraktárból kikerülő mozgások összesített értéke (mennyiség × egységár).</text:p>
            </text:list-item>
            <text:list-item>
              <text:p text:style-name="List_20_1_Content"> <text:span text:style-name="Strong_20_Emphasis">Össz. kiadás</text:span>: A célraktárba bekerülő mozgások összesített értéke (mennyiség × egységár).</text:p>
            </text:list-item>
            <text:list-item>
              <text:p text:style-name="List_20_1_Content_Last"> <text:span text:style-name="Strong_20_Emphasis">Pénz.</text:span>: A beszerzési ár pénznem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az azonos cikkszámú, azonos típusú és azonos raktárirányú mozgásokat összevonja — ellentétben a <text:a xlink:type="simple" xlink:href="https://doc.evir.hu/doku.php/evir:raktar:raktar_lekerdezesek:teljes_reszletes_karton" text:style-name="Internet_20_link" text:visited-style-name="Visited_20_Internet_20_Link">Teljes részletes kartonnal</text:a>, ahol minden egyes mozgási sor külön szerepel. Az egységárak számítása az <text:span text:style-name="Strong_20_Emphasis">utolsó beszerzési ár</text:span> alapján történik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teljes_reszletes_karton" text:style-name="Internet_20_link" text:visited-style-name="Visited_20_Internet_20_Link">Teljes részletes karton</text:a></text:p>
        </text:list-item>
        <text:list-item>
          <text:p text:style-name="List_20_1_Content"> <text:a xlink:type="simple" xlink:href="https://doc.evir.hu/doku.php/evir:raktar:raktar_lekerdezesek:idoszaki_fogyas" text:style-name="Internet_20_link" text:visited-style-name="Visited_20_Internet_20_Link">Időszaki fogyás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5:39</meta:creation-date>
    <dc:creator>Generated</dc:creator>
    <dc:date>2026-09-08T15::45:39</dc:date>
    <dc:language>en-US</dc:language>
    <meta:editing-cycles>1</meta:editing-cycles>
    <meta:editing-duration>PT0S</meta:editing-duration>
    <dc:title>evir:raktar:raktar_lekerdezesek:cikkszamra_osszesitett_karton</dc:title>
  </office:meta>
</office:document-meta>
</file>