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ae9e18aa163db4773d6d0dd2785e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idoszaki_fogyas_osszesitve"/><text:bookmark-start text:name="__RefHeading___idoszaki_fogyas_oesszesitve_1"/><text:bookmark-start text:name="idoszaki_fogyas_oesszesitve"/>Időszaki fogyás összesítve<text:bookmark-end text:name="__RefHeading___idoszaki_fogyas_oesszesitve_1"/><text:bookmark-end text:name="idoszaki_fogyas_oesszesitve"/></text:h>
      <text:p text:style-name="Text_20_body"><draw:frame draw:style-name="mediaright" draw:name="0" text:anchor-type="paragraph" draw:z-index="0" svg:width="18.520833333333cm" style:rel-width="100%" svg:height="17.381738800304cm" style:rel-height="scale"><draw:image xlink:href="Pictures/2dae9e18aa163db4773d6d0dd2785ee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Időszaki fogyás összesítve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 <text:line-break/><text:span text:style-name=""><text:span text:style-name="Strong_20_Emphasis">| <text:span text:style-name="">  Lista generálás 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Fogyás</text:span>: Az időszakban az összes raktárból kikerülő mozgások összesített mennyisége.</text:p>
            </text:list-item>
            <text:list-item>
              <text:p text:style-name="List_20_1_Content"> <text:span text:style-name="Strong_20_Emphasis">Bevétel.</text:span>: Az időszakban az összes raktárba beérkező mozgások összesített mennyisége.</text:p>
            </text:list-item>
            <text:list-item>
              <text:p text:style-name="List_20_1_Content_Last"> <text:span text:style-name="Strong_20_Emphasis">Raktár. mozg.</text:span>: Az időszakban végrehajtott raktárközi mozgások összesített mennyiség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az adatokat <text:span text:style-name="Strong_20_Emphasis">minden raktárra összesítve</text:span>, raktárbontás nélkül jeleníti meg — cikkenként egyetlen összesítő sor szerepel. <text:line-break/>Raktár szerinti bontáshoz lásd: <text:span text:style-name="Strong_20_Emphasis"><text:a xlink:type="simple" xlink:href="https://doc.evir.hu/doku.php/evir:raktar:raktar_lekerdezesek:idoszaki_fogyas" text:style-name="Internet_20_link" text:visited-style-name="Visited_20_Internet_20_Link">Időszaki fogyás</text:a></text:span>. <text:line-break/>A jelenlegi készletmennyiséget is tartalmazó változatért lásd: <text:span text:style-name="Strong_20_Emphasis"><text:a xlink:type="simple" xlink:href="https://doc.evir.hu/doku.php/evir:raktar:raktar_lekerdezesek:idoszaki_fogyas_keszlettel" text:style-name="Internet_20_link" text:visited-style-name="Visited_20_Internet_20_Link">Időszaki fogyás összesítve, készlettel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idoszaki_fogyas" text:style-name="Internet_20_link" text:visited-style-name="Visited_20_Internet_20_Link">Időszaki fogyás</text:a></text:p>
        </text:list-item>
        <text:list-item>
          <text:p text:style-name="List_20_1_Content"> <text:a xlink:type="simple" xlink:href="https://doc.evir.hu/doku.php/evir:raktar:raktar_lekerdezesek:idoszaki_fogyas_keszlettel" text:style-name="Internet_20_link" text:visited-style-name="Visited_20_Internet_20_Link">Időszaki fogyás összesítve, készlettel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7:54</meta:creation-date>
    <dc:creator>Generated</dc:creator>
    <dc:date>2026-09-05T13::07:54</dc:date>
    <dc:language>en-US</dc:language>
    <meta:editing-cycles>1</meta:editing-cycles>
    <meta:editing-duration>PT0S</meta:editing-duration>
    <dc:title>evir:raktar:raktar_lekerdezesek:idoszaki_fogyas_osszesitve</dc:title>
  </office:meta>
</office:document-meta>
</file>