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b090ba4a8ac054ff119d3c3619e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leltar_csak_cikkszammal"/><text:bookmark-start text:name="__RefHeading___leltar_csak_cikkszammal_1"/><text:bookmark-start text:name="leltar_csak_cikkszammal"/>Leltár (csak cikkszámmal)<text:bookmark-end text:name="__RefHeading___leltar_csak_cikkszammal_1"/><text:bookmark-end text:name="leltar_csak_cikkszammal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7a6b090ba4a8ac054ff119d3c3619e3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 <text:span text:style-name="Strong_20_Emphasis">Leltár (csak cikkszámmal)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  <text:list-item>
              <text:p text:style-name="List_20_1_Content"> <text:span text:style-name="Strong_20_Emphasis">Árkategória 1, 2, 3</text:span>: A listán megjelenítendő három árkategória (pl. beszerzési ár, eladási ár 1, eladási ár 2). Az elérhető árkategóriák a törzsadatokban rögzített értékesítési és beszerzési árkategóriá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Raktár</text:span>: A raktár neve.</text:p>
            </text:list-item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"> <text:span text:style-name="Strong_20_Emphasis">Gyáriszám</text:span>: A tételen rögzített gyári szám.</text:p>
            </text:list-item>
            <text:list-item>
              <text:p text:style-name="List_20_1_Content"> <text:span text:style-name="Strong_20_Emphasis">Árkategória 1</text:span>: A kiválasztott első árkategória szerinti egységár.</text:p>
            </text:list-item>
            <text:list-item>
              <text:p text:style-name="List_20_1_Content"> <text:span text:style-name="Strong_20_Emphasis">Árkategória 2</text:span>: A kiválasztott második árkategória szerinti egységár.</text:p>
            </text:list-item>
            <text:list-item>
              <text:p text:style-name="List_20_1_Content"> <text:span text:style-name="Strong_20_Emphasis">Árkategória 3</text:span>: A kiválasztott harmadik árkategória szerinti egységár.</text:p>
            </text:list-item>
            <text:list-item>
              <text:p text:style-name="List_20_1_Content_Last"> <text:span text:style-name="Strong_20_Emphasis">Menny.</text:span>: A raktáron lévő mennyiség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<text:span text:style-name="Strong_20_Emphasis">raktár neve, majd cikkszám</text:span> szerint rendezve jeleníti meg a tételeket — leltározáshoz, fizikai készletfelvételhez szánva. <text:line-break/>A termék megnevezése nem szerepel az oszlopok között; megnevezéssel együtt lásd: <text:span text:style-name="Strong_20_Emphasis"><text:a xlink:type="simple" xlink:href="https://doc.evir.hu/doku.php/evir:raktar:raktar_lekerdezesek:leltar_megnevezessel" text:style-name="Internet_20_link" text:visited-style-name="Visited_20_Internet_20_Link">Leltár (megnevezéssel)</text:a></text:span>. <text:line-break/>Az árkategória oszlopok fejléce a kiválasztott árkategória nevéből és pénzneméből képzett rövidítés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leltar_megnevezessel" text:style-name="Internet_20_link" text:visited-style-name="Visited_20_Internet_20_Link">Leltár (megnevezéssel)</text:a></text:p>
        </text:list-item>
        <text:list-item>
          <text:p text:style-name="List_20_1_Content"> <text:a xlink:type="simple" xlink:href="https://doc.evir.hu/doku.php/evir:raktar:raktar_lekerdezesek:osszesitett_leltar" text:style-name="Internet_20_link" text:visited-style-name="Visited_20_Internet_20_Link">Összesített leltár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4:32</meta:creation-date>
    <dc:creator>Generated</dc:creator>
    <dc:date>2026-09-05T13::04:32</dc:date>
    <dc:language>en-US</dc:language>
    <meta:editing-cycles>1</meta:editing-cycles>
    <meta:editing-duration>PT0S</meta:editing-duration>
    <dc:title>evir:raktar:raktar_lekerdezesek:leltar_csak_cikkszammal</dc:title>
  </office:meta>
</office:document-meta>
</file>