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3920b719b55b4c8f529d3c74ee61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osszesitett_leltar"/><text:bookmark-start text:name="__RefHeading___oesszesitett_leltar_1"/><text:bookmark-start text:name="oesszesitett_leltar"/>Összesített leltár<text:bookmark-end text:name="__RefHeading___oesszesitett_leltar_1"/><text:bookmark-end text:name="oesszesitett_leltar"/></text:h>
      <text:p text:style-name="Text_20_body"><draw:frame draw:style-name="mediaright" draw:name="0" text:anchor-type="paragraph" draw:z-index="0" svg:width="18.520833333333cm" style:rel-width="100%" svg:height="19.063109984985cm" style:rel-height="scale"><draw:image xlink:href="Pictures/d73920b719b55b4c8f529d3c74ee6178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z <text:span text:style-name="Strong_20_Emphasis">Összesített leltár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Árkategória 1, 2, 3</text:span>: A listán megjelenítendő három árkategória (pl. beszerzési ár, eladási ár 1, eladási ár 2). Az elérhető árkategóriák a törzsadatokban rögzített értékesítési és beszerzési árkategóriá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Cikkszám</text:span>: A termék cikkszáma.</text:p>
            </text:list-item>
            <text:list-item>
              <text:p text:style-name="List_20_1_Content"> <text:span text:style-name="Strong_20_Emphasis">Gyáriszám</text:span>: A tételen rögzített gyári szám.</text:p>
            </text:list-item>
            <text:list-item>
              <text:p text:style-name="List_20_1_Content"> <text:span text:style-name="Strong_20_Emphasis">Árkategória 1</text:span>: A kiválasztott első árkategória szerinti egységár.</text:p>
            </text:list-item>
            <text:list-item>
              <text:p text:style-name="List_20_1_Content"> <text:span text:style-name="Strong_20_Emphasis">Árkategória 2</text:span>: A kiválasztott második árkategória szerinti egységár.</text:p>
            </text:list-item>
            <text:list-item>
              <text:p text:style-name="List_20_1_Content"> <text:span text:style-name="Strong_20_Emphasis">Árkategória 3</text:span>: A kiválasztott harmadik árkategória szerinti egységár.</text:p>
            </text:list-item>
            <text:list-item>
              <text:p text:style-name="List_20_1_Content_Last"> <text:span text:style-name="Strong_20_Emphasis">Menny.</text:span>: A raktáron lévő mennyiség (minden raktárból összesítve)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<text:span text:style-name="Strong_20_Emphasis">minden raktár készletét együtt összesíti</text:span>, raktárbontás nélkül, <text:span text:style-name="Strong_20_Emphasis">cikkszám</text:span> szerint rendezve. <text:line-break/>Az árkategória oszlopok fejléce a kiválasztott árkategória nevéből és pénzneméből képzett rövidítés. <text:line-break/>Raktárbontással lásd: <text:span text:style-name="Strong_20_Emphasis"><text:a xlink:type="simple" xlink:href="https://doc.evir.hu/doku.php/evir:raktar:raktar_lekerdezesek:leltar_csak_cikkszammal" text:style-name="Internet_20_link" text:visited-style-name="Visited_20_Internet_20_Link">Leltár (csak cikkszámmal)</text:a></text:span> vagy <text:span text:style-name="Strong_20_Emphasis"><text:a xlink:type="simple" xlink:href="https://doc.evir.hu/doku.php/evir:raktar:raktar_lekerdezesek:leltar_megnevezessel" text:style-name="Internet_20_link" text:visited-style-name="Visited_20_Internet_20_Link">Leltár (megnevezéssel)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leltar_csak_cikkszammal" text:style-name="Internet_20_link" text:visited-style-name="Visited_20_Internet_20_Link">Leltár (csak cikkszámmal)</text:a></text:p>
        </text:list-item>
        <text:list-item>
          <text:p text:style-name="List_20_1_Content"> <text:a xlink:type="simple" xlink:href="https://doc.evir.hu/doku.php/evir:raktar:raktar_lekerdezesek:leltar_megnevezessel" text:style-name="Internet_20_link" text:visited-style-name="Visited_20_Internet_20_Link">Leltár (megnevezéssel)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7:30</meta:creation-date>
    <dc:creator>Generated</dc:creator>
    <dc:date>2026-09-05T13::07:30</dc:date>
    <dc:language>en-US</dc:language>
    <meta:editing-cycles>1</meta:editing-cycles>
    <meta:editing-duration>PT0S</meta:editing-duration>
    <dc:title>evir:raktar:raktar_lekerdezesek:osszesitett_leltar</dc:title>
  </office:meta>
</office:document-meta>
</file>