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14e9d580f91c6af6697eb46746a9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osszesito"/><text:bookmark-start text:name="__RefHeading___oesszesito_1"/><text:bookmark-start text:name="oesszesito"/>Összesítő<text:bookmark-end text:name="__RefHeading___oesszesito_1"/><text:bookmark-end text:name="oesszesito"/></text:h>
      <text:p text:style-name="Text_20_body"><draw:frame draw:style-name="mediaright" draw:name="0" text:anchor-type="paragraph" draw:z-index="0" svg:width="18.520833333333cm" style:rel-width="100%" svg:height="19.063109984985cm" style:rel-height="scale"><draw:image xlink:href="Pictures/6f14e9d580f91c6af6697eb46746a98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z <text:span text:style-name="Strong_20_Emphasis">Összesítő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Raktár</text:span>: Szűrés raktár szerint. Az <text:span text:style-name="Strong_20_Emphasis">ÖSSZES</text:span> választása esetén raktáranként összesített nézet jelenik meg. Konkrét raktár kiválasztása esetén az adott raktár cikkenként részletes készletét mutatja.</text:p>
            </text:list-item>
            <text:list-item>
              <text:p text:style-name="List_20_1_Content"> <text:span text:style-name="Strong_20_Emphasis">Árkategória 1, 2, 3</text:span>: A listán megjelenítendő három árkategória (pl. beszerzési ár, eladási ár 1, eladási ár 2). Az elérhető árkategóriák a törzsadatokban rögzített értékesítési és beszerzési árkategóriá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 — ÖSSZES raktár esetén (raktáronkénti összesítő):</text:span></text:p>
          <text:list text:style-name="List_20_1">
            <text:list-item>
              <text:p text:style-name="List_20_1_Content"> <text:span text:style-name="Strong_20_Emphasis">Raktár kód</text:span>: A raktár azonosítója.</text:p>
            </text:list-item>
            <text:list-item>
              <text:p text:style-name="List_20_1_Content"> <text:span text:style-name="Strong_20_Emphasis">Raktár név</text:span>: A raktár megnevezése.</text:p>
            </text:list-item>
            <text:list-item>
              <text:p text:style-name="List_20_1_Content"> <text:span text:style-name="Strong_20_Emphasis">N.Árkategória 1</text:span>: Nettó készletérték az első árkategória szerint.</text:p>
            </text:list-item>
            <text:list-item>
              <text:p text:style-name="List_20_1_Content"> <text:span text:style-name="Strong_20_Emphasis">B.Árkategória 1</text:span>: Bruttó készletérték az első árkategória szerint.</text:p>
            </text:list-item>
            <text:list-item>
              <text:p text:style-name="List_20_1_Content"> <text:span text:style-name="Strong_20_Emphasis">N.Árkategória 2</text:span>: Nettó készletérték a második árkategória szerint.</text:p>
            </text:list-item>
            <text:list-item>
              <text:p text:style-name="List_20_1_Content"> <text:span text:style-name="Strong_20_Emphasis">B.Árkategória 2</text:span>: Bruttó készletérték a második árkategória szerint.</text:p>
            </text:list-item>
            <text:list-item>
              <text:p text:style-name="List_20_1_Content"> <text:span text:style-name="Strong_20_Emphasis">N.Árkategória 3</text:span>: Nettó készletérték a harmadik árkategória szerint.</text:p>
            </text:list-item>
            <text:list-item>
              <text:p text:style-name="List_20_1_Content"> <text:span text:style-name="Strong_20_Emphasis">B.Árkategória 3</text:span>: Bruttó készletérték a harmadik árkategória szerint.</text:p>
            </text:list-item>
          </text:list>
        </text:list-item>
        <text:list-item>
          <text:p text:style-name="List_20_1_Content"> <text:span text:style-name="Strong_20_Emphasis">Az eredménylista oszlopai — konkrét raktár esetén (cikkenként részletes):</text:span></text:p>
          <text:list text:style-name="List_20_1">
            <text:list-item>
              <text:p text:style-name="List_20_1_Content"> <text:span text:style-name="Strong_20_Emphasis">Cikkszám</text:span>: A termék cikkszáma.</text:p>
            </text:list-item>
            <text:list-item>
              <text:p text:style-name="List_20_1_Content"> <text:span text:style-name="Strong_20_Emphasis">Megnevezés</text:span>: A termék megnevezése.</text:p>
            </text:list-item>
            <text:list-item>
              <text:p text:style-name="List_20_1_Content"> <text:span text:style-name="Strong_20_Emphasis">Menny.</text:span>: A raktáron lévő mennyiség.</text:p>
            </text:list-item>
            <text:list-item>
              <text:p text:style-name="List_20_1_Content"> <text:span text:style-name="Strong_20_Emphasis">N.Árkategória 1</text:span>: Nettó készletérték az első árkategória szerint.</text:p>
            </text:list-item>
            <text:list-item>
              <text:p text:style-name="List_20_1_Content"> <text:span text:style-name="Strong_20_Emphasis">B.Árkategória 1</text:span>: Bruttó készletérték az első árkategória szerint.</text:p>
            </text:list-item>
            <text:list-item>
              <text:p text:style-name="List_20_1_Content"> <text:span text:style-name="Strong_20_Emphasis">N.Árkategória 2</text:span>: Nettó készletérték a második árkategória szerint.</text:p>
            </text:list-item>
            <text:list-item>
              <text:p text:style-name="List_20_1_Content"> <text:span text:style-name="Strong_20_Emphasis">B.Árkategória 2</text:span>: Bruttó készletérték a második árkategória szerint.</text:p>
            </text:list-item>
            <text:list-item>
              <text:p text:style-name="List_20_1_Content"> <text:span text:style-name="Strong_20_Emphasis">N.Árkategória 3</text:span>: Nettó készletérték a harmadik árkategória szerint.</text:p>
            </text:list-item>
            <text:list-item>
              <text:p text:style-name="List_20_1_Content_Last"> <text:span text:style-name="Strong_20_Emphasis">B.Árkategória 3</text:span>: Bruttó készletérték a harmadik árkategória szerint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z árkategória oszlopok fejléce a kiválasztott árkategória nevéből és pénzneméből képzett rövidítés, N. előtaggal a nettó, B. előtaggal a bruttó értékhez. <text:line-break/>Az összesítő sorok összegzett értékeket mutatnak. <text:line-break/>Cikkszám és kategória szűrés ennél a listánál nem érhető el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cikkszamonkent_osszesitett" text:style-name="Internet_20_link" text:visited-style-name="Visited_20_Internet_20_Link">Cikkszámonként összesített</text:a></text:p>
        </text:list-item>
        <text:list-item>
          <text:p text:style-name="List_20_1_Content"> <text:a xlink:type="simple" xlink:href="https://doc.evir.hu/doku.php/evir:raktar:raktar_lekerdezesek:aktualis_keszletertek_gyari_szammal" text:style-name="Internet_20_link" text:visited-style-name="Visited_20_Internet_20_Link">Aktuális készletérték (gyáriszámmal)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3:56</meta:creation-date>
    <dc:creator>Generated</dc:creator>
    <dc:date>2026-09-05T13::03:56</dc:date>
    <dc:language>en-US</dc:language>
    <meta:editing-cycles>1</meta:editing-cycles>
    <meta:editing-duration>PT0S</meta:editing-duration>
    <dc:title>evir:raktar:raktar_lekerdezesek:osszesito</dc:title>
  </office:meta>
</office:document-meta>
</file>