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9b7d492e9afdbf79a5d791b13ef79d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aktar:raktar_lekerdezesek:raktar_lekerdezesek"/><text:bookmark-start text:name="__RefHeading___raktar_lekerdezesek_1"/><text:bookmark-start text:name="raktar_lekerdezesek"/>Raktár lekérdezések<text:bookmark-end text:name="__RefHeading___raktar_lekerdezesek_1"/><text:bookmark-end text:name="raktar_lekerdezesek"/></text:h>
      <text:p text:style-name="Text_20_body"><draw:frame draw:style-name="mediaright" draw:name="0" text:anchor-type="paragraph" draw:z-index="0" svg:width="18.520833333333cm" style:rel-width="100%" svg:height="12.737251805054cm" style:rel-height="scale"><draw:image xlink:href="Pictures/39b7d492e9afdbf79a5d791b13ef79db.png" xlink:type="simple" xlink:show="embed" xlink:actuate="onLoad"/></draw:frame></text:p>
      <text:p text:style-name="Text_20_body">A <text:span text:style-name="Strong_20_Emphasis"><text:a xlink:type="simple" xlink:href="https://doc.evir.hu/doku.php/evir:raktar:raktar_menu" text:style-name="Internet_20_link" text:visited-style-name="Visited_20_Internet_20_Link">Raktár</text:a> → Raktár lekérdezések</text:span> menüpontban az alábbi lekérdezések érhetők el: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raktar:raktar_lekerdezesek:teljes_reszletes_karton" text:style-name="Internet_20_link" text:visited-style-name="Visited_20_Internet_20_Link">Teljes részletes karton</text:a></text:span> <text:line-break/>Raktári mozgástípusok szerint, adott időszakra szűrt részletes terméklist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raktar:raktar_lekerdezesek:cikkszamra_osszesitett_karton" text:style-name="Internet_20_link" text:visited-style-name="Visited_20_Internet_20_Link">Cikkszámra összesített karton</text:a></text:span> <text:line-break/>Cikkszám szerint, adott időszakra összesített raktári mozgáslist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raktar:raktar_lekerdezesek:teljes_keszletertek" text:style-name="Internet_20_link" text:visited-style-name="Visited_20_Internet_20_Link">Teljes készletérték</text:a></text:span> <text:line-break/>Cikkszám szerint, adott időszakra összesített raktári készletérték-list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raktar:raktar_lekerdezesek:keszletertek_nem_nulla" text:style-name="Internet_20_link" text:visited-style-name="Visited_20_Internet_20_Link">Készletérték nem 0</text:a></text:span> <text:line-break/>Cikkszám szerint, adott időszakra összesített raktári készletérték-lista, csak a nem nulla készletű tételekkel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raktar:raktar_lekerdezesek:idoszaki_fogyas" text:style-name="Internet_20_link" text:visited-style-name="Visited_20_Internet_20_Link">Időszaki fogyás</text:a></text:span> <text:line-break/>Raktárak cikkszám szerint, adott időszakra összesített árumozgáslistáj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raktar:raktar_lekerdezesek:idoszaki_fogyas_osszesitve" text:style-name="Internet_20_link" text:visited-style-name="Visited_20_Internet_20_Link">Időszaki fogyás összesítve</text:a></text:span> <text:line-break/>Cikkszám szerint, adott időszakra összesített árumozgáslist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raktar:raktar_lekerdezesek:idoszaki_fogyas_keszlettel" text:style-name="Internet_20_link" text:visited-style-name="Visited_20_Internet_20_Link">Időszaki fogyás készlettel</text:a></text:span> <text:line-break/>Cikkszám szerint, adott időszakra összesített árumozgáslista az aktuális készlet feltüntetésével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raktar:raktar_lekerdezesek:leltar_csak_cikkszammal" text:style-name="Internet_20_link" text:visited-style-name="Visited_20_Internet_20_Link">Leltár (csak cikkszámmal)</text:a></text:span> <text:line-break/>Raktárak aktuális készlete cikkszám szerin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raktar:raktar_lekerdezesek:leltar_megnevezessel" text:style-name="Internet_20_link" text:visited-style-name="Visited_20_Internet_20_Link">Leltár (megnevezéssel)</text:a></text:span> <text:line-break/>Raktárak aktuális készlete cikkszámmal és megnevezéssel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raktar:raktar_lekerdezesek:osszesitett_leltar" text:style-name="Internet_20_link" text:visited-style-name="Visited_20_Internet_20_Link">Összesített leltár</text:a></text:span> <text:line-break/>Cikkszámonként összesített aktuális raktárkészle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raktar:raktar_lekerdezesek:ures_leltariv" text:style-name="Internet_20_link" text:visited-style-name="Visited_20_Internet_20_Link">Üres leltárív</text:a></text:span> <text:line-break/>Üres leltári nyomtatvány cikkszám-felsorolással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raktar:raktar_lekerdezesek:aktualis_keszletertek_gyari_szammal" text:style-name="Internet_20_link" text:visited-style-name="Visited_20_Internet_20_Link">Aktuális készletérték (gyári számmal)</text:a></text:span> <text:line-break/>Raktárak cikkszám szerint szűrt készletlistája, termék gyári számával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raktar:raktar_lekerdezesek:aktualis_keszletertek_megnevezessel" text:style-name="Internet_20_link" text:visited-style-name="Visited_20_Internet_20_Link">Aktuális készletérték (megnevezéssel)</text:a></text:span> <text:line-break/>Raktárak cikkszám szerint szűrt készletlistája, termék megnevezésével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raktar:raktar_lekerdezesek:osszesito" text:style-name="Internet_20_link" text:visited-style-name="Visited_20_Internet_20_Link">Összesítő</text:a></text:span> <text:line-break/>Raktárak aktuális összesített készleteinek értékesítési árkategóriánkénti értéke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raktar:raktar_lekerdezesek:cikkszamonkent_osszesitett" text:style-name="Internet_20_link" text:visited-style-name="Visited_20_Internet_20_Link">Cikkszámonként összesített</text:a></text:span> <text:line-break/>Cikkszámonként összesített aktuális raktárkészlet.</text:p>
        </text:list-item>
      </text:list>
      <text:h text:style-name="Heading_20_3" text:outline-level="3"><text:bookmark-start text:name="__RefHeading___opcionalis_moduloktol_fueggo_lekerdezesek_2"/><text:bookmark-start text:name="opcionalis_moduloktol_fueggo_lekerdezesek"/>Opcionális moduloktól függő lekérdezések<text:bookmark-end text:name="__RefHeading___opcionalis_moduloktol_fueggo_lekerdezesek_2"/><text:bookmark-end text:name="opcionalis_moduloktol_fueggo_lekerdezesek"/></text:h>
      <text:p text:style-name="Text_20_body">Az alábbi lekérdezések csak akkor jelennek meg, ha a vonatkozó modul telepítve van.</text:p>
      <text:list text:style-name="List_20_1" text:continue-numbering="false">
        <text:list-item>
          <text:p text:style-name="LastListParagraph_List_20_1_Content_First"> <text:span text:style-name="Strong_20_Emphasis">Cikkszámonként, pozícióval összesített</text:span> (Raktári pozíció modul) <text:line-break/>Cikkszámonként összesített aktuális raktárkészlet raktári pozícióval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Cikkszámonként, minőségmegőrzési idővel összesített</text:span> (Szavatosság modul) <text:line-break/>Cikkszámonként összesített aktuális raktárkészlet minőségmegőrzési idővel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Szavatos termékek, minőségmegőrzési érték nélkül</text:span> (Szavatosság modul) <text:line-break/>Cikkszámonként összesített szavatos termékek listája, a cikkek minőségmegőrzési idejének feltüntetése nélkül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Minőségmegőrzési idő szerinti lekérdezés</text:span> (Szavatosság modul) <text:line-break/>Megadott minőségmegőrzési idő szerint cikkszámonként összesített szavatos termékek listáj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Vegyszer forgalom</text:span> (Vegyszer modul) <text:line-break/>Vegyszer forgalom lekérdezése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Bizományos termékek</text:span> (Bizományos raktár modul) <text:line-break/>Bizományos termékek összesítés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3::02:05</meta:creation-date>
    <dc:creator>Generated</dc:creator>
    <dc:date>2026-09-05T13::02:05</dc:date>
    <dc:language>en-US</dc:language>
    <meta:editing-cycles>1</meta:editing-cycles>
    <meta:editing-duration>PT0S</meta:editing-duration>
    <dc:title>evir:raktar:raktar_lekerdezesek:raktar_lekerdezesek</dc:title>
  </office:meta>
</office:document-meta>
</file>