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dab7fc6844af9e2f3f1fc88ab74c45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aktar:raktar_lekerdezesek:teljes_keszletertek"/><text:bookmark-start text:name="__RefHeading___teljes_keszletertek_1"/><text:bookmark-start text:name="teljes_keszletertek"/>Teljes készletérték<text:bookmark-end text:name="__RefHeading___teljes_keszletertek_1"/><text:bookmark-end text:name="teljes_keszletertek"/></text:h>
      <text:p text:style-name="Text_20_body"><draw:frame draw:style-name="mediaright" draw:name="0" text:anchor-type="paragraph" draw:z-index="0" svg:width="18.520833333333cm" style:rel-width="100%" svg:height="19.108796296296cm" style:rel-height="scale"><draw:image xlink:href="Pictures/9dab7fc6844af9e2f3f1fc88ab74c45a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doc.evir.hu/doku.php/evir:raktar:raktar_menu" text:style-name="Internet_20_link" text:visited-style-name="Visited_20_Internet_20_Link">Raktár</text:a> → <text:a xlink:type="simple" xlink:href="https://doc.evir.hu/doku.php/evir:raktar:raktar_lekerdezesek:raktar_lekerdezesek" text:style-name="Internet_20_link" text:visited-style-name="Visited_20_Internet_20_Link">Raktár lekérdezések</text:a></text:span> menüpont alatt a <text:span text:style-name="Strong_20_Emphasis">Teljes készletérték</text:span> linkre kattintva lehet a szűrési feltételeket beállítani.</text:p>
        </text:list-item>
        <text:list-item>
          <text:p text:style-name="Numbering_20_1_Content"> <text:span text:style-name="Strong_20_Emphasis">Paraméterek:</text:span></text:p>
          <text:list text:style-name="List_20_1">
            <text:list-item>
              <text:p text:style-name="List_20_1_Content"> <text:span text:style-name="Strong_20_Emphasis">Kezdő dátum</text:span>: Az időszak kezdő napja.</text:p>
            </text:list-item>
            <text:list-item>
              <text:p text:style-name="List_20_1_Content"> <text:span text:style-name="Strong_20_Emphasis">Befejező dátum</text:span>: Az időszak utolsó napja.</text:p>
            </text:list-item>
            <text:list-item>
              <text:p text:style-name="List_20_1_Content"> <text:span text:style-name="Strong_20_Emphasis">Cikkszám</text:span>: Opcionális szűrő — csak az egyező cikkszámú tételek jelennek meg (reguláris kifejezés is megadható). A mellette lévő <text:span text:style-name="Strong_20_Emphasis">Terméklista</text:span> gombbal a cikkszámkereső listából is ki lehet választani.</text:p>
            </text:list-item>
            <text:list-item>
              <text:p text:style-name="List_20_1_Content"> <text:span text:style-name="Strong_20_Emphasis">Cikk kategória</text:span>: Szűrés termékkategória szerint. Alapértelmezés: összes kategória.</text:p>
            </text:list-item>
            <text:list-item>
              <text:p text:style-name="List_20_1_Content"> <text:span text:style-name="Strong_20_Emphasis">Raktár</text:span>: Szűrés raktár szerint — a bevétel/kiadás/készlet számítás ehhez a raktárhoz viszonyítva történik. Alapértelmezés: összes raktár.</text:p>
            </text:list-item>
            <text:list-item>
              <text:p text:style-name="List_20_1_Content"> <text:span text:style-name="Strong_20_Emphasis">Mozgástípus</text:span>: Szűrés raktári mozgástípus szerint (pl. bevételezés, kiadás, raktárközi mozgás). Alapértelmezés: összes típus.</text:p>
            </text:list-item>
            <text:list-item>
              <text:p text:style-name="List_20_1_Content"> <text:span text:style-name="Strong_20_Emphasis">Sorrend</text:span>: Az eredménylista rendezési szempontja.</text:p>
              <text:list text:style-name="List_20_1">
                <text:list-item>
                  <text:p text:style-name="List_20_1_Content"> <text:span text:style-name="Strong_20_Emphasis">Cikkszám</text:span></text:p>
                </text:list-item>
                <text:list-item>
                  <text:p text:style-name="List_20_1_Content"> <text:span text:style-name="Strong_20_Emphasis">Megnevezés</text:span></text:p>
                </text:list-item>
              </text:list>
            </text:list-item>
          </text:list>
        </text:list-item>
        <text:list-item>
          <text:p text:style-name="Numbering_20_1_Content"> <text:span text:style-name=""><text:span text:style-name="Strong_20_Emphasis">| <text:span text:style-name="">  PDF lista generálás</text:span> |</text:span></text:span> Az eredménylista PDF-fájlként generálódik és töltődik le.</text:p>
        </text:list-item>
        <text:list-item>
          <text:p text:style-name="Numbering_20_1_Content"> <text:span text:style-name=""><text:span text:style-name="Strong_20_Emphasis">| <text:span text:style-name="">  CSV generálás </text:span> |</text:span></text:span> Az eredménylista CSV-fájlként töltődik le, táblakezkelő programban megnyitható.</text:p>
        </text:list-item>
        <text:list-item>
          <text:p text:style-name="Numbering_20_1_Content_Last"> <text:span text:style-name=""><text:span text:style-name="Strong_20_Emphasis">| <text:span text:style-name="">  Lista generálás</text:span> |</text:span></text:span> Az eredménylista böngészőben, lapozható, szűrhető táblázatként jelenik meg.</text:p>
        </text:list-item>
      </text:list>
      <text:list text:style-name="List_20_1" text:continue-numbering="false">
        <text:list-item>
          <text:p text:style-name="List_20_1_Content_First"> <text:span text:style-name="Strong_20_Emphasis">Az eredménylista oszlopai:</text:span></text:p>
          <text:list text:style-name="List_20_1">
            <text:list-item>
              <text:p text:style-name="List_20_1_Content"> <text:span text:style-name="Strong_20_Emphasis">Cikkszám</text:span>: Az érintett termék cikkszáma.</text:p>
            </text:list-item>
            <text:list-item>
              <text:p text:style-name="List_20_1_Content"> <text:span text:style-name="Strong_20_Emphasis">Megnevezés</text:span>: A termék neve.</text:p>
            </text:list-item>
            <text:list-item>
              <text:p text:style-name="List_20_1_Content"> <text:span text:style-name="Strong_20_Emphasis">Besz. ár</text:span>: Az utolsó beszerzési egységár.</text:p>
            </text:list-item>
            <text:list-item>
              <text:p text:style-name="List_20_1_Content"> <text:span text:style-name="Strong_20_Emphasis">Össz. bevétel</text:span>: Az időszakban a raktárba beérkező mozgások összesített mennyisége.</text:p>
            </text:list-item>
            <text:list-item>
              <text:p text:style-name="List_20_1_Content"> <text:span text:style-name="Strong_20_Emphasis">Össz. kiadás</text:span>: Az időszakban a raktárból kikerülő mozgások összesített mennyisége.</text:p>
            </text:list-item>
            <text:list-item>
              <text:p text:style-name="List_20_1_Content"> <text:span text:style-name="Strong_20_Emphasis">Készleten db</text:span>: Az időszak végén raktáron lévő darabszám (bevétel − kiadás).</text:p>
            </text:list-item>
            <text:list-item>
              <text:p text:style-name="List_20_1_Content"> <text:span text:style-name="Strong_20_Emphasis">Készletérték</text:span>: A készleten lévő mennyiség értéke (készleten db × utolsó beszerzési ár).</text:p>
            </text:list-item>
            <text:list-item>
              <text:p text:style-name="List_20_1_Content_Last"> <text:span text:style-name="Strong_20_Emphasis">Pénz.</text:span>: A beszerzési ár pénzneme.</text:p>
            </text:list-item>
          </text:list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 A lista <text:span text:style-name="Strong_20_Emphasis">minden</text:span> cikket megjelenít, beleértve azokat is, amelyek készlete az időszak végén nulla. Az egységárak és a készletérték számítása az <text:span text:style-name="Strong_20_Emphasis">utolsó beszerzési ár</text:span> alapján történik. <text:line-break/>Csak a nulla eltérő készletű tételeket mutató változatért lásd: <text:span text:style-name="Strong_20_Emphasis"><text:a xlink:type="simple" xlink:href="https://doc.evir.hu/doku.php/evir:raktar:raktar_lekerdezesek:keszletertek_nem_nulla" text:style-name="Internet_20_link" text:visited-style-name="Visited_20_Internet_20_Link">Készletérték nem 0</text:a></text:span>.</text:p>
          </table:table-cell>
        </table:table-row>
      </table:table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raktar:raktar_lekerdezesek:raktar_lekerdezesek" text:style-name="Internet_20_link" text:visited-style-name="Visited_20_Internet_20_Link">Raktár lekérdezések</text:a></text:p>
        </text:list-item>
        <text:list-item>
          <text:p text:style-name="List_20_1_Content"> <text:a xlink:type="simple" xlink:href="https://doc.evir.hu/doku.php/evir:raktar:raktar_lekerdezesek:teljes_reszletes_karton" text:style-name="Internet_20_link" text:visited-style-name="Visited_20_Internet_20_Link">Teljes részletes karton</text:a></text:p>
        </text:list-item>
        <text:list-item>
          <text:p text:style-name="List_20_1_Content"> <text:a xlink:type="simple" xlink:href="https://doc.evir.hu/doku.php/evir:raktar:raktar_lekerdezesek:cikkszamra_osszesitett_karton" text:style-name="Internet_20_link" text:visited-style-name="Visited_20_Internet_20_Link">Cikkszámra összesített karton</text:a></text:p>
        </text:list-item>
        <text:list-item>
          <text:p text:style-name="List_20_1_Content_Last"> <text:a xlink:type="simple" xlink:href="https://doc.evir.hu/doku.php/evir:raktar:raktarmozgas_adatai" text:style-name="Internet_20_link" text:visited-style-name="Visited_20_Internet_20_Link">Raktármozgás adata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3::08:05</meta:creation-date>
    <dc:creator>Generated</dc:creator>
    <dc:date>2026-09-05T13::08:05</dc:date>
    <dc:language>en-US</dc:language>
    <meta:editing-cycles>1</meta:editing-cycles>
    <meta:editing-duration>PT0S</meta:editing-duration>
    <dc:title>evir:raktar:raktar_lekerdezesek:teljes_keszletertek</dc:title>
  </office:meta>
</office:document-meta>
</file>