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e73646dec6ac6087f05e5137b6ab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teljes_reszletes_karton"/><text:bookmark-start text:name="__RefHeading___teljes_reszletes_karton_1"/><text:bookmark-start text:name="teljes_reszletes_karton"/>Teljes részletes karton<text:bookmark-end text:name="__RefHeading___teljes_reszletes_karton_1"/><text:bookmark-end text:name="teljes_reszletes_karton"/></text:h>
      <text:p text:style-name="Text_20_body"><draw:frame draw:style-name="mediaright" draw:name="0" text:anchor-type="paragraph" draw:z-index="0" svg:width="18.520833333333cm" style:rel-width="100%" svg:height="19.552155839134cm" style:rel-height="scale"><draw:image xlink:href="Pictures/63e73646dec6ac6087f05e5137b6ab3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Teljes részletes karton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Mozgástípus</text:span>: Szűrés raktári mozgástípus szerint (pl. bevételezés, kiadás, raktárközi mozgás). Alapértelmezés: összes típus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Mozgás dátuma</text:span></text:p>
                </text:list-item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 <text:line-break/><text:span text:style-name=""><text:span text:style-name="Strong_20_Emphasis">| <text:span text:style-name="">  Lista generálás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Dátum</text:span>: A raktári mozgás dátuma.</text:p>
            </text:list-item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Bizonylat</text:span>: A mozgást kiváltó bizonylat száma.</text:p>
            </text:list-item>
            <text:list-item>
              <text:p text:style-name="List_20_1_Content"> <text:span text:style-name="Strong_20_Emphasis">Típus</text:span>: A raktári mozgás típusa (pl. bevételezés, értékesítés, raktárközi mozgás).</text:p>
            </text:list-item>
            <text:list-item>
              <text:p text:style-name="List_20_1_Content"> <text:span text:style-name="Strong_20_Emphasis">F. raktár</text:span>: A forrásraktár kódja — ahonnan a termék kikerült (kiadásnál, raktárközi mozgásnál töltött).</text:p>
            </text:list-item>
            <text:list-item>
              <text:p text:style-name="List_20_1_Content"> <text:span text:style-name="Strong_20_Emphasis">Cél raktár</text:span>: A célraktár kódja — ahová a termék bekerült (bevételezésnél, raktárközi mozgásnál töltött).</text:p>
            </text:list-item>
            <text:list-item>
              <text:p text:style-name="List_20_1_Content"> <text:span text:style-name="Strong_20_Emphasis">Menny.</text:span>: Az érintett mennyiség.</text:p>
            </text:list-item>
            <text:list-item>
              <text:p text:style-name="List_20_1_Content"> <text:span text:style-name="Strong_20_Emphasis">Egységár</text:span>: Az utolsó beszerzési ár alapján számított egységár.</text:p>
            </text:list-item>
            <text:list-item>
              <text:p text:style-name="List_20_1_Content"> <text:span text:style-name="Strong_20_Emphasis">Össz (nettó)</text:span>: A tétel nettó értéke (mennyiség × egységár).</text:p>
            </text:list-item>
            <text:list-item>
              <text:p text:style-name="List_20_1_Content_Last"> <text:span text:style-name="Strong_20_Emphasis">Pénz.</text:span>: A beszerzési ár pénznem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minden egyes mozgási sort külön sorban mutat — összesítés nélkül. Az egységárak számítása az <text:span text:style-name="Strong_20_Emphasis">utolsó beszerzési ár</text:span> alapján történik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cikkszamra_osszesitett_karton" text:style-name="Internet_20_link" text:visited-style-name="Visited_20_Internet_20_Link">Cikkszámra összesített karton</text:a></text:p>
        </text:list-item>
        <text:list-item>
          <text:p text:style-name="List_20_1_Content"> <text:a xlink:type="simple" xlink:href="https://doc.evir.hu/doku.php/evir:raktar:raktar_lekerdezesek:idoszaki_fogyas" text:style-name="Internet_20_link" text:visited-style-name="Visited_20_Internet_20_Link">Időszaki fogyás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7:54</meta:creation-date>
    <dc:creator>Generated</dc:creator>
    <dc:date>2026-09-05T13::07:54</dc:date>
    <dc:language>en-US</dc:language>
    <meta:editing-cycles>1</meta:editing-cycles>
    <meta:editing-duration>PT0S</meta:editing-duration>
    <dc:title>evir:raktar:raktar_lekerdezesek:teljes_reszletes_karton</dc:title>
  </office:meta>
</office:document-meta>
</file>