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bbb12f0a2ac1f7bccb8f3807501fef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aktar:raktar_lekerdezesek:ures_leltariv"/><text:bookmark-start text:name="__RefHeading___ueres_leltariv_1"/><text:bookmark-start text:name="ueres_leltariv"/>Üres leltárív<text:bookmark-end text:name="__RefHeading___ueres_leltariv_1"/><text:bookmark-end text:name="ueres_leltariv"/></text:h>
      <text:p text:style-name="Text_20_body"><draw:frame draw:style-name="mediaright" draw:name="0" text:anchor-type="paragraph" draw:z-index="0" svg:width="18.520833333333cm" style:rel-width="100%" svg:height="19.063109984985cm" style:rel-height="scale"><draw:image xlink:href="Pictures/dbbb12f0a2ac1f7bccb8f3807501fefa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raktar:raktar_menu" text:style-name="Internet_20_link" text:visited-style-name="Visited_20_Internet_20_Link">Raktár</text:a> → <text:a xlink:type="simple" xlink:href="https://doc.evir.hu/doku.php/evir:raktar:raktar_lekerdezesek:raktar_lekerdezesek" text:style-name="Internet_20_link" text:visited-style-name="Visited_20_Internet_20_Link">Raktár lekérdezések</text:a></text:span> menüpont alatt az <text:span text:style-name="Strong_20_Emphasis">Üres leltárív</text:span> linkre kattintva lehet a szűrési feltételeket beállítani.</text:p>
        </text:list-item>
        <text:list-item>
          <text:p text:style-name="Numbering_20_1_Content"> <text:span text:style-name="Strong_20_Emphasis">Paraméterek:</text:span></text:p>
          <text:list text:style-name="List_20_1">
            <text:list-item>
              <text:p text:style-name="List_20_1_Content"> <text:span text:style-name="Strong_20_Emphasis">Cikkszám</text:span>: Opcionális szűrő — csak az egyező cikkszámú tételek jelennek meg (reguláris kifejezés is megadható). A mellette lévő <text:span text:style-name="Strong_20_Emphasis">Terméklista</text:span> gombbal a cikkszámkereső listából is ki lehet választani.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  PDF lista generálás</text:span> |</text:span></text:span> Az eredménylista PDF-fájlként generálódik és töltődik le. <text:line-break/><text:span text:style-name=""><text:span text:style-name="Strong_20_Emphasis">| <text:span text:style-name="">  CSV generálás </text:span> |</text:span></text:span> Az eredménylista CSV-fájlként töltődik le, táblakezkelő programban megnyitható.</text:p>
        </text:list-item>
      </text:list>
      <text:list text:style-name="List_20_1" text:continue-numbering="false">
        <text:list-item>
          <text:p text:style-name="List_20_1_Content_First"> <text:span text:style-name="Strong_20_Emphasis">Az eredménylista oszlopai:</text:span></text:p>
          <text:list text:style-name="List_20_1">
            <text:list-item>
              <text:p text:style-name="List_20_1_Content"> <text:span text:style-name="Strong_20_Emphasis">Cikkszám</text:span>: A termék cikkszáma.</text:p>
            </text:list-item>
            <text:list-item>
              <text:p text:style-name="List_20_1_Content_Last"> <text:span text:style-name="Strong_20_Emphasis">Megnevezés</text:span>: A termék megnevezése.</text:p>
            </text:list-item>
          </text:list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 A lista a <text:span text:style-name="Strong_20_Emphasis">cikktörzsből</text:span> készül, raktárkészlet adatokat nem tartalmaz. <text:line-break/>A mennyiség rovatot <text:span text:style-name="Strong_20_Emphasis">kézzel kell kitölteni</text:span> leltározáskor. <text:line-break/>Raktár és kategória szűrés ennél a listánál nem érhető el.</text:p>
          </table:table-cell>
        </table:table-row>
      </table:table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raktar:raktar_lekerdezesek:raktar_lekerdezesek" text:style-name="Internet_20_link" text:visited-style-name="Visited_20_Internet_20_Link">Raktár lekérdezések</text:a></text:p>
        </text:list-item>
        <text:list-item>
          <text:p text:style-name="List_20_1_Content"> <text:a xlink:type="simple" xlink:href="https://doc.evir.hu/doku.php/evir:raktar:raktar_lekerdezesek:leltar_csak_cikkszammal" text:style-name="Internet_20_link" text:visited-style-name="Visited_20_Internet_20_Link">Leltár (csak cikkszámmal)</text:a></text:p>
        </text:list-item>
        <text:list-item>
          <text:p text:style-name="List_20_1_Content"> <text:a xlink:type="simple" xlink:href="https://doc.evir.hu/doku.php/evir:raktar:raktar_lekerdezesek:leltar_megnevezessel" text:style-name="Internet_20_link" text:visited-style-name="Visited_20_Internet_20_Link">Leltár (megnevezéssel)</text:a></text:p>
        </text:list-item>
        <text:list-item>
          <text:p text:style-name="List_20_1_Content_Last"> <text:a xlink:type="simple" xlink:href="https://doc.evir.hu/doku.php/evir:raktar:raktar_lekerdezesek:osszesitett_leltar" text:style-name="Internet_20_link" text:visited-style-name="Visited_20_Internet_20_Link">Összesített leltá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3::04:05</meta:creation-date>
    <dc:creator>Generated</dc:creator>
    <dc:date>2026-09-05T13::04:05</dc:date>
    <dc:language>en-US</dc:language>
    <meta:editing-cycles>1</meta:editing-cycles>
    <meta:editing-duration>PT0S</meta:editing-duration>
    <dc:title>evir:raktar:raktar_lekerdezesek:ures_leltariv</dc:title>
  </office:meta>
</office:document-meta>
</file>