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ac2fd118d1a93ec48554d0a5f4b3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muveletek:berendeles_generalas_teljes"/><text:bookmark-start text:name="__RefHeading___berendeles_generalas_teljes_1"/><text:bookmark-start text:name="berendeles_generalas_teljes"/>Berendelés generálás (teljes)<text:bookmark-end text:name="__RefHeading___berendeles_generalas_teljes_1"/><text:bookmark-end text:name="berendeles_generalas_teljes"/></text:h>
      <text:p text:style-name="Text_20_body">A művelet ugyanazt csinálja, mint a <text:span text:style-name="Source_20_Text">Rendelések → Műveletek → <text:a xlink:type="simple" xlink:href="https://doc.evir.hu/doku.php/evir:rendeles:muveletek:berendeles_generalas" text:style-name="Internet_20_link" text:visited-style-name="Visited_20_Internet_20_Link">Berendelés generálás</text:a></text:span>, de az összes vevői nyitott rendelésben szereplő <text:a xlink:type="simple" xlink:href="https://doc.evir.hu/doku.php/evir:torzsadatok:cikktorzs:cikkszamok" text:style-name="Internet_20_link" text:visited-style-name="Visited_20_Internet_20_Link">cikkszám</text:a> felsorolásra kerül, nem csak azok, amelyek teljesítéséhez szükséges a szállítóktól való rendelés.</text:p>
      <text:p text:style-name="Text_20_body"><draw:frame draw:style-name="mediacenter" draw:name="0" text:anchor-type="paragraph" draw:z-index="0" svg:width="38.946666666667cm" style:rel-width="100%" svg:height="14.684375cm" style:rel-height="scale"><draw:image xlink:href="Pictures/dcac2fd118d1a93ec48554d0a5f4b337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logisztika:logisztikai_muveletek" text:style-name="Internet_20_link" text:visited-style-name="Visited_20_Internet_20_Link">Logisztikai művel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50:59</meta:creation-date>
    <dc:creator>Generated</dc:creator>
    <dc:date>2026-08-30T20::50:59</dc:date>
    <dc:language>en-US</dc:language>
    <meta:editing-cycles>1</meta:editing-cycles>
    <meta:editing-duration>PT0S</meta:editing-duration>
    <dc:title>evir:rendeles:muveletek:berendeles_generalas_teljes</dc:title>
  </office:meta>
</office:document-meta>
</file>