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698095a1e9ccc4bb2e19aa3c17e1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muveletek:rendeles_attekinto"/><text:bookmark-start text:name="__RefHeading___rendeles_attekinto_1"/><text:bookmark-start text:name="rendeles_attekinto"/>Rendelés áttekintő<text:bookmark-end text:name="__RefHeading___rendeles_attekinto_1"/><text:bookmark-end text:name="rendeles_attekinto"/></text:h>
      <text:p text:style-name="Text_20_body"><draw:frame draw:style-name="mediaright" draw:name="0" text:anchor-type="paragraph" draw:z-index="0" svg:width="18.520833333333cm" style:rel-width="100%" svg:height="6.5614610319516cm" style:rel-height="scale"><draw:image xlink:href="Pictures/5e698095a1e9ccc4bb2e19aa3c17e14e.png" xlink:type="simple" xlink:show="embed" xlink:actuate="onLoad"/></draw:frame>
A <text:span text:style-name="Strong_20_Emphasis"><text:a xlink:type="simple" xlink:href="https://doc.evir.hu/doku.php/evir:rendeles:rendelesek_menu" text:style-name="Internet_20_link" text:visited-style-name="Visited_20_Internet_20_Link">Rendelések</text:a> → <text:a xlink:type="simple" xlink:href="https://doc.evir.hu/doku.php/evir:rendeles:muveletek:muveletek_menu" text:style-name="Internet_20_link" text:visited-style-name="Visited_20_Internet_20_Link">Műveletek</text:a> → Rendelés áttekintő (cikkszám)</text:span> menüpont alatt a rendszer generál egy áttekintő listát, ahol összesítve lehet a <text:a xlink:type="simple" xlink:href="https://doc.evir.hu/doku.php/evir:rendeles:vevoi:vevoi_rendeles" text:style-name="Internet_20_link" text:visited-style-name="Visited_20_Internet_20_Link">vevői</text:a> és <text:a xlink:type="simple" xlink:href="https://doc.evir.hu/doku.php/evir:rendeles:szallitoi:szallitoi_rendeles" text:style-name="Internet_20_link" text:visited-style-name="Visited_20_Internet_20_Link">szállítói</text:a> rendelésekről gyors információkhoz jutni.</text:p>
      <text:list text:style-name="List_20_1" text:continue-numbering="false">
        <text:list-item>
          <text:p text:style-name="List_20_1_Content_First"> <text:span text:style-name="Source_20_Text"><text:a xlink:type="simple" xlink:href="https://doc.evir.hu/doku.php/evir:torzsadatok:cikktorzs:cikkszamok" text:style-name="Internet_20_link" text:visited-style-name="Visited_20_Internet_20_Link">Cikkszám</text:a></text:span>: a <text:a xlink:type="simple" xlink:href="https://doc.evir.hu/doku.php/evir:torzsadatok:cikktorzs:termekek" text:style-name="Internet_20_link" text:visited-style-name="Visited_20_Internet_20_Link">termék</text:a> cikkszáma</text:p>
        </text:list-item>
        <text:list-item>
          <text:p text:style-name="List_20_1_Content"> <text:span text:style-name="Source_20_Text">Megnevezés</text:span>: a <text:a xlink:type="simple" xlink:href="https://doc.evir.hu/doku.php/evir:torzsadatok:cikktorzs:termekek" text:style-name="Internet_20_link" text:visited-style-name="Visited_20_Internet_20_Link">termék</text:a> megnevezése</text:p>
        </text:list-item>
        <text:list-item>
          <text:p text:style-name="List_20_1_Content"> <text:span text:style-name="Source_20_Text">Rendelés bizonylatszám</text:span>: a <text:a xlink:type="simple" xlink:href="https://doc.evir.hu/doku.php/evir:rendeles:vevoi:vevoi_rendeles" text:style-name="Internet_20_link" text:visited-style-name="Visited_20_Internet_20_Link">vevői rendelés</text:a> száma</text:p>
        </text:list-item>
        <text:list-item>
          <text:p text:style-name="List_20_1_Content"> <text:span text:style-name="Source_20_Text">Rendelés rendelt mennyiség</text:span>: a rendelésekben szereplő  mennyiség</text:p>
        </text:list-item>
        <text:list-item>
          <text:p text:style-name="List_20_1_Content"> <text:span text:style-name="Source_20_Text">Vevői rendelés</text:span>: a vevői rendelésben szereplő mennyiség</text:p>
        </text:list-item>
        <text:list-item>
          <text:p text:style-name="List_20_1_Content"> <text:span text:style-name="Source_20_Text">Teljesítve</text:span>: a rendelésből eddig teljesített (számlázott) mennyiség</text:p>
        </text:list-item>
        <text:list-item>
          <text:p text:style-name="List_20_1_Content"> <text:span text:style-name="Source_20_Text">Rendelés raktáron(telesíthető)</text:span>: a rendelés raktárában lefoglalt mennyiség (számlázható)</text:p>
        </text:list-item>
        <text:list-item>
          <text:p text:style-name="List_20_1_Content"> <text:span text:style-name="Source_20_Text">Berendelés alatt(vevői rendeléshez)</text:span>: ehhez a vevői rendeléshez már korábban készített <text:a xlink:type="simple" xlink:href="https://doc.evir.hu/doku.php/evir:rendeles:szallitoi:szallitoi_rendeles" text:style-name="Internet_20_link" text:visited-style-name="Visited_20_Internet_20_Link">szállítói rendelés</text:a>ben szereplő mennyiség</text:p>
        </text:list-item>
        <text:list-item>
          <text:p text:style-name="List_20_1_Content"> <text:span text:style-name="Source_20_Text">Berendelés alatt(vevőihez nem köthető)</text:span>: ehhez a cikkszámhoz tartozó szállítói rendelések, amelyek függetlenek a vevői rendelésektől</text:p>
        </text:list-item>
        <text:list-item>
          <text:p text:style-name="List_20_1_Content_Last"> <text:span text:style-name="Source_20_Text">Berendelendő/átmozgatandó mennyiség</text:span>: a rendszer számítása szerint a vevői rendelés teljesítéséhez szükséges rendelendő mennyiség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logisztika:logisztikai_muveletek" text:style-name="Internet_20_link" text:visited-style-name="Visited_20_Internet_20_Link">Logisztikai művel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4::46:35</meta:creation-date>
    <dc:creator>Generated</dc:creator>
    <dc:date>2026-08-10T04::46:35</dc:date>
    <dc:language>en-US</dc:language>
    <meta:editing-cycles>1</meta:editing-cycles>
    <meta:editing-duration>PT0S</meta:editing-duration>
    <dc:title>evir:rendeles:muveletek:rendeles_attekinto</dc:title>
  </office:meta>
</office:document-meta>
</file>