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a3ebd1b6528b7afa68863f38be28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rendelesek_menu"/><text:bookmark-start text:name="__RefHeading___rendelesek_menue_1"/><text:bookmark-start text:name="rendelesek_menue"/>Rendelések menü<text:bookmark-end text:name="__RefHeading___rendelesek_menue_1"/><text:bookmark-end text:name="rendelesek_menue"/></text:h>
      <text:p text:style-name="Text_20_body"><draw:frame draw:style-name="mediaright" draw:name="0" text:anchor-type="paragraph" draw:z-index="0" svg:width="18.520833333333cm" style:rel-width="100%" svg:height="10.961852073365cm" style:rel-height="scale"><draw:image xlink:href="Pictures/54a3ebd1b6528b7afa68863f38be28e6.png" xlink:type="simple" xlink:show="embed" xlink:actuate="onLoad"/></draw:frame></text:p>
      <text:p text:style-name="Text_20_body">A <text:span text:style-name="Strong_20_Emphasis">Rendelések</text:span> menüpont központi helyet foglal el a rendszerben, innen érhetők el a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vevoi_rendeles_menu" text:style-name="Internet_20_link" text:visited-style-name="Visited_20_Internet_20_Link">vevői rendelések</text:a></text:span> <text:line-break/>A felhasználók egyszerűen rögzíthetnek <text:a xlink:type="simple" xlink:href="https://doc.evir.hu/doku.php/evir:rendeles:vevoi:vevoi_rendeles" text:style-name="Internet_20_link" text:visited-style-name="Visited_20_Internet_20_Link">új vevői rendelés</text:a>eket, követhetik a rendelési <text:a xlink:type="simple" xlink:href="https://doc.evir.hu/doku.php/evir:rendeles:vevoi:folyamat_allapot_portal" text:style-name="Internet_20_link" text:visited-style-name="Visited_20_Internet_20_Link">folyamat állapotok</text:a>at és <text:a xlink:type="simple" xlink:href="https://doc.evir.hu/doku.php/evir:rendeles:vevoi:rendeles_allapotok" text:style-name="Internet_20_link" text:visited-style-name="Visited_20_Internet_20_Link">rendelés állapotok</text:a>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szallitoi:szallitoi_rendeles_menu" text:style-name="Internet_20_link" text:visited-style-name="Visited_20_Internet_20_Link">beszállítói rendelések</text:a></text:span> <text:line-break/>Kezelhetik a beszerzési igényeket a <text:a xlink:type="simple" xlink:href="https://doc.evir.hu/doku.php/evir:rendeles:szallitoi:szallitoi_rendeles" text:style-name="Internet_20_link" text:visited-style-name="Visited_20_Internet_20_Link">Beszállítói</text:a> menüpont alatt. </text:p>
        </text:list-item>
      </text:list>
      <text:list text:style-name="List_20_1" text:continue-numbering="false">
        <text:list-item>
          <text:p text:style-name="List_20_1_Content_First"> Elérhetőek az automatikusan generált <text:span text:style-name="Strong_20_Emphasis"><text:a xlink:type="simple" xlink:href="https://doc.evir.hu/doku.php/evir:webshop_connector:kulso_webshop" text:style-name="Internet_20_link" text:visited-style-name="Visited_20_Internet_20_Link">webshop</text:a> rendelések</text:span>.</text:p>
          <text:list text:style-name="List_20_1">
            <text:list-item>
              <text:p text:style-name="List_20_1_Content_Last"> Az eVIR rendszerben a webshop rendelések kezelése a <text:a xlink:type="simple" xlink:href="https://doc.evir.hu/doku.php/evir:webshop:webshop_keszletkezeles" text:style-name="Internet_20_link" text:visited-style-name="Visited_20_Internet_20_Link">készletkezelési beállítások függvényében</text:a> történik. Ezek a beállítások meghatározzák, hogyan történjen a rendelések fogadása és a készletkezelés a webshopon keresztül érkező rendelések esetén. <text:line-break/>Az automatikusan generált rendelések lehetővé teszik a gyors és hatékony integrációt a webshopokkal, biztosítva a zökkenőmentes rendelésfeldolgozást és visszaigazolást.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muveletek:muveletek_menu" text:style-name="Internet_20_link" text:visited-style-name="Visited_20_Internet_20_Link">Műveletek</text:a></text:span> <text:line-break/>Olyan funkciók, amelyek a logisztikai feladatok elvégzését segíti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6:33</meta:creation-date>
    <dc:creator>Generated</dc:creator>
    <dc:date>2026-08-21T01::26:33</dc:date>
    <dc:language>en-US</dc:language>
    <meta:editing-cycles>1</meta:editing-cycles>
    <meta:editing-duration>PT0S</meta:editing-duration>
    <dc:title>evir:rendeles:rendelesek_menu</dc:title>
  </office:meta>
</office:document-meta>
</file>