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vevoi:egyablakos_rendeles"/><text:bookmark-start text:name="__RefHeading___egyablakos_rendeles_1"/><text:bookmark-start text:name="egyablakos_rendeles"/>Egyablakos rendelés<text:bookmark-end text:name="__RefHeading___egyablakos_rendeles_1"/><text:bookmark-end text:name="egyablakos_rendeles"/></text:h>
      <text:p text:style-name="Text_20_body">Az egyablakos rendelés az <text:a xlink:type="simple" xlink:href="https://doc.evir.hu/doku.php/evir:szamlazas:egyablakos_szamla" text:style-name="Internet_20_link" text:visited-style-name="Visited_20_Internet_20_Link">egyablakos (OSS) számla</text:a> rendelés párja: EU-n belüli, külföldi <text:span text:style-name="Strong_20_Emphasis">magánszemély</text:span> (nem adóalany) vevőtől érkező megrendelés rögzítésére szolgál, a felhasználó által kiválasztott külföldi (EU tagállami) áfakulccsal.</text:p>
      <text:p text:style-name="Text_20_body">Az egyablakos rendelés a <text:span text:style-name="Strong_20_Emphasis">Rendelés</text:span> modul része, a menüpont azonban csak akkor jelenik meg, ha az <text:a xlink:type="simple" xlink:href="https://doc.evir.hu/doku.php/evir:szamlazas:egyablakos_szamla" text:style-name="Internet_20_link" text:visited-style-name="Visited_20_Internet_20_Link">Egyablakos számla</text:a> modul is telepítve van.</text:p>
      <text:p text:style-name="Text_20_body"> A hatályos szabályozásnak megfelelve ehhez a művelethez kizárólag olyan partner használható, aki <text:span text:style-name="Strong_20_Emphasis">személyként</text:span> van a rendszerben feltüntetve, és <text:span text:style-name="Strong_20_Emphasis">címe Magyarországon kívüli, de EU-n belüli</text:span>. Nem rendelkezhet adószámmal, EU-s adószámmal, csoportazonosító számmal, vagy harmadik országbeli adószámmal. A részleteket lásd lentebb: Partnerre vonatkozó ellenőrzések.</text:p>
      <text:h text:style-name="Heading_20_3" text:outline-level="3"><text:bookmark-start text:name="__RefHeading___az_afa_kulcs_elokeszitese_2"/><text:bookmark-start text:name="az_afa_kulcs_elokeszitese"/>Az ÁFA kulcs előkészítése<text:bookmark-end text:name="__RefHeading___az_afa_kulcs_elokeszitese_2"/><text:bookmark-end text:name="az_afa_kulcs_elokeszitese"/></text:h>
      <text:p text:style-name="Text_20_body">A használt áfakulcsot – az egyablakos számlához hasonlóan – előbb fel kell venni az <text:a xlink:type="simple" xlink:href="https://doc.evir.hu/doku.php/evir:torzsadatok:penzugyi:afakulcsok" text:style-name="Internet_20_link" text:visited-style-name="Visited_20_Internet_20_Link">Áfakulcsok</text:a> törzsadatban, úgy, hogy:</text:p>
      <text:list text:style-name="List_20_1" text:continue-numbering="false">
        <text:list-item>
          <text:p text:style-name="List_20_1_Content_First"> <text:span text:style-name="Source_20_Text"><text:span text:style-name="Strong_20_Emphasis">Nem adómentes</text:span></text:span>: ki kell pipálni</text:p>
        </text:list-item>
        <text:list-item>
          <text:p text:style-name="List_20_1_Content"> <text:span text:style-name="Source_20_Text"><text:span text:style-name="Strong_20_Emphasis">ÁFA kulcs</text:span>:</text:span> a kívánt százalék érték, pl. 19.</text:p>
        </text:list-item>
        <text:list-item>
          <text:p text:style-name="List_20_1_Content"> <text:span text:style-name="Source_20_Text"><text:span text:style-name="Strong_20_Emphasis">Külföldi</text:span>:</text:span> ki kell pipálni.</text:p>
        </text:list-item>
        <text:list-item>
          <text:p text:style-name="List_20_1_Content_Last"> <text:span text:style-name="Source_20_Text"><text:span text:style-name="Strong_20_Emphasis">Belföldi</text:span>:</text:span> ettől független, nem kell kivenni a pipát. A két jelölés egymástól függetlenül működik, ugyanaz a kulcs lehet egyszerre belföldi és külföldi is; az egyablakos bizonylatokhoz kizárólag a <text:span text:style-name="Strong_20_Emphasis">Nem adómentes</text:span> és a <text:span text:style-name="Strong_20_Emphasis">Külföldi</text:span> jelölés szükséges.</text:p>
        </text:list-item>
      </text:list>
      <text:h text:style-name="Heading_20_3" text:outline-level="3"><text:bookmark-start text:name="__RefHeading___az_egyablakos_rendeles_keszitesenek_lepesei_3"/><text:bookmark-start text:name="az_egyablakos_rendeles_keszitesenek_lepesei"/>Az egyablakos rendelés készítésének lépései:<text:bookmark-end text:name="__RefHeading___az_egyablakos_rendeles_keszitesenek_lepesei_3"/><text:bookmark-end text:name="az_egyablakos_rendeles_keszitesenek_lepesei"/></text:h>
      <text:list text:style-name="Numbering_20_1" text:continue-numbering="false">
        <text:list-item>
          <text:p text:style-name="Numbering_20_1_Content_First"> A <text:span text:style-name="Strong_20_Emphasis">Rendelések</text:span>,</text:p>
        </text:list-item>
        <text:list-item>
          <text:p text:style-name="Numbering_20_1_Content"> <text:span text:style-name="Strong_20_Emphasis"><text:a xlink:type="simple" xlink:href="https://doc.evir.hu/doku.php/evir:rendeles:vevoi:vevoi_rendeles_menu" text:style-name="Internet_20_link" text:visited-style-name="Visited_20_Internet_20_Link">Vevői</text:a></text:span>,</text:p>
        </text:list-item>
        <text:list-item>
          <text:p text:style-name="Numbering_20_1_Content"> <text:span text:style-name="Strong_20_Emphasis">Egyablakos rendelés készítés</text:span> menüpontra kattintva lehet egyablakos rendelést rögzíteni.</text:p>
        </text:list-item>
        <text:list-item>
          <text:p text:style-name="Numbering_20_1_Content"> <text:span text:style-name="Strong_20_Emphasis"><text:a xlink:type="simple" xlink:href="https://doc.evir.hu/doku.php/evir:bizonylatok:partner_adatok" text:style-name="Internet_20_link" text:visited-style-name="Visited_20_Internet_20_Link">Partner kiválasztása</text:a></text:span> – a fenti szabálynak megfelelő (EU-n belüli, Magyarországon kívüli) magánszemély.</text:p>
        </text:list-item>
        <text:list-item>
          <text:p text:style-name="Numbering_20_1_Content"> <text:span text:style-name="Strong_20_Emphasis"><text:a xlink:type="simple" xlink:href="https://doc.evir.hu/doku.php/evir:bizonylatok:cimek_megadasa" text:style-name="Internet_20_link" text:visited-style-name="Visited_20_Internet_20_Link">Számlázási és szállítási cím</text:a></text:span>:  A partner kiválasztása után jelennek meg a cím mezők! <text:line-break/>A megadott új cím rögzítésre kerül a partner adataihoz.</text:p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 megadása</text:a>:</text:span>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<text:a xlink:type="simple" xlink:href="https://doc.evir.hu/doku.php/evir:torzsadatok:rendeles:torzs_rendeles_folyamat_allapotok" text:style-name="Internet_20_link" text:visited-style-name="Visited_20_Internet_20_Link">Folyamat állapot</text:a></text:p>
            </text:list-item>
            <text:list-item>
              <text:p text:style-name="Numbering_20_1_Content"> Szállítási határidő</text:p>
            </text:list-item>
            <text:list-item>
              <text:p text:style-name="Numbering_20_1_Content"> <text:a xlink:type="simple" xlink:href="https://doc.evir.hu/doku.php/evir:torzsadatok:cikktorzs:arkategoriak:arkategoriak" text:style-name="Internet_20_link" text:visited-style-name="Visited_20_Internet_20_Link">Árkategória</text:a> kiválasztása</text:p>
            </text:list-item>
            <text:list-item>
              <text:p text:style-name="Numbering_20_1_Content"> <text:span text:style-name="Strong_20_Emphasis">Külföldi ÁFA</text:span> <text:line-break/>A <text:a xlink:type="simple" xlink:href="https://doc.evir.hu/doku.php/evir:rendeles:vevoi:vevoi_rendeles" text:style-name="Internet_20_link" text:visited-style-name="Visited_20_Internet_20_Link">normál vevői rendelés</text:a> rögzítéstől annyiban különbözik, hogy az <text:span text:style-name="Source_20_Text">ÁFA körön kívüli</text:span> jelölő helyén a <text:span text:style-name="Strong_20_Emphasis">Külföldi ÁFA</text:span> választó áll: a tételek alapértelmezett áfakulcsa a fentiek szerint felvett, külföldi (áfakörös) kulcsok közül választható, a cikktörzsben rögzített áfakulcs helyett. A tételeknél a kulcs <text:span text:style-name="Strong_20_Emphasis">egyenként átírható</text:span>.</text:p>
            </text:list-item>
          </text:list>
        </text:list-item>
        <text:list-item>
          <text:p text:style-name="Numbering_20_1_Content"> <text:span text:style-name="Strong_20_Emphasis">Rendelés hivatkozás</text:span>: amennyiben van vevői hivatkozási szám, akkor azt ide lehet rögzíteni. Felkerül a rendelés visszaigazolás PDF bizonylat paraméterei közé.</text:p>
        </text:list-item>
        <text:list-item>
          <text:p text:style-name="Numbering_20_1_Content"> <text:span text:style-name="Strong_20_Emphasis"><text:a xlink:type="simple" xlink:href="https://doc.evir.hu/doku.php/evir:bizonylatok:megjegyzes" text:style-name="Internet_20_link" text:visited-style-name="Visited_20_Internet_20_Link">Megjegyzés írása</text:a></text:span></text:p>
        </text:list-item>
        <text:list-item>
          <text:p text:style-name="Numbering_20_1_Content"> <text:span text:style-name="Strong_20_Emphasis"><text:a xlink:type="simple" xlink:href="https://doc.evir.hu/doku.php/evir:bizonylatok:tetelek_hozzaadasa" text:style-name="Internet_20_link" text:visited-style-name="Visited_20_Internet_20_Link">Tételek hozzáadás</text:a>ának ismétlése</text:span> egészen addig, ameddig az összes kívánt tétel szerepel a bizonylaton. Felvehető szolgáltatás és termék rendelésre, korábbi rendelés tételeinek betöltésével átvett tétel, valamint végösszegi engedmény; a felvett tételek utólag szerkeszthetők. <text:line-break/> A vevői rendeléshez képest <text:span text:style-name="Strong_20_Emphasis">nem</text:span> érhető el a <text:span text:style-name=""><text:span text:style-name="Strong_20_Emphasis">| <text:span text:style-name="">Termék beszállítótól</text:span> |</text:span></text:span> gomb (egyablakos rendelésből tehát nem generálódik egyidejűleg <text:a xlink:type="simple" xlink:href="https://doc.evir.hu/doku.php/evir:rendeles:szallitoi:szallitoi_rendeles" text:style-name="Internet_20_link" text:visited-style-name="Visited_20_Internet_20_Link">beszállítói rendelés</text:a>), az <text:span text:style-name=""><text:span text:style-name="Strong_20_Emphasis">| <text:span text:style-name="">Ajánlatok</text:span> |</text:span></text:span> gomb (<text:a xlink:type="simple" xlink:href="https://doc.evir.hu/doku.php/evir:arajanlat:ajanlat" text:style-name="Internet_20_link" text:visited-style-name="Visited_20_Internet_20_Link">ajánlatból</text:a> nem tölthető az egyablakos rendelés), valamint a vonalkódos raktármozgás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készül az egyablakos rendelés, amiből <text:a xlink:type="simple" xlink:href="https://doc.evir.hu/doku.php/evir:fogalmak:nyomtatas" text:style-name="Internet_20_link" text:visited-style-name="Visited_20_Internet_20_Link">PDF bizonylat</text:a> (rendelés visszaigazolás) kerül generálásra, melyet a böngésző jelenít meg.</text:p>
        </text:list-item>
      </text:list>
      <text:p text:style-name="Horizontal_20_Line"/>
      <text:h text:style-name="Heading_20_3" text:outline-level="3"><text:bookmark-start text:name="__RefHeading___partnerre_vonatkozo_ellenorzesek_4"/><text:bookmark-start text:name="partnerre_vonatkozo_ellenorzesek"/>Partnerre vonatkozó ellenőrzések<text:bookmark-end text:name="__RefHeading___partnerre_vonatkozo_ellenorzesek_4"/><text:bookmark-end text:name="partnerre_vonatkozo_ellenorzesek"/></text:h>
      <text:p text:style-name="Text_20_body">A partner a rendelés készítése közben kiválasztható, az ellenőrzés a bizonylat elkészítésekor történik: <text:span text:style-name="Strong_20_Emphasis">Előnézetben</text:span> figyelmeztetésként, a <text:span text:style-name="Strong_20_Emphasis">Felvesz</text:span> gomb megnyomásakor viszont hibaként – ilyenkor a rendelés nem készül e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set </text:p>
          </table:table-cell>
          <table:table-cell office:value-type="string" table:style-name="tableheader">
            <text:p text:style-name="Table_20_Heading"> Üzenet </text:p>
          </table:table-cell>
        </table:table-row>
        <table:table-row>
          <table:table-cell office:value-type="string" table:style-name="tablecell">
            <text:p text:style-name="tablealignleft"> A partner címe magyarországi </text:p>
          </table:table-cell>
          <table:table-cell office:value-type="string" table:style-name="tablecell">
            <text:p text:style-name="tablealignleft"> <text:span text:style-name="Emphasis">„Egyablakos rendelésen csak Magyarországon kívüli, de EU-n belüli személy választható!„</text:span> </text:p>
          </table:table-cell>
        </table:table-row>
        <table:table-row>
          <table:table-cell office:value-type="string" table:style-name="tablecell">
            <text:p text:style-name="tablealignleft"> A partner címe EU-n kívüli (harmadik ország) </text:p>
          </table:table-cell>
          <table:table-cell office:value-type="string" table:style-name="tablecell">
            <text:p text:style-name="tablealignleft"> <text:span text:style-name="Emphasis">„Közösségen kívüli cím nem lehet egyablakos rendelésen! Csak Magyarországon kívüli, de EU-n belüli személy választható!”</text:span> </text:p>
          </table:table-cell>
        </table:table-row>
        <table:table-row>
          <table:table-cell office:value-type="string" table:style-name="tablecell">
            <text:p text:style-name="tablealignleft"> A partner nem magánszemély </text:p>
          </table:table-cell>
          <table:table-cell office:value-type="string" table:style-name="tablecell">
            <text:p text:style-name="tablealignleft"> <text:span text:style-name="Emphasis">„A partner csak magánszemély lehet„</text:span> </text:p>
          </table:table-cell>
        </table:table-row>
        <table:table-row>
          <table:table-cell office:value-type="string" table:style-name="tablecell">
            <text:p text:style-name="tablealignleft"> A partnernek bármelyik adószám mezője (adószám, közösségi adószám, csoportazonosító szám, harmadik országbeli adószám) ki van töltve </text:p>
          </table:table-cell>
          <table:table-cell office:value-type="string" table:style-name="tablecell">
            <text:p text:style-name="tablealignleft"> A partner nem lehet adóalany </text:p>
          </table:table-cell>
        </table:table-row>
      </table:table>
      <text:p text:style-name="Text_20_body">Ugyanezek az ellenőrzések érvényesek az <text:a xlink:type="simple" xlink:href="https://doc.evir.hu/doku.php/evir:szamlazas:egyablakos_szamla" text:style-name="Internet_20_link" text:visited-style-name="Visited_20_Internet_20_Link">egyablakos számlára</text:a> és az <text:a xlink:type="simple" xlink:href="https://doc.evir.hu/doku.php/evir:szallitolevel:egyablakos_szallitolevel" text:style-name="Internet_20_link" text:visited-style-name="Visited_20_Internet_20_Link">egyablakos szállítólevélre</text:a> is.</text:p>
      <text:p text:style-name="Horizontal_20_Line"/>
      <text:h text:style-name="Heading_20_3" text:outline-level="3"><text:bookmark-start text:name="__RefHeading___egyeb_5"/><text:bookmark-start text:name="egyeb"/>Egyéb<text:bookmark-end text:name="__RefHeading___egyeb_5"/><text:bookmark-end text:name="egyeb"/></text:h>
      <text:list text:style-name="List_20_1" text:continue-numbering="false">
        <text:list-item>
          <text:p text:style-name="List_20_1_Content_First"> Az egyablakos rendelés önálló bizonylattípusként (<text:span text:style-name="Strong_20_Emphasis">Egyablakos rendelés</text:span>) szerepel a rendeléslistákban és azok szűrőiben.</text:p>
        </text:list-item>
        <text:list-item>
          <text:p text:style-name="List_20_1_Content"> A rendelés tételei a további bizonylatok (<text:a xlink:type="simple" xlink:href="https://doc.evir.hu/doku.php/evir:szallitolevel:egyablakos_szallitolevel" text:style-name="Internet_20_link" text:visited-style-name="Visited_20_Internet_20_Link">egyablakos szállítólevél</text:a>, <text:a xlink:type="simple" xlink:href="https://doc.evir.hu/doku.php/evir:szamlazas:egyablakos_szamla" text:style-name="Internet_20_link" text:visited-style-name="Visited_20_Internet_20_Link">egyablakos számla</text:a>) készítésekor ismételt adatbevitel nélkül átvehetők.</text:p>
        </text:list-item>
        <text:list-item>
          <text:p text:style-name="List_20_1_Content_Last"> <text:span text:style-name="Strong_20_Emphasis">Az egyablakos számlák nem kerülnek beküldésre a NAV Online Számla rendszerbe</text:span>, mivel a vevő nem adóalany, EU-s magánszemély, így az ügylet a saját tagállamában adózik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eles:vevoi:vevoi_rendeles" text:style-name="Internet_20_link" text:visited-style-name="Visited_20_Internet_20_Link">Vevői rendelés</text:a></text:p>
        </text:list-item>
        <text:list-item>
          <text:p text:style-name="List_20_1_Content"> <text:a xlink:type="simple" xlink:href="https://doc.evir.hu/doku.php/evir:rendeles:vevoi:export_rendeles" text:style-name="Internet_20_link" text:visited-style-name="Visited_20_Internet_20_Link">Export rendelés</text:a></text:p>
        </text:list-item>
        <text:list-item>
          <text:p text:style-name="List_20_1_Content"> <text:a xlink:type="simple" xlink:href="https://doc.evir.hu/doku.php/evir:szamlazas:egyablakos_szamla" text:style-name="Internet_20_link" text:visited-style-name="Visited_20_Internet_20_Link">Egyablakos számla</text:a></text:p>
        </text:list-item>
        <text:list-item>
          <text:p text:style-name="List_20_1_Content"> <text:a xlink:type="simple" xlink:href="https://doc.evir.hu/doku.php/evir:szallitolevel:egyablakos_szallitolevel" text:style-name="Internet_20_link" text:visited-style-name="Visited_20_Internet_20_Link">Egyablakos szállítólevél</text:a></text:p>
        </text:list-item>
        <text:list-item>
          <text:p text:style-name="List_20_1_Content">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_Last"> <text:a xlink:type="simple" xlink:href="https://doc.evir.hu/doku.php/evir:rendeles:vevoi:rendeles_adatai" text:style-name="Internet_20_link" text:visited-style-name="Visited_20_Internet_20_Link">Rendelé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3::56:05</meta:creation-date>
    <dc:creator>Generated</dc:creator>
    <dc:date>2026-09-15T13::56:05</dc:date>
    <dc:language>en-US</dc:language>
    <meta:editing-cycles>1</meta:editing-cycles>
    <meta:editing-duration>PT0S</meta:editing-duration>
    <dc:title>evir:rendeles:vevoi:egyablakos_rendeles</dc:title>
  </office:meta>
</office:document-meta>
</file>