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ai_mcp:adatbiztonsag"/><text:bookmark-start text:name="__RefHeading___mcpadatbiztonsag_1"/><text:bookmark-start text:name="mcpadatbiztonsag"/>MCP: adatbiztonság<text:bookmark-end text:name="__RefHeading___mcpadatbiztonsag_1"/><text:bookmark-end text:name="mcpadatbiztonsag"/></text:h>
      <text:p text:style-name="Text_20_body">Ez az oldal azt írja le, hogy az <text:a xlink:type="simple" xlink:href="https://doc.evir.hu/doku.php/evir:rendszer:ai_mcp" text:style-name="Internet_20_link" text:visited-style-name="Visited_20_Internet_20_Link">MCP hozzáférés</text:a> használatakor <text:span text:style-name="Strong_20_Emphasis">milyen adat hagyja el a rendszert</text:span>, mi védi a hozzáférést, és mit érdemes a cégnek eldöntenie a bevezetés előtt.</text:p>
      <text:h text:style-name="Heading_20_3" text:outline-level="3"><text:bookmark-start text:name="__RefHeading___a_legfontosabbaz_adat_elhagyja_a_rendszert_2"/><text:bookmark-start text:name="a_legfontosabbaz_adat_elhagyja_a_rendszert"/>A legfontosabb: az adat elhagyja a rendszert<text:bookmark-end text:name="__RefHeading___a_legfontosabbaz_adat_elhagyja_a_rendszert_2"/><text:bookmark-end text:name="a_legfontosabbaz_adat_elhagyja_a_rendszert"/></text:h>
      <text:p text:style-name="Text_20_body">&lt;note warning&gt;Az MCP kapcsolat lényege, hogy egy <text:span text:style-name="Strong_20_Emphasis">külső AI-alkalmazás</text:span> kérdezi az eVIR-t. Amit az AI lekérdez, az <text:span text:style-name="Strong_20_Emphasis">átkerül az AI szolgáltatójához</text:span> — ugyanúgy, mintha a felhasználó kimásolná a képernyőről és beillesztené egy chatbe. <text:line-break/>Az eVIR technikai védelmei azt szabályozzák, <text:span text:style-name="Strong_20_Emphasis">ki mit kérdezhet le</text:span>; azt nem tudják megakadályozni, hogy a lekérdezett adat az AI szolgáltatójánál feldolgozásra kerüljön.&lt;/note&gt;</text:p>
      <text:p text:style-name="Text_20_body">Emiatt a bevezetés <text:span text:style-name="Strong_20_Emphasis">nem csak technikai döntés</text:span>. Érdemes a cégnek előre tisztáznia:</text:p>
      <text:list text:style-name="List_20_1" text:continue-numbering="false">
        <text:list-item>
          <text:p text:style-name="List_20_1_Content_First"> melyik AI-szolgáltató elfogadható (hol tárol, mit tanít az adatból, milyen szerződéssel),</text:p>
        </text:list-item>
        <text:list-item>
          <text:p text:style-name="List_20_1_Content"> mely felhasználók kapjanak <text:span text:style-name="Source_20_Text">MCP</text:span> privilégiumot,</text:p>
        </text:list-item>
        <text:list-item>
          <text:p text:style-name="List_20_1_Content_Last"> személyes adatot tartalmazó lekérdezések (partneradatok, TMS, dokumentumok) esetén az adatvédelmi tájékoztató lefedi-e ezt az adattovábbítást.</text:p>
        </text:list-item>
      </text:list>
      <text:p text:style-name="Text_20_body">A felhasználónak ezért kell az engedélyezéskor <text:span text:style-name="Strong_20_Emphasis">adattovábbítási nyilatkozatot</text:span> elfogadnia. A nyilatkozat verziózott: ha a szövege változik, a felhasználóknak újra el kell fogadniuk.</text:p>
      <text:h text:style-name="Heading_20_3" text:outline-level="3"><text:bookmark-start text:name="__RefHeading___amit_az_evir_oldala_garantal_3"/><text:bookmark-start text:name="amit_az_evir_oldala_garantal"/>Amit az eVIR oldala garantál<text:bookmark-end text:name="__RefHeading___amit_az_evir_oldala_garantal_3"/><text:bookmark-end text:name="amit_az_evir_oldala_garantal"/></text:h>
      <text:list text:style-name="List_20_1" text:continue-numbering="false">
        <text:list-item>
          <text:p text:style-name="List_20_1_Content_First"> <text:span text:style-name="Strong_20_Emphasis">Jogosultsági kötés.</text:span> Minden hívás annak a felhasználónak a nevében fut, aki engedélyezte, és ugyanazon a jogosultság-ellenőrzésen megy át, mint a webes felület. Amihez a felhasználónak nincs joga, azt az AI sem éri el — <text:span text:style-name="Strong_20_Emphasis">a jogosultsági kör szűkíthet, de sosem bővít</text:span>.</text:p>
        </text:list-item>
        <text:list-item>
          <text:p text:style-name="List_20_1_Content"> <text:span text:style-name="Strong_20_Emphasis">Nincs törlés.</text:span> Egyetlen funkció sem tud törölni, semmilyen formában. Az írás piszkozat és megjegyzés szintű.</text:p>
        </text:list-item>
        <text:list-item>
          <text:p text:style-name="List_20_1_Content"> <text:span text:style-name="Strong_20_Emphasis">Nincs szabad lekérdezés.</text:span> Az AI egy rögzített funkciólistából választ, szabad SQL nincs — lásd <text:a xlink:type="simple" xlink:href="https://doc.evir.hu/doku.php/evir:rendszer:ai_mcp:toolok" text:style-name="Internet_20_link" text:visited-style-name="Visited_20_Internet_20_Link">Elérhető funkciók</text:a>.</text:p>
        </text:list-item>
        <text:list-item>
          <text:p text:style-name="List_20_1_Content"> <text:span text:style-name="Strong_20_Emphasis">Nincs tömeges kinyerés.</text:span> Minden lekérdezés kötelező sorlimittel fut, a válasz mérete korlátozott, és a hívásszám percenként korlátozott.</text:p>
        </text:list-item>
        <text:list-item>
          <text:p text:style-name="List_20_1_Content"> <text:span text:style-name="Strong_20_Emphasis">A dokumentumok tartalma nem megy ki.</text:span> A dokumentumkeresés csak metaadatot ad vissza; a fájl letöltése a felületen, bejelentkezve történik. A privátnak jelölt dokumentumok nem jelennek meg.</text:p>
        </text:list-item>
        <text:list-item>
          <text:p text:style-name="List_20_1_Content_Last"> <text:span text:style-name="Strong_20_Emphasis">Teljes naplózás.</text:span> Minden hívás — a jogosultság hiánya miatt elutasított is — bekerül a <text:a xlink:type="simple" xlink:href="https://doc.evir.hu/doku.php/evir:rendszer:ai_mcp:audit" text:style-name="Internet_20_link" text:visited-style-name="Visited_20_Internet_20_Link">hívásnaplóba</text:a>.</text:p>
        </text:list-item>
      </text:list>
      <text:h text:style-name="Heading_20_3" text:outline-level="3"><text:bookmark-start text:name="__RefHeading___amit_a_hozzaferes_ved_4"/><text:bookmark-start text:name="amit_a_hozzaferes_ved"/>Amit a hozzáférés véd<text:bookmark-end text:name="__RefHeading___amit_a_hozzaferes_ved_4"/><text:bookmark-end text:name="amit_a_hozzaferes_ved"/></text:h>
      <text:list text:style-name="List_20_1" text:continue-numbering="false">
        <text:list-item>
          <text:p text:style-name="List_20_1_Content_First"> <text:span text:style-name="Strong_20_Emphasis">Az AI-alkalmazás soha nem látja a jelszót.</text:span> A felhasználó a saját eVIR-bejelentkezésén megy át (jelszó-szabályok, naplózás, zárolás, kétlépcsős azonosítás — mind érvényes), az alkalmazás csak egy utólag visszavonható kulcsot kap.</text:p>
        </text:list-item>
        <text:list-item>
          <text:p text:style-name="List_20_1_Content"> <text:span text:style-name="Strong_20_Emphasis">Nyers kulcs nem kerül az adatbázisba</text:span>, csak annak egyirányú lenyomata. Egy ellopott adatbázis-mentésből tehát nem lehet működő hozzáférést visszaállítani.</text:p>
        </text:list-item>
        <text:list-item>
          <text:p text:style-name="List_20_1_Content"> <text:span text:style-name="Strong_20_Emphasis">A hozzáférési kulcs rövid életű</text:span> (alapértelmezés: 8 óra), a megújító kulcs pedig <text:span text:style-name="Strong_20_Emphasis">rotálódik</text:span>: minden használatkor új születik, a régi azonnal érvénytelen.</text:p>
        </text:list-item>
        <text:list-item>
          <text:p text:style-name="List_20_1_Content"> <text:span text:style-name="Strong_20_Emphasis">Újrahasznált megújító kulcs = riasztás.</text:span> Ha ugyanazt a kulcsot kétszer használják fel — ez ellopott kulcsra utaló jel —, a rendszer a <text:span text:style-name="Strong_20_Emphasis">teljes láncot</text:span> visszavonja.</text:p>
        </text:list-item>
        <text:list-item>
          <text:p text:style-name="List_20_1_Content"> <text:span text:style-name="Strong_20_Emphasis">A kulcs példányhoz kötött.</text:span> Egy hozzáférési kulcs nem használható másik eVIR példányon.</text:p>
        </text:list-item>
        <text:list-item>
          <text:p text:style-name="List_20_1_Content"> <text:span text:style-name="Strong_20_Emphasis">Csak előre bejegyzett címre lehet visszatérni</text:span> az engedélyezés után, és a kérés-visszatérés párosítás kriptográfiailag kötött — így egy engedélyt nem lehet máshová eltéríteni.</text:p>
        </text:list-item>
        <text:list-item>
          <text:p text:style-name="List_20_1_Content_Last"> <text:span text:style-name="Strong_20_Emphasis">Az <text:span text:style-name="Source_20_Text">MCP</text:span> privilégium minden hívásnál ellenőrzésre kerül.</text:span> Elvétele <text:span text:style-name="Strong_20_Emphasis">azonnal</text:span> megszünteti a felhasználó összes élő hozzáférését.</text:p>
        </text:list-item>
      </text:list>
      <text:h text:style-name="Heading_20_3" text:outline-level="3"><text:bookmark-start text:name="__RefHeading___mi_keruel_naploba_es_mi_nem_5"/><text:bookmark-start text:name="mi_keruel_naploba_es_mi_nem"/>Mi kerül naplóba és mi nem<text:bookmark-end text:name="__RefHeading___mi_keruel_naploba_es_mi_nem_5"/><text:bookmark-end text:name="mi_keruel_naploba_es_mi_nem"/></text:h>
      <text:list text:style-name="List_20_1" text:continue-numbering="false">
        <text:list-item>
          <text:p text:style-name="List_20_1_Content_First"> Naplóba kerül: időpont, felhasználó, alkalmazás, funkció, szűrőfeltételek, a visszaadott sorok száma, futásidő, hiba, IP cím.</text:p>
        </text:list-item>
        <text:list-item>
          <text:p text:style-name="List_20_1_Content_Last"> <text:span text:style-name="Strong_20_Emphasis">Nem</text:span> kerül naplóba: a válasz tartalma, és a szabad szövegű bemenetek (megjegyzés-szövegek) — azokból csak a hossz látszik. A hibaüzenetekből a kulcsnak látszó értékek kimaszkolásra kerülnek.</text:p>
        </text:list-item>
      </text:list>
      <text:p text:style-name="Text_20_body">Részletesen: <text:a xlink:type="simple" xlink:href="https://doc.evir.hu/doku.php/evir:rendszer:ai_mcp:audit" text:style-name="Internet_20_link" text:visited-style-name="Visited_20_Internet_20_Link">MCP hívásnapló</text:a>.</text:p>
      <text:h text:style-name="Heading_20_3" text:outline-level="3"><text:bookmark-start text:name="__RefHeading___ajanlott_gyakorlat_6"/><text:bookmark-start text:name="ajanlott_gyakorlat"/>Ajánlott gyakorlat<text:bookmark-end text:name="__RefHeading___ajanlott_gyakorlat_6"/><text:bookmark-end text:name="ajanlott_gyakorlat"/></text:h>
      <text:list text:style-name="Numbering_20_1" text:continue-numbering="false">
        <text:list-item>
          <text:p text:style-name="Numbering_20_1_Content_First"> <text:span text:style-name="Strong_20_Emphasis">Adj <text:span text:style-name="Source_20_Text">MCP</text:span> privilégiumot szűken</text:span>, csak azoknak, akiknek tényleg kell.</text:p>
        </text:list-item>
        <text:list-item>
          <text:p text:style-name="Numbering_20_1_Content"> <text:span text:style-name="Strong_20_Emphasis">Kezdd csak olvasás körrel.</text:span> Írási kört akkor engedélyezz, ha a piszkozat-készítés tényleg része a munkafolyamatnak.</text:p>
        </text:list-item>
        <text:list-item>
          <text:p text:style-name="Numbering_20_1_Content"> <text:span text:style-name="Strong_20_Emphasis">Nézd át rendszeresen</text:span> a <text:a xlink:type="simple" xlink:href="https://doc.evir.hu/doku.php/evir:rendszer:ai_mcp:kliensek" text:style-name="Internet_20_link" text:visited-style-name="Visited_20_Internet_20_Link">kliensek</text:a> és a <text:a xlink:type="simple" xlink:href="https://doc.evir.hu/doku.php/evir:rendszer:ai_mcp:tokenek" text:style-name="Internet_20_link" text:visited-style-name="Visited_20_Internet_20_Link">kiadott hozzáférések</text:a> listáját — ismeretlen alkalmazás vagy régóta nem használt kapcsolat: tiltás, illetve visszavonás.</text:p>
        </text:list-item>
        <text:list-item>
          <text:p text:style-name="Numbering_20_1_Content"> <text:span text:style-name="Strong_20_Emphasis">Kilépő munkatársnál</text:span> a felhasználó tiltása mellett vedd el az <text:span text:style-name="Source_20_Text">MCP</text:span> privilégiumot is, vagy vond vissza a hozzáféréseit.</text:p>
        </text:list-item>
        <text:list-item>
          <text:p text:style-name="Numbering_20_1_Content"> <text:span text:style-name="Strong_20_Emphasis">Rögzítsd a napló megőrzési idejét</text:span> a cég adatkezelési szabályzatában — a napló automatikusan nem törlődik.</text:p>
        </text:list-item>
        <text:list-item>
          <text:p text:style-name="Numbering_20_1_Content_Last"> <text:span text:style-name="Strong_20_Emphasis">A hozzáférés kizárólag HTTPS-en</text:span> üzemeltethető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toolok" text:style-name="Internet_20_link" text:visited-style-name="Visited_20_Internet_20_Link">Elérhető funkciók (toolok)</text:a></text:p>
        </text:list-item>
        <text:list-item>
          <text:p text:style-name="List_20_1_Content"> <text:a xlink:type="simple" xlink:href="https://doc.evir.hu/doku.php/evir:rendszer:ai_mcp:audit" text:style-name="Internet_20_link" text:visited-style-name="Visited_20_Internet_20_Link">MCP hívásnapló</text:a></text:p>
        </text:list-item>
        <text:list-item>
          <text:p text:style-name="List_20_1_Content"> <text:a xlink:type="simple" xlink:href="https://doc.evir.hu/doku.php/evir:rendszer:ai_mcp:telepites" text:style-name="Internet_20_link" text:visited-style-name="Visited_20_Internet_20_Link">Telepítés és üzemeltetés</text:a></text:p>
        </text:list-item>
        <text:list-item>
          <text:p text:style-name="List_20_1_Content_Last"> <text:a xlink:type="simple" xlink:href="https://doc.evir.hu/doku.php/evir:rendszer:felhasznalok:jogosultsagi_rendszer" text:style-name="Internet_20_link" text:visited-style-name="Visited_20_Internet_20_Link">Jogosultsági rendsz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6:52</meta:creation-date>
    <dc:creator>Generated</dc:creator>
    <dc:date>2026-08-28T18::36:52</dc:date>
    <dc:language>en-US</dc:language>
    <meta:editing-cycles>1</meta:editing-cycles>
    <meta:editing-duration>PT0S</meta:editing-duration>
    <dc:title>evir:rendszer:ai_mcp:adatbiztonsag</dc:title>
  </office:meta>
</office:document-meta>
</file>