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:audit"/><text:bookmark-start text:name="__RefHeading___mcp_hivasnaplo_1"/><text:bookmark-start text:name="mcp_hivasnaplo"/>MCP hívásnapló<text:bookmark-end text:name="__RefHeading___mcp_hivasnaplo_1"/><text:bookmark-end text:name="mcp_hivasnaplo"/></text:h>
      <text:p text:style-name="Text_20_body"><text:span text:style-name="Source_20_Text">Rendszer → Beállítások → AI MCP hozzáférés →</text:span> <text:span text:style-name="Strong_20_Emphasis">MCP hívásnapló</text:span></text:p>
      <text:p text:style-name="Text_20_body"><text:span text:style-name="Strong_20_Emphasis">Minden</text:span> <text:a xlink:type="simple" xlink:href="https://doc.evir.hu/doku.php/evir:rendszer:ai_mcp" text:style-name="Internet_20_link" text:visited-style-name="Visited_20_Internet_20_Link">MCP</text:a> hívás naplóba kerül: mit kérdezett az AI, mikor, kinek a nevében, melyik alkalmazásból. A napló utólag nem szerkeszthető a felületről.</text:p>
      <text:p text:style-name="Text_20_body">&lt;note&gt;Minden felhasználó a <text:span text:style-name="Strong_20_Emphasis">saját</text:span> hívásait látja. <text:span text:style-name="Source_20_Text">ADMINJOG</text:span> privilégiummal a napló a rendszer összes felhasználójának hívásait mutatja.&lt;/note&gt;</text:p>
      <text:h text:style-name="Heading_20_3" text:outline-level="3"><text:bookmark-start text:name="__RefHeading___a_lista_oszlopai_2"/><text:bookmark-start text:name="a_lista_oszlopai"/>A lista oszlopai<text:bookmark-end text:name="__RefHeading___a_lista_oszlopai_2"/><text:bookmark-end text:name="a_lista_oszlopai"/></text:h>
      <text:list text:style-name="List_20_1" text:continue-numbering="false">
        <text:list-item>
          <text:p text:style-name="List_20_1_Content_First"> <text:span text:style-name="Strong_20_Emphasis">Időpont</text:span> <text:line-break/>A hívás pillanata (másodperc pontossággal).</text:p>
        </text:list-item>
        <text:list-item>
          <text:p text:style-name="List_20_1_Content"> <text:span text:style-name="Strong_20_Emphasis">Felhasználó</text:span> <text:line-break/>Kinek a jogosultságaival futott le a hívás.</text:p>
        </text:list-item>
        <text:list-item>
          <text:p text:style-name="List_20_1_Content"> <text:span text:style-name="Strong_20_Emphasis">Alkalmazás</text:span>, <text:span text:style-name="Strong_20_Emphasis">Kliens azonosító</text:span> <text:line-break/>Melyik AI-alkalmazásból érkezett — lásd <text:a xlink:type="simple" xlink:href="https://doc.evir.hu/doku.php/evir:rendszer:ai_mcp:kliensek" text:style-name="Internet_20_link" text:visited-style-name="Visited_20_Internet_20_Link">MCP kliensek</text:a>.</text:p>
        </text:list-item>
        <text:list-item>
          <text:p text:style-name="List_20_1_Content"> <text:span text:style-name="Strong_20_Emphasis">Funkció</text:span> <text:line-break/>A meghívott funkció neve, például <text:span text:style-name="Source_20_Text">partner_kereses</text:span> — lásd <text:a xlink:type="simple" xlink:href="https://doc.evir.hu/doku.php/evir:rendszer:ai_mcp:toolok" text:style-name="Internet_20_link" text:visited-style-name="Visited_20_Internet_20_Link">Elérhető funkciók</text:a>.</text:p>
        </text:list-item>
        <text:list-item>
          <text:p text:style-name="List_20_1_Content"> <text:span text:style-name="Strong_20_Emphasis">Paraméterek</text:span> <text:line-break/>Amivel a funkciót hívták (lásd lent, mi kerül ide és mi nem).</text:p>
        </text:list-item>
        <text:list-item>
          <text:p text:style-name="List_20_1_Content"> <text:span text:style-name="Strong_20_Emphasis">Sorok</text:span> <text:line-break/>Hány sort adott vissza a válasz. Ez az oszlop mutatja meg egy pillantásra, ha valaki sokat kérdez le.</text:p>
        </text:list-item>
        <text:list-item>
          <text:p text:style-name="List_20_1_Content"> <text:span text:style-name="Strong_20_Emphasis">Futásidő (ms)</text:span> <text:line-break/>A hívás hossza. Kiugró értékek terhelés-forrást jelezhetnek.</text:p>
        </text:list-item>
        <text:list-item>
          <text:p text:style-name="List_20_1_Content"> <text:span text:style-name="Strong_20_Emphasis">Hiba</text:span> <text:line-break/>Üres, ha a hívás sikeres volt. Elutasított (jogosultság-hiányos) hívásnál is keletkezik sor — <text:span text:style-name="Strong_20_Emphasis">a napló a sikertelen próbálkozásokat is rögzíti</text:span>.</text:p>
        </text:list-item>
        <text:list-item>
          <text:p text:style-name="List_20_1_Content_Last"> <text:span text:style-name="Strong_20_Emphasis">IP cím</text:span> <text:line-break/>Ahonnan a hívás érkezett. AI-szolgáltatónál ez jellemzően a szolgáltató szervere, nem a felhasználó gépe.</text:p>
        </text:list-item>
      </text:list>
      <text:h text:style-name="Heading_20_3" text:outline-level="3"><text:bookmark-start text:name="__RefHeading___mi_keruel_a_parameterek_koeze_es_mi_nem_3"/><text:bookmark-start text:name="mi_keruel_a_parameterek_koeze_es_mi_nem"/>Mi kerül a paraméterek közé, és mi nem<text:bookmark-end text:name="__RefHeading___mi_keruel_a_parameterek_koeze_es_mi_nem_3"/><text:bookmark-end text:name="mi_keruel_a_parameterek_koeze_es_mi_nem"/></text:h>
      <text:list text:style-name="List_20_1" text:continue-numbering="false">
        <text:list-item>
          <text:p text:style-name="List_20_1_Content_First"> A <text:span text:style-name="Strong_20_Emphasis">szűrőfeltételek</text:span> (keresőszó, azonosító, időszak, limit) bekerülnek, hosszú érték esetén rövidítve.</text:p>
        </text:list-item>
        <text:list-item>
          <text:p text:style-name="List_20_1_Content"> A <text:span text:style-name="Strong_20_Emphasis">szabad szövegű tartalmak</text:span> — például egy partner-naplóba vagy TMS-taszkhoz írt megjegyzés szövege — <text:span text:style-name="Strong_20_Emphasis">nem</text:span> kerülnek a naplóba: helyettük csak a hossz látszik (<text:span text:style-name="Source_20_Text">&lt;184 karakter&gt;</text:span> formában). A napló azt rögzíti, hogy <text:span text:style-name="Emphasis">mi történt</text:span>, nem duplikálja az adatot, amit a művelet amúgy is eltárolt a helyén.</text:p>
        </text:list-item>
        <text:list-item>
          <text:p text:style-name="List_20_1_Content"> A hibaüzenetekből a kulcsnak látszó értékek kimaszkolásra kerülnek.</text:p>
        </text:list-item>
        <text:list-item>
          <text:p text:style-name="List_20_1_Content_Last"> <text:span text:style-name="Strong_20_Emphasis">A válasz tartalma soha nem kerül naplóba</text:span> — csak a sorok száma.</text:p>
        </text:list-item>
      </text:list>
      <text:h text:style-name="Heading_20_3" text:outline-level="3"><text:bookmark-start text:name="__RefHeading___mire_hasznald_4"/><text:bookmark-start text:name="mire_hasznald"/>Mire használd<text:bookmark-end text:name="__RefHeading___mire_hasznald_4"/><text:bookmark-end text:name="mire_hasznald"/></text:h>
      <text:list text:style-name="List_20_1" text:continue-numbering="false">
        <text:list-item>
          <text:p text:style-name="List_20_1_Content_First"> <text:span text:style-name="Strong_20_Emphasis">Ellenőrzés:</text:span> tényleg csak azt kérdezi-e az AI, amit várunk.</text:p>
        </text:list-item>
        <text:list-item>
          <text:p text:style-name="List_20_1_Content"> <text:span text:style-name="Strong_20_Emphasis">Hibakeresés:</text:span> ha egy funkció nem működik az AI-ban, a napló megmutatja, egyáltalán megérkezett-e a hívás, és mi volt a hiba.</text:p>
        </text:list-item>
        <text:list-item>
          <text:p text:style-name="List_20_1_Content"> <text:span text:style-name="Strong_20_Emphasis">Terhelés:</text:span> a sorszám és a futásidő alapján látszik, ha egy kapcsolat sokat vagy drágán kérdez.</text:p>
        </text:list-item>
        <text:list-item>
          <text:p text:style-name="List_20_1_Content_Last"> <text:span text:style-name="Strong_20_Emphasis">Incidens:</text:span> visszavont hozzáférés esetén visszakereshető, mi történt előtte.</text:p>
        </text:list-item>
      </text:list>
      <text:h text:style-name="Heading_20_3" text:outline-level="3"><text:bookmark-start text:name="__RefHeading___megorzes_es_toerles_5"/><text:bookmark-start text:name="megorzes_es_toerles"/>Megőrzés és törlés<text:bookmark-end text:name="__RefHeading___megorzes_es_toerles_5"/><text:bookmark-end text:name="megorzes_es_toerles"/></text:h>
      <text:p text:style-name="Text_20_body">A megőrzési időt a <text:a xlink:type="simple" xlink:href="https://doc.evir.hu/doku.php/evir:rendszer:beallitasok:ai_mcp" text:style-name="Internet_20_link" text:visited-style-name="Visited_20_Internet_20_Link">beállítás</text:a> rögzíti (alapértelmezés: 365 nap).</text:p>
      <text:p text:style-name="Text_20_body">&lt;note important&gt;<text:span text:style-name="Strong_20_Emphasis">A hívásnaplót semmi nem törli automatikusan</text:span> — a karbantartó job sem nyúl hozzá, az csak a lejárt technikai sorokat takarítja. A beállítás a megőrzési <text:span text:style-name="Emphasis">politikát</text:span> rögzíti; a tényleges törlés tudatos adminisztrátori művelet.&lt;/note&gt;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ai_mcp:adatbiztonsag" text:style-name="Internet_20_link" text:visited-style-name="Visited_20_Internet_20_Link">Adatbiztonság</text:a></text:p>
        </text:list-item>
        <text:list-item>
          <text:p text:style-name="List_20_1_Content"> <text:a xlink:type="simple" xlink:href="https://doc.evir.hu/doku.php/evir:rendszer:ai_mcp:tokenek" text:style-name="Internet_20_link" text:visited-style-name="Visited_20_Internet_20_Link">MCP tokenjeim</text:a></text:p>
        </text:list-item>
        <text:list-item>
          <text:p text:style-name="List_20_1_Content_Last"> <text:a xlink:type="simple" xlink:href="https://doc.evir.hu/doku.php/evir:rendszer:naplok:naplok" text:style-name="Internet_20_link" text:visited-style-name="Visited_20_Internet_20_Link">Napl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2:05</meta:creation-date>
    <dc:creator>Generated</dc:creator>
    <dc:date>2026-08-28T18::32:05</dc:date>
    <dc:language>en-US</dc:language>
    <meta:editing-cycles>1</meta:editing-cycles>
    <meta:editing-duration>PT0S</meta:editing-duration>
    <dc:title>evir:rendszer:ai_mcp:audit</dc:title>
  </office:meta>
</office:document-meta>
</file>