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i_mcp:engedelyezes"/><text:bookmark-start text:name="__RefHeading___mcp_hozzaferes_engedelyezese_1"/><text:bookmark-start text:name="mcp_hozzaferes_engedelyezese"/>MCP hozzáférés engedélyezése<text:bookmark-end text:name="__RefHeading___mcp_hozzaferes_engedelyezese_1"/><text:bookmark-end text:name="mcp_hozzaferes_engedelyezese"/></text:h>
      <text:p text:style-name="Text_20_body">Ez az oldal a <text:span text:style-name="Strong_20_Emphasis">felhasználónak</text:span> szól: hogyan adja hozzá a saját eVIR-jét egy AI-alkalmazáshoz. A rendszergazdai teendők külön oldalon: <text:a xlink:type="simple" xlink:href="https://doc.evir.hu/doku.php/evir:rendszer:ai_mcp:telepites" text:style-name="Internet_20_link" text:visited-style-name="Visited_20_Internet_20_Link">Telepítés és üzemeltetés</text:a>.</text:p>
      <text:h text:style-name="Heading_20_3" text:outline-level="3"><text:bookmark-start text:name="__RefHeading___mi_kell_hozza_2"/><text:bookmark-start text:name="mi_kell_hozza"/>Mi kell hozzá<text:bookmark-end text:name="__RefHeading___mi_kell_hozza_2"/><text:bookmark-end text:name="mi_kell_hozza"/></text:h>
      <text:list text:style-name="List_20_1" text:continue-numbering="false">
        <text:list-item>
          <text:p text:style-name="List_20_1_Content_First"> A rendszergazda telepítette és beállította a modult, és tudja az <text:span text:style-name="Strong_20_Emphasis">MCP címet</text:span> (jellemzően <text:span text:style-name="Source_20_Text">https://&lt;host&gt;/&lt;ugyfel&gt;/mcp</text:span>).</text:p>
        </text:list-item>
        <text:list-item>
          <text:p text:style-name="List_20_1_Content"> A felhasználónak <text:span text:style-name="Strong_20_Emphasis"><text:span text:style-name="Source_20_Text">MCP</text:span> privilégiuma</text:span> van (<text:span text:style-name="Source_20_Text">Rendszer → Felhasználók</text:span>). Enélkül a képernyő megjelenik, de az engedélyezés nem megy végig.</text:p>
        </text:list-item>
        <text:list-item>
          <text:p text:style-name="List_20_1_Content_Last"> Egy MCP-t támogató AI-alkalmazás (például Claude Cowork).</text:p>
        </text:list-item>
      </text:list>
      <text:h text:style-name="Heading_20_3" text:outline-level="3"><text:bookmark-start text:name="__RefHeading___a_csatlakozas_menete_3"/><text:bookmark-start text:name="a_csatlakozas_menete"/>A csatlakozás menete<text:bookmark-end text:name="__RefHeading___a_csatlakozas_menete_3"/><text:bookmark-end text:name="a_csatlakozas_menete"/></text:h>
      <text:list text:style-name="Numbering_20_1" text:continue-numbering="false">
        <text:list-item>
          <text:p text:style-name="Numbering_20_1_Content_First"> Az AI-alkalmazásban add hozzá az eVIR-t új kapcsolatként — csak az <text:span text:style-name="Strong_20_Emphasis">MCP címet</text:span> kell megadni.</text:p>
        </text:list-item>
        <text:list-item>
          <text:p text:style-name="Numbering_20_1_Content"> Az alkalmazás megnyit egy böngészőablakot, ami az eVIR <text:span text:style-name="Strong_20_Emphasis">megszokott bejelentkezési képernyőjére</text:span> visz.</text:p>
        </text:list-item>
        <text:list-item>
          <text:p text:style-name="Numbering_20_1_Content"> Jelentkezz be úgy, ahogy szoktál.</text:p>
        </text:list-item>
        <text:list-item>
          <text:p text:style-name="Numbering_20_1_Content"> Megjelenik az <text:span text:style-name="Strong_20_Emphasis">engedélyező képernyő</text:span> (lásd lent). Nézd át, és döntsd el, engedélyezed-e.</text:p>
        </text:list-item>
        <text:list-item>
          <text:p text:style-name="Numbering_20_1_Content_Last"> Az „Engedélyezem„ gomb után a böngésző visszavisz az alkalmazáshoz, és a kapcsolat él.</text:p>
        </text:list-item>
      </text:list>
      <text:p text:style-name="Text_20_body">&lt;note&gt;<text:span text:style-name="Strong_20_Emphasis">Az engedélyező képernyő nem egy külön jelszóbekérő.</text:span> A saját eVIR-bejelentkezéseden mész át, a szokásos jelszó-szabályokkal, naplózással és zárolási védelemmel együtt. Az AI-alkalmazás <text:span text:style-name="Strong_20_Emphasis">soha nem látja a jelszavadat</text:span> — az eVIR-nél marad.&lt;/note&gt;</text:p>
      <text:h text:style-name="Heading_20_3" text:outline-level="3"><text:bookmark-start text:name="__RefHeading___amit_az_engedelyezo_kepernyon_latsz_4"/><text:bookmark-start text:name="amit_az_engedelyezo_kepernyon_latsz"/>Amit az engedélyező képernyőn látsz<text:bookmark-end text:name="__RefHeading___amit_az_engedelyezo_kepernyon_latsz_4"/><text:bookmark-end text:name="amit_az_engedelyezo_kepernyon_latsz"/></text:h>
      <text:list text:style-name="List_20_1" text:continue-numbering="false">
        <text:list-item>
          <text:p text:style-name="List_20_1_Content_First"> <text:span text:style-name="Strong_20_Emphasis">A hozzáférést kérő alkalmazás</text:span> neve és azonosítója, valamint a visszairányítási cím. Ha nem ismered fel az alkalmazást, ne engedélyezd.</text:p>
        </text:list-item>
        <text:list-item>
          <text:p text:style-name="List_20_1_Content"> <text:span text:style-name="Strong_20_Emphasis">A hozzáférés ennek a felhasználónak a nevében</text:span> — a saját bejelentkezett neved. Minden lekérdezés így fog naplózódni.</text:p>
        </text:list-item>
        <text:list-item>
          <text:p text:style-name="List_20_1_Content"> <text:span text:style-name="Strong_20_Emphasis">Jogosultsági kör</text:span> — csak olvasás, vagy olvasás és korlátozott írás (lásd lent).</text:p>
        </text:list-item>
        <text:list-item>
          <text:p text:style-name="List_20_1_Content"> <text:span text:style-name="Strong_20_Emphasis">Érvényesség</text:span> — meddig él a hozzáférés, és meddig újítható meg.</text:p>
        </text:list-item>
        <text:list-item>
          <text:p text:style-name="List_20_1_Content_Last"> <text:span text:style-name="Strong_20_Emphasis">Adattovábbítási nyilatkozat</text:span>, amit el kell fogadni. Ez verziózott: ha a szövege változik, legközelebb újra el kell fogadni.</text:p>
        </text:list-item>
      </text:list>
      <text:p text:style-name="Text_20_body">&lt;note important&gt;<text:span text:style-name="Strong_20_Emphasis">Az AI pontosan annyit lát, amennyit te látsz.</text:span> Minden lekérdezés a te jogosultságaidon megy át — amihez neked nincs jogod, azt az AI sem éri el. <text:span text:style-name="Strong_20_Emphasis">Törölni semmilyen funkció nem tud.</text:span>&lt;/note&gt;</text:p>
      <text:h text:style-name="Heading_20_3" text:outline-level="3"><text:bookmark-start text:name="__RefHeading___jogosultsagi_koeroek_5"/><text:bookmark-start text:name="jogosultsagi_koeroek"/>Jogosultsági körök<text:bookmark-end text:name="__RefHeading___jogosultsagi_koeroek_5"/><text:bookmark-end text:name="jogosultsagi_koero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Kör </text:p>
          </table:table-cell>
          <table:table-cell office:value-type="string" table:style-name="tableheader">
            <text:p text:style-name="Table_20_Heading"> Mit jel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sak olvasás</text:span> </text:p>
          </table:table-cell>
          <table:table-cell office:value-type="string" table:style-name="tablecell">
            <text:p text:style-name="tablealignleft"> Az AI lekérdezhet adatokat, de semmit nem módosíthat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lvasás és korlátozott írás</text:span> </text:p>
          </table:table-cell>
          <table:table-cell office:value-type="string" table:style-name="tablecell">
            <text:p text:style-name="tablealignleft"> A lekérdezésen túl piszkozatot és megjegyzést is létrehozhat: partner-napló bejegyzés, TMS megjegyzés, új TMS feladat, <text:span text:style-name="Strong_20_Emphasis">piszkozat</text:span> ajánlat. Véglegesítés, könyvelés, kiküldés és törlés <text:span text:style-name="Strong_20_Emphasis">nincs</text:span>. </text:p>
          </table:table-cell>
        </table:table-row>
      </table:table>
      <text:p text:style-name="Text_20_body">A jogosultsági kör <text:span text:style-name="Strong_20_Emphasis">szűkíti</text:span> a jogaidat, sosem bővíti: írási körrel is csak azt írhatja, amire neked magadnak is jogod van.</text:p>
      <text:h text:style-name="Heading_20_3" text:outline-level="3"><text:bookmark-start text:name="__RefHeading___ha_meggondolod_magad_6"/><text:bookmark-start text:name="ha_meggondolod_magad"/>Ha meggondolod magad<text:bookmark-end text:name="__RefHeading___ha_meggondolod_magad_6"/><text:bookmark-end text:name="ha_meggondolod_magad"/></text:h>
      <text:p text:style-name="Text_20_body">A „Nem engedélyezem” gombbal a kérés elutasításra kerül, és a böngésző visszavisz az alkalmazáshoz — hozzáférés nem keletkezik.</text:p>
      <text:p text:style-name="Text_20_body">A már megadott hozzáférés <text:span text:style-name="Strong_20_Emphasis">bármikor visszavonható</text:span>: <text:span text:style-name="Source_20_Text">Rendszer → Beállítások → AI MCP hozzáférés →</text:span> <text:a xlink:type="simple" xlink:href="https://doc.evir.hu/doku.php/evir:rendszer:ai_mcp:tokenek" text:style-name="Internet_20_link" text:visited-style-name="Visited_20_Internet_20_Link">MCP tokenjeim</text:a>.</text:p>
      <text:h text:style-name="Heading_20_3" text:outline-level="3"><text:bookmark-start text:name="__RefHeading___amit_erdemes_tudni_7"/><text:bookmark-start text:name="amit_erdemes_tudni"/>Amit érdemes tudni<text:bookmark-end text:name="__RefHeading___amit_erdemes_tudni_7"/><text:bookmark-end text:name="amit_erdemes_tudni"/></text:h>
      <text:list text:style-name="List_20_1" text:continue-numbering="false">
        <text:list-item>
          <text:p text:style-name="List_20_1_Content_First"> <text:span text:style-name="Strong_20_Emphasis">Több alkalmazás is engedélyezhető</text:span> egyszerre, és ugyanaz az alkalmazás több eszközről is — mindegyik külön sorként jelenik meg a tokenek között.</text:p>
        </text:list-item>
        <text:list-item>
          <text:p text:style-name="List_20_1_Content"> <text:span text:style-name="Strong_20_Emphasis">A hozzáférés lejár.</text:span> Az alkalmazás egy ideig magától megújítja; a megújítási idő letelte után újra végig kell menni a fenti lépéseken.</text:p>
        </text:list-item>
        <text:list-item>
          <text:p text:style-name="List_20_1_Content"> <text:span text:style-name="Strong_20_Emphasis">Minden lekérdezés naplózódik</text:span> (<text:a xlink:type="simple" xlink:href="https://doc.evir.hu/doku.php/evir:rendszer:ai_mcp:audit" text:style-name="Internet_20_link" text:visited-style-name="Visited_20_Internet_20_Link">MCP hívásnapló</text:a>) — a saját naplód a menüből megnézhető.</text:p>
        </text:list-item>
        <text:list-item>
          <text:p text:style-name="List_20_1_Content_Last"> Ha nem jelenik meg valamelyik funkció az AI-ban, annak jellemzően az az oka, hogy az adott modul nincs telepítve, vagy nincs rá menü-jogosultságod. Ez helyes működés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" text:style-name="Internet_20_link" text:visited-style-name="Visited_20_Internet_20_Link">eVIR MCP szerver (áttekintés)</text:a></text:p>
        </text:list-item>
        <text:list-item>
          <text:p text:style-name="List_20_1_Content"> <text:a xlink:type="simple" xlink:href="https://doc.evir.hu/doku.php/evir:rendszer:ai_mcp:tokenek" text:style-name="Internet_20_link" text:visited-style-name="Visited_20_Internet_20_Link">MCP tokenjeim</text:a></text:p>
        </text:list-item>
        <text:list-item>
          <text:p text:style-name="List_20_1_Content"> <text:a xlink:type="simple" xlink:href="https://doc.evir.hu/doku.php/evir:rendszer:ai_mcp:toolok" text:style-name="Internet_20_link" text:visited-style-name="Visited_20_Internet_20_Link">Elérhető funkciók (toolok)</text:a></text:p>
        </text:list-item>
        <text:list-item>
          <text:p text:style-name="List_20_1_Content_Last"> <text:a xlink:type="simple" xlink:href="https://doc.evir.hu/doku.php/evir:rendszer:ai_mcp:adatbiztonsag" text:style-name="Internet_20_link" text:visited-style-name="Visited_20_Internet_20_Link">Adatbiztonsá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33:57</meta:creation-date>
    <dc:creator>Generated</dc:creator>
    <dc:date>2026-08-28T18::33:57</dc:date>
    <dc:language>en-US</dc:language>
    <meta:editing-cycles>1</meta:editing-cycles>
    <meta:editing-duration>PT0S</meta:editing-duration>
    <dc:title>evir:rendszer:ai_mcp:engedelyezes</dc:title>
  </office:meta>
</office:document-meta>
</file>