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:kliensek"/><text:bookmark-start text:name="__RefHeading___mcp_kliensek_1"/><text:bookmark-start text:name="mcp_kliensek"/>MCP kliensek<text:bookmark-end text:name="__RefHeading___mcp_kliensek_1"/><text:bookmark-end text:name="mcp_kliensek"/></text:h>
      <text:p text:style-name="Text_20_body"><text:span text:style-name="Source_20_Text">Rendszer → Beállítások → AI MCP hozzáférés →</text:span> <text:span text:style-name="Strong_20_Emphasis">MCP kliensek</text:span></text:p>
      <text:p text:style-name="Text_20_body">Azoknak az AI-alkalmazásoknak a listája, amelyek regisztrálták magukat az <text:a xlink:type="simple" xlink:href="https://doc.evir.hu/doku.php/evir:rendszer:ai_mcp" text:style-name="Internet_20_link" text:visited-style-name="Visited_20_Internet_20_Link">MCP szerveren</text:a>. Adminisztrátori nézet: itt látszik, <text:span text:style-name="Strong_20_Emphasis">milyen alkalmazások kérhetnek egyáltalán hozzáférést</text:span>, és innen tilthatók le.</text:p>
      <text:p text:style-name="Text_20_body">&lt;note important&gt;<text:span text:style-name="Strong_20_Emphasis">A kliens-regisztráció önmagában nem hozzáférés.</text:span> Attól, hogy egy alkalmazás szerepel ezen a listán, még semmit nem lát az eVIR-ből: ahhoz egy bejelentkezett, <text:span text:style-name="Source_20_Text">MCP</text:span> privilégiumú felhasználó <text:a xlink:type="simple" xlink:href="https://doc.evir.hu/doku.php/evir:rendszer:ai_mcp:engedelyezes" text:style-name="Internet_20_link" text:visited-style-name="Visited_20_Internet_20_Link">engedélye</text:a> is kell. A ténylegesen kiadott hozzáférések a <text:a xlink:type="simple" xlink:href="https://doc.evir.hu/doku.php/evir:rendszer:ai_mcp:tokenek" text:style-name="Internet_20_link" text:visited-style-name="Visited_20_Internet_20_Link">MCP tokenjeim</text:a> listán vannak.&lt;/note&gt;</text:p>
      <text:h text:style-name="Heading_20_3" text:outline-level="3"><text:bookmark-start text:name="__RefHeading___a_lista_oszlopai_2"/><text:bookmark-start text:name="a_lista_oszlopai"/>A lista oszlopai<text:bookmark-end text:name="__RefHeading___a_lista_oszlopai_2"/><text:bookmark-end text:name="a_lista_oszlopai"/></text:h>
      <text:list text:style-name="List_20_1" text:continue-numbering="false">
        <text:list-item>
          <text:p text:style-name="List_20_1_Content_First"> <text:span text:style-name="Strong_20_Emphasis">Alkalmazás neve</text:span> <text:line-break/>Ahogy az alkalmazás megnevezte magát a regisztrációkor. <text:span text:style-name="Strong_20_Emphasis">Ez az alkalmazás által megadott, ellenőrizetlen szöveg</text:span> — azonosításra a kliens azonosító és a visszairányítási cím megbízhatóbb.</text:p>
        </text:list-item>
        <text:list-item>
          <text:p text:style-name="List_20_1_Content"> <text:span text:style-name="Strong_20_Emphasis">Kliens azonosító</text:span> <text:line-break/>A regisztrációkor kapott technikai azonosító.</text:p>
        </text:list-item>
        <text:list-item>
          <text:p text:style-name="List_20_1_Content"> <text:span text:style-name="Strong_20_Emphasis">Visszairányítási címek</text:span> <text:line-break/>Ide küldi vissza a rendszer a felhasználót az engedélyezés után. Az engedélyezés <text:span text:style-name="Strong_20_Emphasis">csak</text:span> az itt szereplő címekre mehet vissza — ez akadályozza meg, hogy egy engedélyt más máshová térítsen el.</text:p>
        </text:list-item>
        <text:list-item>
          <text:p text:style-name="List_20_1_Content"> <text:span text:style-name="Strong_20_Emphasis">Forrás</text:span> <text:line-break/><text:span text:style-name="Source_20_Text">dcr</text:span> = az alkalmazás magától regisztrált (önregisztráció), <text:span text:style-name="Source_20_Text">kezi</text:span> = adminisztrátor vette fel.</text:p>
        </text:list-item>
        <text:list-item>
          <text:p text:style-name="List_20_1_Content_Last"> <text:span text:style-name="Strong_20_Emphasis">Aktív</text:span> <text:line-break/>Letiltott kliens nem kaphat és nem használhat hozzáférést.</text:p>
        </text:list-item>
      </text:list>
      <text:h text:style-name="Heading_20_3" text:outline-level="3"><text:bookmark-start text:name="__RefHeading___oenregisztracio_3"/><text:bookmark-start text:name="oenregisztracio"/>Önregisztráció<text:bookmark-end text:name="__RefHeading___oenregisztracio_3"/><text:bookmark-end text:name="oenregisztracio"/></text:h>
      <text:p text:style-name="Text_20_body">Alapértelmezésben az AI-alkalmazások <text:span text:style-name="Strong_20_Emphasis">maguktól regisztrálhatnak</text:span> kliens-azonosítót (a szabvány szerinti dynamic client registration). Ez azért kényelmes, mert a felhasználónak nem kell technikai azonosítókat másolgatnia — csak az MCP címet adja meg, a többi automatikus.</text:p>
      <text:p text:style-name="Text_20_body">Ha ez nem kívánatos, az önregisztráció kikapcsolható a <text:a xlink:type="simple" xlink:href="https://doc.evir.hu/doku.php/evir:rendszer:beallitasok:ai_mcp" text:style-name="Internet_20_link" text:visited-style-name="Visited_20_Internet_20_Link">beállításokban</text:a>; onnantól minden klienst kézzel kell felvenni. A regisztrációs végpont ilyenkor is korlátozott hívásszámú, hogy ne lehessen a listát teleírni.</text:p>
      <text:p text:style-name="Text_20_body">&lt;note important&gt;<text:span text:style-name="Strong_20_Emphasis">A maradék kockázat: az alkalmazás neve a regisztrálótól származik.</text:span> Bárki regisztrálhat bármilyen néven, és az <text:a xlink:type="simple" xlink:href="https://doc.evir.hu/doku.php/evir:rendszer:ai_mcp:engedelyezes" text:style-name="Internet_20_link" text:visited-style-name="Visited_20_Internet_20_Link">engedélyező képernyőn</text:a> ez a név az elsődleges azonosító — tehát ez adathalász-felület. Hozzáférés ettől még nem keletkezik: kell hozzá egy bejelentkezett, <text:span text:style-name="Source_20_Text">MCP</text:span> privilégiumú felhasználó jóváhagyása. <text:line-break/>Ha a cég csak egyetlen, ismert connectort használ, érdemes az önregisztrációt kikapcsolni és a klienst kézzel felvenni — így a lista zárt marad.&lt;/note&gt;</text:p>
      <text:h text:style-name="Heading_20_3" text:outline-level="3"><text:bookmark-start text:name="__RefHeading___kliens_letiltasa_4"/><text:bookmark-start text:name="kliens_letiltasa"/>Kliens letiltása<text:bookmark-end text:name="__RefHeading___kliens_letiltasa_4"/><text:bookmark-end text:name="kliens_letiltasa"/></text:h>
      <text:p text:style-name="Text_20_body">A lista sorára kattintva megnyílik a megerősítő képernyő, ott a <text:span text:style-name="Strong_20_Emphasis">Letiltom</text:span> gombbal tiltható le az alkalmazás.</text:p>
      <text:p text:style-name="Text_20_body">A letiltás egyszerre két dolgot tesz:</text:p>
      <text:list text:style-name="Numbering_20_1" text:continue-numbering="false">
        <text:list-item>
          <text:p text:style-name="Numbering_20_1_Content_First"> az alkalmazás inaktívvá válik, tehát új hozzáférést nem kaphat,</text:p>
        </text:list-item>
        <text:list-item>
          <text:p text:style-name="Numbering_20_1_Content_Last"> <text:span text:style-name="Strong_20_Emphasis">az összes hozzá tartozó élő hozzáférés visszavonásra kerül</text:span>, minden felhasználónál.</text:p>
        </text:list-item>
      </text:list>
      <text:p text:style-name="Text_20_body">&lt;note&gt;A kliens sora <text:span text:style-name="Strong_20_Emphasis">nem törlődik</text:span>, csak inaktívra vált — a <text:a xlink:type="simple" xlink:href="https://doc.evir.hu/doku.php/evir:rendszer:ai_mcp:audit" text:style-name="Internet_20_link" text:visited-style-name="Visited_20_Internet_20_Link">hívásnapló</text:a> hivatkozik rá, és egy törölt sorral a napló visszamenőleg értelmezhetetlenné válna.&lt;/note&gt;</text:p>
      <text:p text:style-name="Text_20_body">Ez a művelet minden felhasználót érint, aki azt az alkalmazást használta — nagyobb hatókörű, mint egy <text:a xlink:type="simple" xlink:href="https://doc.evir.hu/doku.php/evir:rendszer:ai_mcp:tokenek" text:style-name="Internet_20_link" text:visited-style-name="Visited_20_Internet_20_Link">egyedi hozzáférés</text:a> visszavonása.</text:p>
      <text:h text:style-name="Heading_20_3" text:outline-level="3"><text:bookmark-start text:name="__RefHeading___mikor_tilts_le_egy_klienst_5"/><text:bookmark-start text:name="mikor_tilts_le_egy_klienst"/>Mikor tilts le egy klienst?<text:bookmark-end text:name="__RefHeading___mikor_tilts_le_egy_klienst_5"/><text:bookmark-end text:name="mikor_tilts_le_egy_klienst"/></text:h>
      <text:list text:style-name="List_20_1" text:continue-numbering="false">
        <text:list-item>
          <text:p text:style-name="List_20_1_Content_First"> Nem ismert fel alkalmazás jelent meg a listán, amit senki nem tud beazonosítani.</text:p>
        </text:list-item>
        <text:list-item>
          <text:p text:style-name="List_20_1_Content"> Egy alkalmazást a cég kivezet, és biztosra kell menni, hogy senkinél nem maradt élő kapcsolat.</text:p>
        </text:list-item>
        <text:list-item>
          <text:p text:style-name="List_20_1_Content_Last"> A <text:a xlink:type="simple" xlink:href="https://doc.evir.hu/doku.php/evir:rendszer:ai_mcp:audit" text:style-name="Internet_20_link" text:visited-style-name="Visited_20_Internet_20_Link">hívásnaplóban</text:a> szokatlan aktivitás látszik egy alkalmazástól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ai_mcp:tokenek" text:style-name="Internet_20_link" text:visited-style-name="Visited_20_Internet_20_Link">MCP tokenjeim</text:a></text:p>
        </text:list-item>
        <text:list-item>
          <text:p text:style-name="List_20_1_Content"> <text:a xlink:type="simple" xlink:href="https://doc.evir.hu/doku.php/evir:rendszer:ai_mcp:audit" text:style-name="Internet_20_link" text:visited-style-name="Visited_20_Internet_20_Link">MCP hívásnapló</text:a></text:p>
        </text:list-item>
        <text:list-item>
          <text:p text:style-name="List_20_1_Content_Last"> <text:a xlink:type="simple" xlink:href="https://doc.evir.hu/doku.php/evir:rendszer:beallitasok:ai_mcp" text:style-name="Internet_20_link" text:visited-style-name="Visited_20_Internet_20_Link">Beállítások: eVIR MCP szerv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3:46</meta:creation-date>
    <dc:creator>Generated</dc:creator>
    <dc:date>2026-08-28T18::33:46</dc:date>
    <dc:language>en-US</dc:language>
    <meta:editing-cycles>1</meta:editing-cycles>
    <meta:editing-duration>PT0S</meta:editing-duration>
    <dc:title>evir:rendszer:ai_mcp:kliensek</dc:title>
  </office:meta>
</office:document-meta>
</file>