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:telepites"/><text:bookmark-start text:name="__RefHeading___mcp_szervertelepites_es_uezemeltetes_1"/><text:bookmark-start text:name="mcp_szervertelepites_es_uezemeltetes"/>MCP szerver: telepítés és üzemeltetés<text:bookmark-end text:name="__RefHeading___mcp_szervertelepites_es_uezemeltetes_1"/><text:bookmark-end text:name="mcp_szervertelepites_es_uezemeltetes"/></text:h>
      <text:p text:style-name="Text_20_body">Ez az oldal a <text:span text:style-name="Strong_20_Emphasis">rendszergazdának</text:span> szól: az <text:a xlink:type="simple" xlink:href="https://doc.evir.hu/doku.php/evir:rendszer:ai_mcp" text:style-name="Internet_20_link" text:visited-style-name="Visited_20_Internet_20_Link">eVIR MCP szerver</text:a> modul telepítése, webszerver-konfigurációja és üzemeltetése. A felhasználói oldal — csatlakozás az AI-alkalmazásból — külön oldalon: <text:a xlink:type="simple" xlink:href="https://doc.evir.hu/doku.php/evir:rendszer:ai_mcp:engedelyezes" text:style-name="Internet_20_link" text:visited-style-name="Visited_20_Internet_20_Link">Hozzáférés engedélyezése</text:a>.</text:p>
      <text:p text:style-name="Text_20_body">&lt;note warning&gt;<text:span text:style-name="Strong_20_Emphasis">A modul webszerver-oldali beállítás nélkül NEM működik.</text:span> A telepítés önmagában kevés: az Apache alapértelmezésben nem adja át a CGI-nek azt a fejlécet, amiben a hozzáférési kulcs utazik, így minden hívás elutasításra kerülne.&lt;/note&gt;</text:p>
      <text:h text:style-name="Heading_20_3" text:outline-level="3"><text:bookmark-start text:name="__RefHeading___a_modul_telepitese_2"/><text:bookmark-start text:name="a_modul_telepitese"/>1. A modul telepítése<text:bookmark-end text:name="__RefHeading___a_modul_telepitese_2"/><text:bookmark-end text:name="a_modul_telepites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cd</text:span> <text:span text:style-name="highlight_kw2">install</text:span><text:line-break/><text:span text:style-name="highlight_re2">TESTNONINTERACTIVE</text:span>=<text:span text:style-name="highlight_nu0">1</text:span> <text:span text:style-name="highlight_re2">NOSUDO</text:span>=<text:span text:style-name="highlight_nu0">1</text:span> .<text:span text:style-name="highlight_sy0">/</text:span>control <text:span text:style-name="highlight_sy0">/</text:span>path<text:span text:style-name="highlight_sy0">/</text:span>to<text:span text:style-name="highlight_sy0">/</text:span>instance install_module ai_mcp <text:span text:style-name="highlight_sy0">&lt;/</text:span>dev<text:span text:style-name="highlight_sy0">/</text:span>null</text:p>
          </table:table-cell>
        </table:table-row>
      </table:table>
      <text:p text:style-name="Text_20_body">Ez létrehozza az <text:span text:style-name="Source_20_Text">ai_mcp_*</text:span> táblákat, bekapcsolja a modult, felveszi a karbantartó job ütemezését, majd automatikusan lefuttatja a <text:span text:style-name="Source_20_Text">menu</text:span> és <text:span text:style-name="Source_20_Text">adminjog</text:span> lépéseket is.</text:p>
      <text:p text:style-name="Text_20_body">Ellenőrzés: a <text:span text:style-name="Source_20_Text">Rendszer → Beállítások → AI MCP hozzáférés</text:span> menücsoportnak meg kell jelennie (<text:span text:style-name="Source_20_Text">am01</text:span>–<text:span text:style-name="Source_20_Text">am05</text:span> jogkódok).</text:p>
      <text:h text:style-name="Heading_20_3" text:outline-level="3"><text:bookmark-start text:name="__RefHeading___webszerver-konfiguracio_3"/><text:bookmark-start text:name="webszerver-konfiguracio"/>2. Webszerver-konfiguráció<text:bookmark-end text:name="__RefHeading___webszerver-konfiguracio_3"/><text:bookmark-end text:name="webszerver-konfiguracio"/></text:h>
      <text:p text:style-name="Text_20_body">Minta a példány forrásában: <text:span text:style-name="Source_20_Text">install/modules/ai_mcp/apache-mcp.conf.sample</text:span>. Nem automatikusan telepítendő fájl — másold az ügyfél vhostjába és igazítsd az útvonalakat.</text:p>
      <text:p text:style-name="Text_20_body">Két dolog kell mindenképpen:</text:p>
      <text:list text:style-name="Numbering_20_1" text:continue-numbering="false">
        <text:list-item>
          <text:p text:style-name="Numbering_20_1_Content_First"> <text:span text:style-name="Strong_20_Emphasis"><text:span text:style-name="Source_20_Text">CGIPassAuth On</text:span></text:span> a <text:span text:style-name="Source_20_Text">cgi-bin</text:span> könyvtárra (Apache 2.4.13+). A Bearer token az <text:span text:style-name="Source_20_Text">Authorization</text:span> fejlécben utazik, amit az Apache alapból nem ad át a CGI-nek. Régebbi Apache-hoz tartalék: <text:span text:style-name="Source_20_Text">RewriteRule .* - [E=HTTP_AUTHORIZATION:%{HTTP:Authorization}]</text:span> — a <text:span text:style-name="Source_20_Text">mcp.cgi</text:span> mindhárom változatot megnézi.</text:p>
        </text:list-item>
        <text:list-item>
          <text:p text:style-name="Numbering_20_1_Content_Last"> <text:span text:style-name="Strong_20_Emphasis">Rewrite</text:span> a <text:span text:style-name="Source_20_Text">/mcp</text:span> útvonalról a <text:span text:style-name="Source_20_Text">cgi-bin/mcp.cgi</text:span>-re.</text:p>
        </text:list-item>
      </text:list>
      <text:p text:style-name="Text_20_body">&lt;note&gt;<text:span text:style-name="Strong_20_Emphasis">Telepítés előtt ellenőrizd, hogy a <text:span text:style-name="Source_20_Text">/mcp</text:span> útvonalat nem használja-e már valami</text:span> az adott példányon (webshop, CMS).&lt;/note&gt;</text:p>
      <text:h text:style-name="Heading_20_4" text:outline-level="4"><text:bookmark-start text:name="__RefHeading___alkoenyvtaras_vs._gyoeker-telepites_4"/><text:bookmark-start text:name="alkoenyvtaras_vs._gyoeker-telepites"/>Alkönyvtáras vs. gyökér-telepítés<text:bookmark-end text:name="__RefHeading___alkoenyvtaras_vs._gyoeker-telepites_4"/><text:bookmark-end text:name="alkoenyvtaras_vs._gyoeker-telepites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alkönyvtáras (<text:span text:style-name="Source_20_Text"><text:a xlink:type="simple" xlink:href="https://host/ugyfel/" text:style-name="Internet_20_link" text:visited-style-name="Visited_20_Internet_20_Link">https://host/ugyfel/</text:a></text:span>) </text:p>
          </table:table-cell>
          <table:table-cell office:value-type="string" table:style-name="tableheader">
            <text:p text:style-name="Table_20_Heading"> gyökér (saját vhost) </text:p>
          </table:table-cell>
        </table:table-row>
        <table:table-row>
          <table:table-cell office:value-type="string" table:style-name="tableheader">
            <text:p text:style-name="Table_20_Heading"> base URL </text:p>
          </table:table-cell>
          <table:table-cell office:value-type="string" table:style-name="tablecell">
            <text:p text:style-name="tablealignleft"> <text:span text:style-name="Source_20_Text"><text:a xlink:type="simple" xlink:href="https://host/ugyfel/mcp" text:style-name="Internet_20_link" text:visited-style-name="Visited_20_Internet_20_Link">https://host/ugyfel/mcp</text:a></text:span> </text:p>
          </table:table-cell>
          <table:table-cell office:value-type="string" table:style-name="tablecell">
            <text:p text:style-name="tablealignleft"> <text:span text:style-name="Source_20_Text"><text:a xlink:type="simple" xlink:href="https://ugyfel.pelda.hu/mcp" text:style-name="Internet_20_link" text:visited-style-name="Visited_20_Internet_20_Link">https://ugyfel.pelda.hu/mcp</text:a></text:span>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.well-known</text:span> </text:p>
          </table:table-cell>
          <table:table-cell office:value-type="string" table:style-name="tablecell">
            <text:p text:style-name="tablealignleft"> a példány alatt </text:p>
          </table:table-cell>
          <table:table-cell office:value-type="string" table:style-name="tablecell">
            <text:p text:style-name="tablealignleft"> a host gyökerében is </text:p>
          </table:table-cell>
        </table:table-row>
      </table:table>
      <text:p text:style-name="Text_20_body">A szabvány (RFC 9728, RFC 8414) szerint path-komponenses issuernél a metadata a <text:span text:style-name="Strong_20_Emphasis">host gyökerében</text:span> lenne, amihez alkönyvtáras telepítésnél nincs feltétlenül hozzáférésünk. Ezért a <text:span text:style-name="Source_20_Text">mcp.cgi</text:span> az elutasító válasz <text:span text:style-name="Source_20_Text">WWW-Authenticate</text:span> fejlécében <text:span text:style-name="Strong_20_Emphasis">explicit megadja</text:span> a metadata URL-jét (<text:span text:style-name="Source_20_Text">resource_metadata=„…”</text:span>), és a kliensek azt követik — a példány alatti útvonal így elegendő, gyökér-hozzáférés nem kell. A minta a gyökér-szintű változatot is tartalmazza (kikommentelve), az ACME/Let's Encrypt kivétellel együtt.</text:p>
      <text:h text:style-name="Heading_20_3" text:outline-level="3"><text:bookmark-start text:name="__RefHeading___beallitasok_5"/><text:bookmark-start text:name="beallitasok"/>3. Beállítások<text:bookmark-end text:name="__RefHeading___beallitasok_5"/><text:bookmark-end text:name="beallitasok"/></text:h>
      <text:p text:style-name="Text_20_body"><text:span text:style-name="Source_20_Text">Rendszer → Beállítások → Rendszerbeállítások →</text:span> <text:span text:style-name="Strong_20_Emphasis">eVIR MCP szerver (AI hozzáférés)</text:span>. Részletesen: <text:a xlink:type="simple" xlink:href="https://doc.evir.hu/doku.php/evir:rendszer:beallitasok:ai_mcp" text:style-name="Internet_20_link" text:visited-style-name="Visited_20_Internet_20_Link">Beállítások: eVIR MCP szerver</text:a>.</text:p>
      <text:p text:style-name="Text_20_body">Telepítés után jellemzően csak egyet kell átnézni: <text:span text:style-name="Strong_20_Emphasis">az MCP végpont publikus URL-jét</text:span>. Üresen hagyva a <text:span text:style-name="Source_20_Text">setup.pm</text:span> <text:span text:style-name="Source_20_Text">web_url_host</text:span> értékéből származik, <text:span text:style-name="Source_20_Text">/mcp</text:span> végződéssel — ez a szokásos esetben helyes.</text:p>
      <text:p text:style-name="Text_20_body">&lt;note important&gt;A base URL egyben az OAuth <text:span text:style-name="Strong_20_Emphasis">issuer és resource azonosító</text:span> is. Utólagos megváltoztatása <text:span text:style-name="Strong_20_Emphasis">érvényteleníti a már kiadott hozzáféréseket</text:span>, a felhasználóknak újra kell engedélyezniük.&lt;/note&gt;</text:p>
      <text:h text:style-name="Heading_20_3" text:outline-level="3"><text:bookmark-start text:name="__RefHeading___ki_kaphat_hozzaferest_6"/><text:bookmark-start text:name="ki_kaphat_hozzaferest"/>4. Ki kaphat hozzáférést<text:bookmark-end text:name="__RefHeading___ki_kaphat_hozzaferest_6"/><text:bookmark-end text:name="ki_kaphat_hozzaferest"/></text:h>
      <text:p text:style-name="Text_20_body"><text:span text:style-name="Strong_20_Emphasis"><text:span text:style-name="Source_20_Text">MCP</text:span> privilégium kell hozzá</text:span> (<text:span text:style-name="Source_20_Text">users.privek</text:span>). Enélkül a felhasználó látja az engedélyező képernyőt, de nem tud hozzáférést adni. A privilégiumot a <text:a xlink:type="simple" xlink:href="https://doc.evir.hu/doku.php/evir:rendszer:felhasznalok:felhasznalok" text:style-name="Internet_20_link" text:visited-style-name="Visited_20_Internet_20_Link">Felhasználók</text:a> felületen lehet megadni; adminisztrátoroknak a <text:span text:style-name="Source_20_Text">control adminjog</text:span> automatikusan adja.</text:p>
      <text:p text:style-name="Text_20_body">&lt;note important&gt;A privilégium ellenőrzése <text:span text:style-name="Strong_20_Emphasis">minden egyes hívásnál</text:span> megtörténik, nem csak a hozzáférés kiadásakor. Ha egy felhasználótól elveszik az <text:span text:style-name="Source_20_Text">MCP</text:span> privilégiumot, a már kiadott hozzáférés <text:span text:style-name="Strong_20_Emphasis">azonnal</text:span> érvénytelenné válik — nem kell megvárni a lejáratát.&lt;/note&gt;</text:p>
      <text:h text:style-name="Heading_20_3" text:outline-level="3"><text:bookmark-start text:name="__RefHeading___karbantarto_job_7"/><text:bookmark-start text:name="karbantarto_job"/>5. Karbantartó job<text:bookmark-end text:name="__RefHeading___karbantarto_job_7"/><text:bookmark-end text:name="karbantarto_job"/></text:h>
      <text:p text:style-name="Text_20_body"><text:span text:style-name="Strong_20_Emphasis">Nincs vele teendő: a telepítés felveszi.</text:span> A modul telepítő SQL-je aktív <text:span text:style-name="Source_20_Text">crontab</text:span> sort hoz létre (naponta 03:17), ami a lejárt technikai sorokat — függő kérések, felhasznált kódok, lejárt tokenek, hívásszám-számlálók — takarítja.</text:p>
      <text:p text:style-name="Text_20_body">Ellenőrzés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SELECT</text:span> ct_min<text:span text:style-name="highlight_sy0">,</text:span>ct_hour<text:span text:style-name="highlight_sy0">,</text:span>dok<text:span text:style-name="highlight_sy0">,</text:span>megj<text:span text:style-name="highlight_sy0">,</text:span>aktiv <text:span text:style-name="highlight_kw1">FROM</text:span> crontab <text:span text:style-name="highlight_kw1">WHERE</text:span> dok <text:span text:style-name="highlight_kw1">LIKE</text:span> <text:span text:style-name="highlight_st0">'ai_mcp%'</text:span>;</text:p>
          </table:table-cell>
        </table:table-row>
      </table:table>
      <text:p text:style-name="Text_20_body">Az időpont a <text:span text:style-name="Source_20_Text">Rendszer → Beállítások →</text:span> <text:a xlink:type="simple" xlink:href="https://doc.evir.hu/doku.php/evir:rendszer:beallitasok:utemezett_feladatok:utemezett_feladatok" text:style-name="Internet_20_link" text:visited-style-name="Visited_20_Internet_20_Link">Ütemezett feladatok</text:a> menüpontban módosítható, és a job ki is kapcsolható.</text:p>
      <text:p text:style-name="Text_20_body">&lt;note&gt;A job a <text:span text:style-name="Strong_20_Emphasis">hívásnaplóhoz nem nyúl</text:span>. A napló törlése tudatos adminisztrátori döntés, nem automatizmus — lásd <text:a xlink:type="simple" xlink:href="https://doc.evir.hu/doku.php/evir:rendszer:ai_mcp:audit" text:style-name="Internet_20_link" text:visited-style-name="Visited_20_Internet_20_Link">MCP hívásnapló</text:a>.&lt;/note&gt;</text:p>
      <text:h text:style-name="Heading_20_3" text:outline-level="3"><text:bookmark-start text:name="__RefHeading___ellenorzes_telepites_utan_8"/><text:bookmark-start text:name="ellenorzes_telepites_utan"/>6. Ellenőrzés telepítés után<text:bookmark-end text:name="__RefHeading___ellenorzes_telepites_utan_8"/><text:bookmark-end text:name="ellenorzes_telepites_utan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 metadata (nem igenyel bejelentkezest)</text:span><text:line-break/>curl <text:span text:style-name="highlight_re5">-s</text:span> https:<text:span text:style-name="highlight_sy0">//&lt;</text:span>host<text:span text:style-name="highlight_sy0">&gt;/&lt;</text:span>ugyfel<text:span text:style-name="highlight_sy0">&gt;/</text:span>mcp<text:span text:style-name="highlight_sy0">/</text:span>.well-known<text:span text:style-name="highlight_sy0">/</text:span>oauth-protected-resource<text:line-break/> <text:line-break/><text:span text:style-name="highlight_co0"># az MCP vegpont token nelkul: 401 + WWW-Authenticate</text:span><text:line-break/>curl <text:span text:style-name="highlight_re5">-si</text:span> <text:span text:style-name="highlight_re5">-X</text:span> POST https:<text:span text:style-name="highlight_sy0">//&lt;</text:span>host<text:span text:style-name="highlight_sy0">&gt;/&lt;</text:span>ugyfel<text:span text:style-name="highlight_sy0">&gt;/</text:span>mcp \<text:line-break/><text:s text:c="5"/><text:span text:style-name="highlight_re5">-H</text:span> <text:span text:style-name="highlight_st_h">'Content-Type: application/json'</text:span> \<text:line-break/><text:s text:c="5"/><text:span text:style-name="highlight_re5">-d</text:span> <text:span text:style-name="highlight_st_h">'{"jsonrpc":"2.0","id":1,"method":"tools/list"}'</text:span> <text:span text:style-name="highlight_sy0">|</text:span> <text:span text:style-name="highlight_kw2">head</text:span> <text:span text:style-name="highlight_re5">-20</text:span></text:p>
          </table:table-cell>
        </table:table-row>
      </table:table>
      <text:p text:style-name="Text_20_body">Az elutasító válaszban <text:span text:style-name="Strong_20_Emphasis">kötelezően</text:span> ott kell lennie a <text:span text:style-name="Source_20_Text">WWW-Authenticate: Bearer … resource_metadata=„…”</text:span> fejlécnek — ez indítja a kliens oldali bejelentkezést. Ha hiányzik, az AI-alkalmazás nem tud csatlakozni.</text:p>
      <text:h text:style-name="Heading_20_4" text:outline-level="4"><text:bookmark-start text:name="__RefHeading___hibakereses_9"/><text:bookmark-start text:name="hibakereses"/>Hibakeresés<text:bookmark-end text:name="__RefHeading___hibakereses_9"/><text:bookmark-end text:name="hibakeres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ünet </text:p>
          </table:table-cell>
          <table:table-cell office:value-type="string" table:style-name="tableheader">
            <text:p text:style-name="Table_20_Heading"> Legvalószínűbb ok </text:p>
          </table:table-cell>
        </table:table-row>
        <table:table-row>
          <table:table-cell office:value-type="string" table:style-name="tablecell">
            <text:p text:style-name="tablealignleft"> A bejelentkezés <text:span text:style-name="Emphasis">után</text:span> is elutasítás jön </text:p>
          </table:table-cell>
          <table:table-cell office:value-type="string" table:style-name="tablecell">
            <text:p text:style-name="tablealignleft"> hiányzik a <text:span text:style-name="Source_20_Text">CGIPassAuth</text:span> → az <text:span text:style-name="Source_20_Text">Authorization</text:span> fejléc nem jut el a CGI-hez </text:p>
          </table:table-cell>
        </table:table-row>
        <table:table-row>
          <table:table-cell office:value-type="string" table:style-name="tablecell">
            <text:p text:style-name="tablealignleft"> A kliens nem talál metadatát </text:p>
          </table:table-cell>
          <table:table-cell office:value-type="string" table:style-name="tablecell">
            <text:p text:style-name="tablealignleft"> a <text:span text:style-name="Source_20_Text">.well-known</text:span> rewrite hiányzik, vagy rossz a base URL beállítás </text:p>
          </table:table-cell>
        </table:table-row>
        <table:table-row>
          <table:table-cell office:value-type="string" table:style-name="tablecell">
            <text:p text:style-name="tablealignleft"> „Ismeretlen alkalmazás„ a visszatéréskor </text:p>
          </table:table-cell>
          <table:table-cell office:value-type="string" table:style-name="tablecell">
            <text:p text:style-name="tablealignleft"> a base URL megváltozott a hozzáférés kiadása óta </text:p>
          </table:table-cell>
        </table:table-row>
        <table:table-row>
          <table:table-cell office:value-type="string" table:style-name="tablecell">
            <text:p text:style-name="tablealignleft"> A felhasználó nem tud engedélyezni </text:p>
          </table:table-cell>
          <table:table-cell office:value-type="string" table:style-name="tablecell">
            <text:p text:style-name="tablealignleft"> nincs <text:span text:style-name="Source_20_Text">MCP</text:span> privilégiuma </text:p>
          </table:table-cell>
        </table:table-row>
        <table:table-row>
          <table:table-cell office:value-type="string" table:style-name="tablecell">
            <text:p text:style-name="tablealignleft"> Egyes funkciók hiányoznak a kliensben </text:p>
          </table:table-cell>
          <table:table-cell office:value-type="string" table:style-name="tablecell">
            <text:p text:style-name="tablealignleft"> az adott modul nincs telepítve, vagy a felhasználónak nincs rá menü-jogosultsága — ez <text:span text:style-name="Strong_20_Emphasis">helyes működés</text:span>, lásd <text:a xlink:type="simple" xlink:href="https://doc.evir.hu/doku.php/evir:rendszer:ai_mcp:toolok" text:style-name="Internet_20_link" text:visited-style-name="Visited_20_Internet_20_Link">Elérhető funkciók</text:a> </text:p>
          </table:table-cell>
        </table:table-row>
      </table:table>
      <text:h text:style-name="Heading_20_3" text:outline-level="3"><text:bookmark-start text:name="__RefHeading___toebb_peldany_egy_uegyfelnel_teszt_eles_10"/><text:bookmark-start text:name="toebb_peldany_egy_uegyfelnel_teszt_eles"/>7. Több példány egy ügyfélnél (teszt + éles)<text:bookmark-end text:name="__RefHeading___toebb_peldany_egy_uegyfelnel_teszt_eles_10"/><text:bookmark-end text:name="toebb_peldany_egy_uegyfelnel_teszt_eles"/></text:h>
      <text:p text:style-name="Text_20_body">Technikailag tiszta: az audience-ellenőrzés miatt egy hozzáférési kulcs <text:span text:style-name="Strong_20_Emphasis">nem használható másik példányon</text:span>. Feltétel, hogy a két base URL különbözzön — ha a teszt példány ugyanarról a hostról, más alkönyvtárból megy, ez magától teljesül; ha nem, állítsd be kézzel. Az AI-alkalmazásban két külön kapcsolat lesz belőlük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beallitasok:ai_mcp" text:style-name="Internet_20_link" text:visited-style-name="Visited_20_Internet_20_Link">Beállítások: eVIR MCP szerver</text:a></text:p>
        </text:list-item>
        <text:list-item>
          <text:p text:style-name="List_20_1_Content"> <text:a xlink:type="simple" xlink:href="https://doc.evir.hu/doku.php/evir:rendszer:ai_mcp:adatbiztonsag" text:style-name="Internet_20_link" text:visited-style-name="Visited_20_Internet_20_Link">Adatbiztonság</text:a></text:p>
        </text:list-item>
        <text:list-item>
          <text:p text:style-name="List_20_1_Content_Last"> <text:a xlink:type="simple" xlink:href="https://doc.evir.hu/doku.php/evir:rendszer:felhasznalok:felhasznalok" text:style-name="Internet_20_link" text:visited-style-name="Visited_20_Internet_20_Link">Felhasznál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3:30</meta:creation-date>
    <dc:creator>Generated</dc:creator>
    <dc:date>2026-08-28T18::33:30</dc:date>
    <dc:language>en-US</dc:language>
    <meta:editing-cycles>1</meta:editing-cycles>
    <meta:editing-duration>PT0S</meta:editing-duration>
    <dc:title>evir:rendszer:ai_mcp:telepites</dc:title>
  </office:meta>
</office:document-meta>
</file>