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ai_mcp:tokenek"/><text:bookmark-start text:name="__RefHeading___mcp_tokenjeim_1"/><text:bookmark-start text:name="mcp_tokenjeim"/>MCP tokenjeim<text:bookmark-end text:name="__RefHeading___mcp_tokenjeim_1"/><text:bookmark-end text:name="mcp_tokenjeim"/></text:h>
      <text:p text:style-name="Text_20_body"><text:span text:style-name="Source_20_Text">Rendszer → Beállítások → AI MCP hozzáférés →</text:span> <text:span text:style-name="Strong_20_Emphasis">MCP tokenjeim</text:span></text:p>
      <text:p text:style-name="Text_20_body">A kiadott <text:a xlink:type="simple" xlink:href="https://doc.evir.hu/doku.php/evir:rendszer:ai_mcp" text:style-name="Internet_20_link" text:visited-style-name="Visited_20_Internet_20_Link">MCP</text:a> hozzáférések listája. Itt látszik, <text:span text:style-name="Strong_20_Emphasis">melyik AI-alkalmazás fér hozzá az eVIR-hez a nevedben</text:span>, és innen vonható vissza.</text:p>
      <text:p text:style-name="Text_20_body">&lt;note&gt;Minden felhasználó a <text:span text:style-name="Strong_20_Emphasis">saját</text:span> hozzáféréseit látja. <text:span text:style-name="Source_20_Text">ADMINJOG</text:span> privilégiummal a lista a rendszer összes felhasználójának hozzáférését mutatja.&lt;/note&gt;</text:p>
      <text:h text:style-name="Heading_20_3" text:outline-level="3"><text:bookmark-start text:name="__RefHeading___a_lista_oszlopai_2"/><text:bookmark-start text:name="a_lista_oszlopai"/>A lista oszlopai<text:bookmark-end text:name="__RefHeading___a_lista_oszlopai_2"/><text:bookmark-end text:name="a_lista_oszlopai"/></text:h>
      <text:list text:style-name="List_20_1" text:continue-numbering="false">
        <text:list-item>
          <text:p text:style-name="List_20_1_Content_First"> <text:span text:style-name="Strong_20_Emphasis">Felhasználó</text:span> <text:line-break/>Kinek a nevében fut a hozzáférés. Minden lekérdezés ennek a felhasználónak a jogosultságaival megy.</text:p>
        </text:list-item>
        <text:list-item>
          <text:p text:style-name="List_20_1_Content"> <text:span text:style-name="Strong_20_Emphasis">Alkalmazás</text:span> <text:line-break/>A csatlakozott AI-alkalmazás neve, ahogy regisztrálta magát (lásd <text:a xlink:type="simple" xlink:href="https://doc.evir.hu/doku.php/evir:rendszer:ai_mcp:kliensek" text:style-name="Internet_20_link" text:visited-style-name="Visited_20_Internet_20_Link">MCP kliensek</text:a>).</text:p>
        </text:list-item>
        <text:list-item>
          <text:p text:style-name="List_20_1_Content"> <text:span text:style-name="Strong_20_Emphasis">Kliens azonosító</text:span> <text:line-break/>Az alkalmazás technikai azonosítója. Akkor hasznos, ha két kapcsolat neve azonos.</text:p>
        </text:list-item>
        <text:list-item>
          <text:p text:style-name="List_20_1_Content"> <text:span text:style-name="Strong_20_Emphasis">Típus</text:span> <text:line-break/><text:span text:style-name="Source_20_Text">access</text:span> = a tényleges hozzáférési kulcs (rövid életű), <text:span text:style-name="Source_20_Text">refresh</text:span> = megújító kulcs (ezzel kér magának az alkalmazás újat, újbóli bejelentkezés nélkül).</text:p>
        </text:list-item>
        <text:list-item>
          <text:p text:style-name="List_20_1_Content"> <text:span text:style-name="Strong_20_Emphasis">Jogosultsági kör</text:span> <text:line-break/><text:span text:style-name="Source_20_Text">read</text:span> vagy <text:span text:style-name="Source_20_Text">read write</text:span> — lásd <text:a xlink:type="simple" xlink:href="https://doc.evir.hu/doku.php/evir:rendszer:ai_mcp:engedelyezes" text:style-name="Internet_20_link" text:visited-style-name="Visited_20_Internet_20_Link">Hozzáférés engedélyezése</text:a>.</text:p>
        </text:list-item>
        <text:list-item>
          <text:p text:style-name="List_20_1_Content"> <text:span text:style-name="Strong_20_Emphasis">Létrehozva</text:span>, <text:span text:style-name="Strong_20_Emphasis">Lejár</text:span> <text:line-break/>Az élettartamok a <text:a xlink:type="simple" xlink:href="https://doc.evir.hu/doku.php/evir:rendszer:beallitasok:ai_mcp" text:style-name="Internet_20_link" text:visited-style-name="Visited_20_Internet_20_Link">beállításokban</text:a> szabályozhatók.</text:p>
        </text:list-item>
        <text:list-item>
          <text:p text:style-name="List_20_1_Content"> <text:span text:style-name="Strong_20_Emphasis">Utolsó használat</text:span> <text:line-break/>Mikor kérdezett vele utoljára az AI. Üres érték = kiadták, de még nem használták.</text:p>
        </text:list-item>
        <text:list-item>
          <text:p text:style-name="List_20_1_Content_Last"> <text:span text:style-name="Strong_20_Emphasis">Visszavonva</text:span> <text:line-break/>Ha ki van töltve, a hozzáférés már nem él.</text:p>
        </text:list-item>
      </text:list>
      <text:p text:style-name="Text_20_body">&lt;note&gt;Egy kapcsolathoz <text:span text:style-name="Strong_20_Emphasis">több sor is tartozik</text:span>: legalább egy <text:span text:style-name="Source_20_Text">access</text:span> és egy <text:span text:style-name="Source_20_Text">refresh</text:span> kulcs, és a megújító kulcs minden használatkor cserélődik. Ez nem hiba — a régi sorok visszavontként maradnak ott, amíg a karbantartó job el nem takarítja őket.&lt;/note&gt;</text:p>
      <text:h text:style-name="Heading_20_3" text:outline-level="3"><text:bookmark-start text:name="__RefHeading___hozzaferes_visszavonasa_3"/><text:bookmark-start text:name="hozzaferes_visszavonasa"/>Hozzáférés visszavonása<text:bookmark-end text:name="__RefHeading___hozzaferes_visszavonasa_3"/><text:bookmark-end text:name="hozzaferes_visszavonasa"/></text:h>
      <text:p text:style-name="Text_20_body">A lista sorára kattintva megnyílik a megerősítő képernyő, ott a <text:span text:style-name="Strong_20_Emphasis">Visszavonom</text:span> gombbal vonható vissza a hozzáférés.</text:p>
      <text:p text:style-name="Text_20_body">&lt;note important&gt;<text:span text:style-name="Strong_20_Emphasis">A visszavonás az egész kapcsolatot megszünteti</text:span>, nem csak a kiválasztott sort: az adott alkalmazás összes, ugyanahhoz a felhasználóhoz tartozó élő kulcsa érvénytelenné válik. Enélkül az alkalmazás a megújító kulcsával azonnal új hozzáférést kérne magának. <text:line-break/>A visszavonás <text:span text:style-name="Strong_20_Emphasis">azonnal</text:span> hatályos, és nem visszavonható — a hozzáférés az <text:a xlink:type="simple" xlink:href="https://doc.evir.hu/doku.php/evir:rendszer:ai_mcp:engedelyezes" text:style-name="Internet_20_link" text:visited-style-name="Visited_20_Internet_20_Link">engedélyezés</text:a> újbóli végigjárásával adható vissza.&lt;/note&gt;</text:p>
      <text:p text:style-name="Text_20_body">Idegen felhasználó hozzáférését csak <text:span text:style-name="Source_20_Text">ADMINJOG</text:span> privilégiummal lehet visszavonni.</text:p>
      <text:h text:style-name="Heading_20_3" text:outline-level="3"><text:bookmark-start text:name="__RefHeading___mikor_szunik_meg_a_hozzaferes_magatol_4"/><text:bookmark-start text:name="mikor_szunik_meg_a_hozzaferes_magatol"/>Mikor szűnik meg a hozzáférés magától?<text:bookmark-end text:name="__RefHeading___mikor_szunik_meg_a_hozzaferes_magatol_4"/><text:bookmark-end text:name="mikor_szunik_meg_a_hozzaferes_magatol"/></text:h>
      <text:list text:style-name="List_20_1" text:continue-numbering="false">
        <text:list-item>
          <text:p text:style-name="List_20_1_Content_First"> <text:span text:style-name="Strong_20_Emphasis">Lejárattal</text:span> — a megújítási idő letelte után az alkalmazásnak újra engedélyt kell kérnie.</text:p>
        </text:list-item>
        <text:list-item>
          <text:p text:style-name="List_20_1_Content"> <text:span text:style-name="Strong_20_Emphasis">Az <text:span text:style-name="Source_20_Text">MCP</text:span> privilégium elvételével</text:span> — ez a leggyorsabb út egy felhasználó összes hozzáférésének megszüntetésére. A privilégium minden hívásnál ellenőrzésre kerül, tehát a hatás <text:span text:style-name="Strong_20_Emphasis">azonnali</text:span>.</text:p>
        </text:list-item>
        <text:list-item>
          <text:p text:style-name="List_20_1_Content"> <text:span text:style-name="Strong_20_Emphasis">Az alkalmazás letiltásával</text:span> — lásd <text:a xlink:type="simple" xlink:href="https://doc.evir.hu/doku.php/evir:rendszer:ai_mcp:kliensek" text:style-name="Internet_20_link" text:visited-style-name="Visited_20_Internet_20_Link">MCP kliensek</text:a>.</text:p>
        </text:list-item>
        <text:list-item>
          <text:p text:style-name="List_20_1_Content"> <text:span text:style-name="Strong_20_Emphasis">A megújító kulcs újrahasználatakor</text:span> — ha ugyanazt a megújító kulcsot kétszer használják fel (ez ellopott kulcsra utaló jel), a rendszer a <text:span text:style-name="Strong_20_Emphasis">teljes láncot</text:span> visszavonja.</text:p>
        </text:list-item>
        <text:list-item>
          <text:p text:style-name="List_20_1_Content_Last"> <text:span text:style-name="Strong_20_Emphasis">A publikus MCP URL megváltoztatásával</text:span> — lásd <text:a xlink:type="simple" xlink:href="https://doc.evir.hu/doku.php/evir:rendszer:beallitasok:ai_mcp" text:style-name="Internet_20_link" text:visited-style-name="Visited_20_Internet_20_Link">Beállítások</text:a>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ai_mcp" text:style-name="Internet_20_link" text:visited-style-name="Visited_20_Internet_20_Link">eVIR MCP szerver (áttekintés)</text:a></text:p>
        </text:list-item>
        <text:list-item>
          <text:p text:style-name="List_20_1_Content"> <text:a xlink:type="simple" xlink:href="https://doc.evir.hu/doku.php/evir:rendszer:ai_mcp:audit" text:style-name="Internet_20_link" text:visited-style-name="Visited_20_Internet_20_Link">MCP hívásnapló</text:a></text:p>
        </text:list-item>
        <text:list-item>
          <text:p text:style-name="List_20_1_Content"> <text:a xlink:type="simple" xlink:href="https://doc.evir.hu/doku.php/evir:rendszer:ai_mcp:kliensek" text:style-name="Internet_20_link" text:visited-style-name="Visited_20_Internet_20_Link">MCP kliensek</text:a></text:p>
        </text:list-item>
        <text:list-item>
          <text:p text:style-name="List_20_1_Content_Last"> <text:a xlink:type="simple" xlink:href="https://doc.evir.hu/doku.php/evir:rendszer:ai_mcp:adatbiztonsag" text:style-name="Internet_20_link" text:visited-style-name="Visited_20_Internet_20_Link">Adatbiztonsá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8::32:06</meta:creation-date>
    <dc:creator>Generated</dc:creator>
    <dc:date>2026-08-28T18::32:06</dc:date>
    <dc:language>en-US</dc:language>
    <meta:editing-cycles>1</meta:editing-cycles>
    <meta:editing-duration>PT0S</meta:editing-duration>
    <dc:title>evir:rendszer:ai_mcp:tokenek</dc:title>
  </office:meta>
</office:document-meta>
</file>