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ai_mcp:toolok"/><text:bookmark-start text:name="__RefHeading___mcpelerheto_funkciok_1"/><text:bookmark-start text:name="mcpelerheto_funkciok"/>MCP: elérhető funkciók<text:bookmark-end text:name="__RefHeading___mcpelerheto_funkciok_1"/><text:bookmark-end text:name="mcpelerheto_funkciok"/></text:h>
      <text:p text:style-name="Text_20_body">Az <text:a xlink:type="simple" xlink:href="https://doc.evir.hu/doku.php/evir:rendszer:ai_mcp" text:style-name="Internet_20_link" text:visited-style-name="Visited_20_Internet_20_Link">MCP szerver</text:a> nem szabad adatbázis-hozzáférést ad az AI-nak, hanem egy <text:span text:style-name="Strong_20_Emphasis">rögzített funkciólistát</text:span>. Az AI ezek közül választ, a többihez nem fér hozzá — szabad SQL, tömeges export és törlés nincs.</text:p>
      <text:p text:style-name="Text_20_body">Ez az oldal azt írja le, mit tud pontosan kérdezni az AI.</text:p>
      <text:h text:style-name="Heading_20_3" text:outline-level="3"><text:bookmark-start text:name="__RefHeading___mitol_fuegg_hogy_egy_funkcio_elerheto-e_2"/><text:bookmark-start text:name="mitol_fuegg_hogy_egy_funkcio_elerheto-e"/>Mitől függ, hogy egy funkció elérhető-e<text:bookmark-end text:name="__RefHeading___mitol_fuegg_hogy_egy_funkcio_elerheto-e_2"/><text:bookmark-end text:name="mitol_fuegg_hogy_egy_funkcio_elerheto-e"/></text:h>
      <text:p text:style-name="Text_20_body">Egy funkció akkor jelenik meg az AI-alkalmazásban, ha <text:span text:style-name="Strong_20_Emphasis">mindhárom</text:span> teljesül:</text:p>
      <text:list text:style-name="Numbering_20_1" text:continue-numbering="false">
        <text:list-item>
          <text:p text:style-name="Numbering_20_1_Content_First"> a hozzá tartozó eVIR <text:span text:style-name="Strong_20_Emphasis">modul telepítve van</text:span> ezen a példányon,</text:p>
        </text:list-item>
        <text:list-item>
          <text:p text:style-name="Numbering_20_1_Content"> a felhasználónak van <text:span text:style-name="Strong_20_Emphasis">menü-jogosultsága</text:span> a megfelelő menüponthoz,</text:p>
        </text:list-item>
        <text:list-item>
          <text:p text:style-name="Numbering_20_1_Content_Last"> írási funkciónál a hozzáférés <text:span text:style-name="Strong_20_Emphasis"><text:span text:style-name="Source_20_Text">read write</text:span> jogosultsági körrel</text:span> lett engedélyezve.</text:p>
        </text:list-item>
      </text:list>
      <text:p text:style-name="Text_20_body">Ezért ugyanaz az eVIR <text:span text:style-name="Strong_20_Emphasis">más-más funkciólistát mutat két különböző felhasználónak</text:span> — ez nem hiba, hanem maga a működési elv. Ha valami hiányzik, a menü-jogosultságot kell megnézni, nem az MCP beállításait.</text:p>
      <text:p text:style-name="Text_20_body">&lt;note&gt;Az AI-nak érdemes az <text:span text:style-name="Source_20_Text">evir_info</text:span> funkcióval kezdenie: az megmutatja, mi érhető el egyáltalán az adott munkamenetben.&lt;/note&gt;</text:p>
      <text:h text:style-name="Heading_20_3" text:outline-level="3"><text:bookmark-start text:name="__RefHeading___lekerdezo_funkciok_3"/><text:bookmark-start text:name="lekerdezo_funkciok"/>Lekérdező funkciók<text:bookmark-end text:name="__RefHeading___lekerdezo_funkciok_3"/><text:bookmark-end text:name="lekerdezo_funkcio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unkció </text:p>
          </table:table-cell>
          <table:table-cell office:value-type="string" table:style-name="tableheader">
            <text:p text:style-name="Table_20_Heading"> Mit ad vissza </text:p>
          </table:table-cell>
          <table:table-cell office:value-type="string" table:style-name="tableheader">
            <text:p text:style-name="Table_20_Heading"> Ehhez a menüponthoz kell jog </text:p>
          </table:table-cell>
        </table:table-row>
        <table:table-row>
          <table:table-cell office:value-type="string" table:style-name="tablecell">
            <text:p text:style-name="tablealignleft"> <text:span text:style-name="Source_20_Text">evir_info</text:span> </text:p>
          </table:table-cell>
          <table:table-cell office:value-type="string" table:style-name="tablecell">
            <text:p text:style-name="tablealignleft"> A példány és a hívó felhasználó adatai: cégnév, verzió, telepített modulok, a felhasználó neve, telephelye, privilégiumai, és a ténylegesen elérhető funkciók listája. </text:p>
          </table:table-cell>
          <table:table-cell office:value-type="string" table:style-name="tablecell">
            <text:p text:style-name="tablealignleft"> — (mindig elérhető) </text:p>
          </table:table-cell>
        </table:table-row>
        <table:table-row>
          <table:table-cell office:value-type="string" table:style-name="tablecell">
            <text:p text:style-name="tablealignleft"> <text:span text:style-name="Source_20_Text">partner_kereses</text:span> </text:p>
          </table:table-cell>
          <table:table-cell office:value-type="string" table:style-name="tablecell">
            <text:p text:style-name="tablealignleft"> Partnerek keresése név-, adószám- vagy településtöredékre. Alapból csak az aktívak. </text:p>
          </table:table-cell>
          <table:table-cell office:value-type="string" table:style-name="tablecell">
            <text:p text:style-name="tablealignleft"> Partnerlista </text:p>
          </table:table-cell>
        </table:table-row>
        <table:table-row>
          <table:table-cell office:value-type="string" table:style-name="tablecell">
            <text:p text:style-name="tablealignleft"> <text:span text:style-name="Source_20_Text">partner_adatok</text:span> </text:p>
          </table:table-cell>
          <table:table-cell office:value-type="string" table:style-name="tablecell">
            <text:p text:style-name="tablealignleft"> Egy partner részletes adatai: törzsadatok, címek, e-mail címek, megjegyzés. </text:p>
          </table:table-cell>
          <table:table-cell office:value-type="string" table:style-name="tablecell">
            <text:p text:style-name="tablealignleft"> Partnerlista </text:p>
          </table:table-cell>
        </table:table-row>
        <table:table-row>
          <table:table-cell office:value-type="string" table:style-name="tablecell">
            <text:p text:style-name="tablealignleft"> <text:span text:style-name="Source_20_Text">cikk_kereses</text:span> </text:p>
          </table:table-cell>
          <table:table-cell office:value-type="string" table:style-name="tablecell">
            <text:p text:style-name="tablealignleft"> Keresés a cikktörzsben cikkszám- vagy megnevezéstöredékre. Alapból csak az aktívak. </text:p>
          </table:table-cell>
          <table:table-cell office:value-type="string" table:style-name="tablecell">
            <text:p text:style-name="tablealignleft"> Terméklista </text:p>
          </table:table-cell>
        </table:table-row>
        <table:table-row>
          <table:table-cell office:value-type="string" table:style-name="tablecell">
            <text:p text:style-name="tablealignleft"> <text:span text:style-name="Source_20_Text">cikk_adatok</text:span> </text:p>
          </table:table-cell>
          <table:table-cell office:value-type="string" table:style-name="tablecell">
            <text:p text:style-name="tablealignleft"> Egy cikk törzsadatai, érvényes árai és raktárankénti készlete. </text:p>
          </table:table-cell>
          <table:table-cell office:value-type="string" table:style-name="tablecell">
            <text:p text:style-name="tablealignleft"> Terméklista </text:p>
          </table:table-cell>
        </table:table-row>
        <table:table-row>
          <table:table-cell office:value-type="string" table:style-name="tablecell">
            <text:p text:style-name="tablealignleft"> <text:span text:style-name="Source_20_Text">keszlet_lekerdezes</text:span> </text:p>
          </table:table-cell>
          <table:table-cell office:value-type="string" table:style-name="tablecell">
            <text:p text:style-name="tablealignleft"> Aktuális készlet cikkenként és raktáranként. Alapból csak a nem nulla sorok. </text:p>
          </table:table-cell>
          <table:table-cell office:value-type="string" table:style-name="tablecell">
            <text:p text:style-name="tablealignleft"> Raktár-cikk összesítő </text:p>
          </table:table-cell>
        </table:table-row>
        <table:table-row>
          <table:table-cell office:value-type="string" table:style-name="tablecell">
            <text:p text:style-name="tablealignleft"> <text:span text:style-name="Source_20_Text">raktar_lista</text:span> </text:p>
          </table:table-cell>
          <table:table-cell office:value-type="string" table:style-name="tablecell">
            <text:p text:style-name="tablealignleft"> A raktárak kódja, neve, típusa. </text:p>
          </table:table-cell>
          <table:table-cell office:value-type="string" table:style-name="tablecell">
            <text:p text:style-name="tablealignleft"> Raktár-cikk összesítő </text:p>
          </table:table-cell>
        </table:table-row>
        <table:table-row>
          <table:table-cell office:value-type="string" table:style-name="tablecell">
            <text:p text:style-name="tablealignleft"> <text:span text:style-name="Source_20_Text">bizonylat_kereses</text:span> </text:p>
          </table:table-cell>
          <table:table-cell office:value-type="string" table:style-name="tablecell">
            <text:p text:style-name="tablealignleft"> Kimenő számlák keresése partner, számlaszám, időszak vagy típus szerint, összegekkel. </text:p>
          </table:table-cell>
          <table:table-cell office:value-type="string" table:style-name="tablecell">
            <text:p text:style-name="tablealignleft"> Számlalista </text:p>
          </table:table-cell>
        </table:table-row>
        <table:table-row>
          <table:table-cell office:value-type="string" table:style-name="tablecell">
            <text:p text:style-name="tablealignleft"> <text:span text:style-name="Source_20_Text">bizonylat_adatok</text:span> </text:p>
          </table:table-cell>
          <table:table-cell office:value-type="string" table:style-name="tablecell">
            <text:p text:style-name="tablealignleft"> Egy számla feje és összes tétele. </text:p>
          </table:table-cell>
          <table:table-cell office:value-type="string" table:style-name="tablecell">
            <text:p text:style-name="tablealignleft"> Számlalista </text:p>
          </table:table-cell>
        </table:table-row>
        <table:table-row>
          <table:table-cell office:value-type="string" table:style-name="tablecell">
            <text:p text:style-name="tablealignleft"> <text:span text:style-name="Source_20_Text">folyoszamla</text:span> </text:p>
          </table:table-cell>
          <table:table-cell office:value-type="string" table:style-name="tablecell">
            <text:p text:style-name="tablealignleft"> Folyószámla-tételek: bizonylat, határidő, összeg, teljesített rész, hátralék, késedelmes napok. Alapból csak a rendezetlenek. </text:p>
          </table:table-cell>
          <table:table-cell office:value-type="string" table:style-name="tablecell">
            <text:p text:style-name="tablealignleft"> Folyószámla </text:p>
          </table:table-cell>
        </table:table-row>
        <table:table-row>
          <table:table-cell office:value-type="string" table:style-name="tablecell">
            <text:p text:style-name="tablealignleft"> <text:span text:style-name="Source_20_Text">kintlevoseg</text:span> </text:p>
          </table:table-cell>
          <table:table-cell office:value-type="string" table:style-name="tablecell">
            <text:p text:style-name="tablealignleft"> Partnerenként összesített, korosított kintlévőség (0-30 / 31-60 / 61-90 / 90+ nap). </text:p>
          </table:table-cell>
          <table:table-cell office:value-type="string" table:style-name="tablecell">
            <text:p text:style-name="tablealignleft"> Folyószámla </text:p>
          </table:table-cell>
        </table:table-row>
        <table:table-row>
          <table:table-cell office:value-type="string" table:style-name="tablecell">
            <text:p text:style-name="tablealignleft"> <text:span text:style-name="Source_20_Text">dokumentum_kereses</text:span> </text:p>
          </table:table-cell>
          <table:table-cell office:value-type="string" table:style-name="tablecell">
            <text:p text:style-name="tablealignleft"> Keresés a dokumentumtárban. <text:span text:style-name="Strong_20_Emphasis">Csak a dokumentumok adatait adja vissza, a fájlok tartalmát nem.</text:span> A privátnak jelöltek nem jelennek meg. </text:p>
          </table:table-cell>
          <table:table-cell office:value-type="string" table:style-name="tablecell">
            <text:p text:style-name="tablealignleft"> Lista (dokumentumok) </text:p>
          </table:table-cell>
        </table:table-row>
        <table:table-row>
          <table:table-cell office:value-type="string" table:style-name="tablecell">
            <text:p text:style-name="tablealignleft"> <text:span text:style-name="Source_20_Text">tms_feladat_kereses</text:span> </text:p>
          </table:table-cell>
          <table:table-cell office:value-type="string" table:style-name="tablecell">
            <text:p text:style-name="tablealignleft"> TMS feladatok keresése tárgy, státusz, intéző, munkacsoport vagy partner szerint. </text:p>
          </table:table-cell>
          <table:table-cell office:value-type="string" table:style-name="tablecell">
            <text:p text:style-name="tablealignleft"> Összes taszk </text:p>
          </table:table-cell>
        </table:table-row>
        <table:table-row>
          <table:table-cell office:value-type="string" table:style-name="tablecell">
            <text:p text:style-name="tablealignleft"> <text:span text:style-name="Source_20_Text">tms_feladat_adatok</text:span> </text:p>
          </table:table-cell>
          <table:table-cell office:value-type="string" table:style-name="tablecell">
            <text:p text:style-name="tablealignleft"> Egy TMS feladat részletei és naplóbejegyzései. </text:p>
          </table:table-cell>
          <table:table-cell office:value-type="string" table:style-name="tablecell">
            <text:p text:style-name="tablealignleft"> Összes taszk </text:p>
          </table:table-cell>
        </table:table-row>
        <table:table-row>
          <table:table-cell office:value-type="string" table:style-name="tablecell">
            <text:p text:style-name="tablealignleft"> <text:span text:style-name="Source_20_Text">ajanlat_kereses</text:span> </text:p>
          </table:table-cell>
          <table:table-cell office:value-type="string" table:style-name="tablecell">
            <text:p text:style-name="tablealignleft"> Ajánlatok keresése partner, ajánlatszám vagy időszak szerint. </text:p>
          </table:table-cell>
          <table:table-cell office:value-type="string" table:style-name="tablecell">
            <text:p text:style-name="tablealignleft"> Ajánlatlista </text:p>
          </table:table-cell>
        </table:table-row>
      </table:table>
      <text:h text:style-name="Heading_20_3" text:outline-level="3"><text:bookmark-start text:name="__RefHeading___irasi_funkciok_4"/><text:bookmark-start text:name="irasi_funkciok"/>Írási funkciók<text:bookmark-end text:name="__RefHeading___irasi_funkciok_4"/><text:bookmark-end text:name="irasi_funkciok"/></text:h>
      <text:p text:style-name="Text_20_body">Csak <text:span text:style-name="Source_20_Text">read write</text:span> <text:a xlink:type="simple" xlink:href="https://doc.evir.hu/doku.php/evir:rendszer:ai_mcp:engedelyezes" text:style-name="Internet_20_link" text:visited-style-name="Visited_20_Internet_20_Link">jogosultsági körrel</text:a> érhetők el. Mind <text:span text:style-name="Strong_20_Emphasis">előkészítés</text:span>: olyat hoznak létre, amit a felületen még át kell nézni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unkció </text:p>
          </table:table-cell>
          <table:table-cell office:value-type="string" table:style-name="tableheader">
            <text:p text:style-name="Table_20_Heading"> Mit csinál </text:p>
          </table:table-cell>
          <table:table-cell office:value-type="string" table:style-name="tableheader">
            <text:p text:style-name="Table_20_Heading"> Ehhez a menüponthoz kell jog </text:p>
          </table:table-cell>
        </table:table-row>
        <table:table-row>
          <table:table-cell office:value-type="string" table:style-name="tablecell">
            <text:p text:style-name="tablealignleft"> <text:span text:style-name="Source_20_Text">partner_megjegyzes</text:span> </text:p>
          </table:table-cell>
          <table:table-cell office:value-type="string" table:style-name="tablecell">
            <text:p text:style-name="tablealignleft"> Bejegyzést ír a partner naplójába a hívó nevében. A partner <text:span text:style-name="Strong_20_Emphasis">törzsadatait nem módosítja</text:span>. </text:p>
          </table:table-cell>
          <table:table-cell office:value-type="string" table:style-name="tablecell">
            <text:p text:style-name="tablealignleft"> Partnerlista </text:p>
          </table:table-cell>
        </table:table-row>
        <table:table-row>
          <table:table-cell office:value-type="string" table:style-name="tablecell">
            <text:p text:style-name="tablealignleft"> <text:span text:style-name="Source_20_Text">tms_megjegyzes</text:span> </text:p>
          </table:table-cell>
          <table:table-cell office:value-type="string" table:style-name="tablecell">
            <text:p text:style-name="tablealignleft"> Megjegyzést fűz egy meglévő TMS feladathoz. <text:span text:style-name="Strong_20_Emphasis">A státuszt nem változtatja meg.</text:span> </text:p>
          </table:table-cell>
          <table:table-cell office:value-type="string" table:style-name="tablecell">
            <text:p text:style-name="tablealignleft"> Új taszk </text:p>
          </table:table-cell>
        </table:table-row>
        <table:table-row>
          <table:table-cell office:value-type="string" table:style-name="tablecell">
            <text:p text:style-name="tablealignleft"> <text:span text:style-name="Source_20_Text">tms_feladat_letrehozas</text:span> </text:p>
          </table:table-cell>
          <table:table-cell office:value-type="string" table:style-name="tablecell">
            <text:p text:style-name="tablealignleft"> Új TMS feladatot hoz létre tárggyal, leírással, munkacsoporttal, opcionálisan intézővel, határidővel, partnerrel. </text:p>
          </table:table-cell>
          <table:table-cell office:value-type="string" table:style-name="tablecell">
            <text:p text:style-name="tablealignleft"> Új taszk </text:p>
          </table:table-cell>
        </table:table-row>
        <table:table-row>
          <table:table-cell office:value-type="string" table:style-name="tablecell">
            <text:p text:style-name="tablealignleft"> <text:span text:style-name="Source_20_Text">ajanlat_piszkozat</text:span> </text:p>
          </table:table-cell>
          <table:table-cell office:value-type="string" table:style-name="tablecell">
            <text:p text:style-name="tablealignleft"> <text:span text:style-name="Strong_20_Emphasis">Piszkozat</text:span> állapotú ajánlatot hoz létre a megadott partnerhez és tételekkel, és visszaadja az ajánlat linkjét. </text:p>
          </table:table-cell>
          <table:table-cell office:value-type="string" table:style-name="tablecell">
            <text:p text:style-name="tablealignleft"> Ajánlat készítés </text:p>
          </table:table-cell>
        </table:table-row>
      </table:table>
      <text:p text:style-name="Text_20_body">&lt;note important&gt;<text:span text:style-name="Strong_20_Emphasis">Amit egyetlen funkció sem tud:</text:span> törölni (semmit, semmilyen formában), számlát kiállítani, bizonylatot véglegesíteni vagy könyvelni, e-mailt kiküldeni, törzsadatot módosítani, jogosultságot változtatni, felhasználót létrehozni, beállítást átírni. <text:line-break/>Az <text:span text:style-name="Source_20_Text">ajanlat_piszkozat</text:span> által készített ajánlat piszkozat marad: nem véglegesít, nem nyomtat, nem küld ki semmit.&lt;/note&gt;</text:p>
      <text:h text:style-name="Heading_20_3" text:outline-level="3"><text:bookmark-start text:name="__RefHeading___korlatok_minden_hivasra_5"/><text:bookmark-start text:name="korlatok_minden_hivasra"/>Korlátok minden hívásra<text:bookmark-end text:name="__RefHeading___korlatok_minden_hivasra_5"/><text:bookmark-end text:name="korlatok_minden_hivasra"/></text:h>
      <text:list text:style-name="List_20_1" text:continue-numbering="false">
        <text:list-item>
          <text:p text:style-name="List_20_1_Content_First"> <text:span text:style-name="Strong_20_Emphasis">Sorlimit.</text:span> Minden lekérdezésre kötelező limit kerül (alapértelmezés: 100 sor). A hívó kérhet kevesebbet, <text:span text:style-name="Strong_20_Emphasis">többet nem</text:span> — így nem lehet a funkciókkal adatbázist másolni.</text:p>
        </text:list-item>
        <text:list-item>
          <text:p text:style-name="List_20_1_Content"> <text:span text:style-name="Strong_20_Emphasis">Méretlimit.</text:span> A válasz mérethatár felett csonkolódik, és a csonkolás ténye ki is íródik, hogy az AI ne hiányos adatra alapozzon.</text:p>
        </text:list-item>
        <text:list-item>
          <text:p text:style-name="List_20_1_Content"> <text:span text:style-name="Strong_20_Emphasis">Hívásszám-korlát</text:span> percenként, hozzáférésenként.</text:p>
        </text:list-item>
        <text:list-item>
          <text:p text:style-name="List_20_1_Content_Last"> <text:span text:style-name="Strong_20_Emphasis">Naplózás.</text:span> Minden hívás — a sikertelen is — bekerül a <text:a xlink:type="simple" xlink:href="https://doc.evir.hu/doku.php/evir:rendszer:ai_mcp:audit" text:style-name="Internet_20_link" text:visited-style-name="Visited_20_Internet_20_Link">hívásnaplóba</text:a>.</text:p>
        </text:list-item>
      </text:list>
      <text:p text:style-name="Text_20_body">A határértékek a <text:a xlink:type="simple" xlink:href="https://doc.evir.hu/doku.php/evir:rendszer:beallitasok:ai_mcp" text:style-name="Internet_20_link" text:visited-style-name="Visited_20_Internet_20_Link">beállításokban</text:a> módosíthatók.</text:p>
      <text:h text:style-name="Heading_20_3" text:outline-level="3"><text:bookmark-start text:name="__RefHeading___a_valaszokban_levo_linkek_6"/><text:bookmark-start text:name="a_valaszokban_levo_linkek"/>A válaszokban lévő linkek<text:bookmark-end text:name="__RefHeading___a_valaszokban_levo_linkek_6"/><text:bookmark-end text:name="a_valaszokban_levo_linkek"/></text:h>
      <text:p text:style-name="Text_20_body">A funkciók a találatokhoz <text:span text:style-name="Strong_20_Emphasis">eVIR-linket</text:span> is visszaadnak. Ezek a szokásos, bejelentkezést igénylő felületre mutatnak: az AI válaszából egy kattintással a rendes eVIR-képernyőn lehet folytatni. A link önmagában nem ad hozzáférést senkinek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ai_mcp" text:style-name="Internet_20_link" text:visited-style-name="Visited_20_Internet_20_Link">eVIR MCP szerver (áttekintés)</text:a></text:p>
        </text:list-item>
        <text:list-item>
          <text:p text:style-name="List_20_1_Content"> <text:a xlink:type="simple" xlink:href="https://doc.evir.hu/doku.php/evir:rendszer:ai_mcp:adatbiztonsag" text:style-name="Internet_20_link" text:visited-style-name="Visited_20_Internet_20_Link">Adatbiztonság</text:a></text:p>
        </text:list-item>
        <text:list-item>
          <text:p text:style-name="List_20_1_Content"> <text:a xlink:type="simple" xlink:href="https://doc.evir.hu/doku.php/evir:rendszer:ai_mcp:audit" text:style-name="Internet_20_link" text:visited-style-name="Visited_20_Internet_20_Link">MCP hívásnapló</text:a></text:p>
        </text:list-item>
        <text:list-item>
          <text:p text:style-name="List_20_1_Content_Last"> <text:a xlink:type="simple" xlink:href="https://doc.evir.hu/doku.php/evir:rendszer:felhasznalok:jogosultsagi_rendszer" text:style-name="Internet_20_link" text:visited-style-name="Visited_20_Internet_20_Link">Jogosultsági rendsz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8::32:05</meta:creation-date>
    <dc:creator>Generated</dc:creator>
    <dc:date>2026-08-28T18::32:05</dc:date>
    <dc:language>en-US</dc:language>
    <meta:editing-cycles>1</meta:editing-cycles>
    <meta:editing-duration>PT0S</meta:editing-duration>
    <dc:title>evir:rendszer:ai_mcp:toolok</dc:title>
  </office:meta>
</office:document-meta>
</file>