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ai_mcp"/><text:bookmark-start text:name="__RefHeading___evir_mcp_szerver_ai_hozzaferes_1"/><text:bookmark-start text:name="evir_mcp_szerver_ai_hozzaferes"/>eVIR MCP szerver (AI hozzáférés)<text:bookmark-end text:name="__RefHeading___evir_mcp_szerver_ai_hozzaferes_1"/><text:bookmark-end text:name="evir_mcp_szerver_ai_hozzaferes"/></text:h>
      <text:p text:style-name="Text_20_body">Az <text:span text:style-name="Source_20_Text">ai_mcp</text:span> modullal a cég a <text:span text:style-name="Strong_20_Emphasis">saját eVIR példányát adhatja hozzá egy AI-alkalmazáshoz</text:span> (Claude Cowork vagy bármely más MCP-kompatibilis kliens) — és onnan természetes nyelven kérdezheti az eVIR-t: „mennyi a lejárt kintlévőségünk?„, „mi van készleten ebből a cikkből?”, „miről szól a TA2026000123-as taszk?„.</text:p>
      <text:p text:style-name="Text_20_body">Az MCP (Model Context Protocol) egy nyílt szabvány arra, hogy egy AI külső rendszerekhez kapcsolódjon. Az eVIR ebben <text:span text:style-name="Strong_20_Emphasis">szerver</text:span> szerepet tölt be: nem ő hívja az AI-t, hanem az AI kérdezi őt.</text:p>
      <text:p text:style-name="Text_20_body">&lt;note important&gt;<text:span text:style-name="Strong_20_Emphasis">A modul lényege egy mondatban: az AI pontosan annyit lát, amennyit az a felhasználó lát.</text:span> <text:line-break/>Ez nem adatbázis-hozzáférés és nem „AI adminisztrátor”. Minden kérdés annak a felhasználónak a nevében és jogosultságaival fut le, aki a hozzáférést engedélyezte. Amihez a felhasználónak nincs joga, azt az AI sem éri el. <text:span text:style-name="Strong_20_Emphasis">Törölni egyetlen funkció sem tud.</text:span>&lt;/note&gt;</text:p>
      <text:h text:style-name="Heading_20_3" text:outline-level="3"><text:bookmark-start text:name="__RefHeading___miben_mas_ez_mint_az_ai_chat_2"/><text:bookmark-start text:name="miben_mas_ez_mint_az_ai_chat"/>Miben más ez, mint az AI chat?<text:bookmark-end text:name="__RefHeading___miben_mas_ez_mint_az_ai_chat_2"/><text:bookmark-end text:name="miben_mas_ez_mint_az_ai_chat"/></text:h>
      <text:p text:style-name="Text_20_body">Az eVIR-ben kétféle AI-integráció létezik, és a kettő iránya ellentétes: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<text:a xlink:type="simple" xlink:href="https://doc.evir.hu/doku.php/evir:rendszer:ai_api" text:style-name="Internet_20_link" text:visited-style-name="Visited_20_Internet_20_Link">AI API hozzáférés</text:a> (AI chat, lista-elemzés) </text:p>
          </table:table-cell>
          <table:table-cell office:value-type="string" table:style-name="tableheader">
            <text:p text:style-name="Table_20_Heading"> <text:span text:style-name="Strong_20_Emphasis">MCP szerver</text:span> (ez az oldal) </text:p>
          </table:table-cell>
        </table:table-row>
        <table:table-row>
          <table:table-cell office:value-type="string" table:style-name="tableheader">
            <text:p text:style-name="Table_20_Heading"> Ki kezdeményez </text:p>
          </table:table-cell>
          <table:table-cell office:value-type="string" table:style-name="tablecell">
            <text:p text:style-name="tablealignleft"> az eVIR hívja az AI-t </text:p>
          </table:table-cell>
          <table:table-cell office:value-type="string" table:style-name="tablecell">
            <text:p text:style-name="tablealignleft"> az AI kérdezi az eVIR-t </text:p>
          </table:table-cell>
        </table:table-row>
        <table:table-row>
          <table:table-cell office:value-type="string" table:style-name="tableheader">
            <text:p text:style-name="Table_20_Heading"> Hol dolgozik a felhasználó </text:p>
          </table:table-cell>
          <table:table-cell office:value-type="string" table:style-name="tablecell">
            <text:p text:style-name="tablealignleft"> az eVIR felületén </text:p>
          </table:table-cell>
          <table:table-cell office:value-type="string" table:style-name="tablecell">
            <text:p text:style-name="tablealignleft"> az AI alkalmazásban (Cowork, chat) </text:p>
          </table:table-cell>
        </table:table-row>
        <table:table-row>
          <table:table-cell office:value-type="string" table:style-name="tableheader">
            <text:p text:style-name="Table_20_Heading"> Mit lát az AI </text:p>
          </table:table-cell>
          <table:table-cell office:value-type="string" table:style-name="tablecell">
            <text:p text:style-name="tablealignleft"> amit az eVIR elé tesz (a chat szövege, egy lista tartalma) </text:p>
          </table:table-cell>
          <table:table-cell office:value-type="string" table:style-name="tablecell">
            <text:p text:style-name="tablealignleft"> amit kérdez, a felhasználó jogosultságain belül </text:p>
          </table:table-cell>
        </table:table-row>
        <table:table-row>
          <table:table-cell office:value-type="string" table:style-name="tableheader">
            <text:p text:style-name="Table_20_Heading"> Mi kell hozzá </text:p>
          </table:table-cell>
          <table:table-cell office:value-type="string" table:style-name="tablecell">
            <text:p text:style-name="tablealignleft"> AI szolgáltatói API kulcs, a cég fiókja terhére </text:p>
          </table:table-cell>
          <table:table-cell office:value-type="string" table:style-name="tablecell">
            <text:p text:style-name="tablealignleft"> a felhasználó <text:span text:style-name="Source_20_Text">MCP</text:span> privilégiuma + engedélyezés </text:p>
          </table:table-cell>
        </table:table-row>
        <table:table-row>
          <table:table-cell office:value-type="string" table:style-name="tableheader">
            <text:p text:style-name="Table_20_Heading"> Költség </text:p>
          </table:table-cell>
          <table:table-cell office:value-type="string" table:style-name="tablecell">
            <text:p text:style-name="tablealignleft"> a cég AI-fiókját terheli </text:p>
          </table:table-cell>
          <table:table-cell office:value-type="string" table:style-name="tablecell">
            <text:p text:style-name="tablealignleft"> az eVIR oldalán nincs; az AI-előfizetés a felhasználóé </text:p>
          </table:table-cell>
        </table:table-row>
      </table:table>
      <text:p text:style-name="Text_20_body">A kettő független, egymás nélkül is használható.</text:p>
      <text:h text:style-name="Heading_20_3" text:outline-level="3"><text:bookmark-start text:name="__RefHeading___mire_jo_es_mire_nem_3"/><text:bookmark-start text:name="mire_jo_es_mire_nem"/>Mire jó, és mire nem<text:bookmark-end text:name="__RefHeading___mire_jo_es_mire_nem_3"/><text:bookmark-end text:name="mire_jo_es_mire_nem"/></text:h>
      <text:list text:style-name="List_20_1" text:continue-numbering="false">
        <text:list-item>
          <text:p text:style-name="List_20_1_Content_First"> <text:span text:style-name="Strong_20_Emphasis">Jó rá:</text:span> lekérdezés, kereséssel-összegzéssel járó kérdések, több modul adatának egyben látása, riport-előkészítés, ügyfél-előzmény összeszedése, munkaindító piszkozatok készítése.</text:p>
        </text:list-item>
        <text:list-item>
          <text:p text:style-name="List_20_1_Content_Last"> <text:span text:style-name="Strong_20_Emphasis">Nem jó rá:</text:span> tömeges adatkinyerés (a válaszok sor- és méretkorlátosak), szabad SQL, bármi véglegesítése. Számlát nem állít ki, nem könyvel, nem küld ki semmit, és <text:span text:style-name="Strong_20_Emphasis">nem töröl</text:span>.</text:p>
        </text:list-item>
      </text:list>
      <text:h text:style-name="Heading_20_3" text:outline-level="3"><text:bookmark-start text:name="__RefHeading___beuezemeles_4"/><text:bookmark-start text:name="beuezemeles"/>Beüzemelés<text:bookmark-end text:name="__RefHeading___beuezemeles_4"/><text:bookmark-end text:name="beuezemeles"/></text:h>
      <text:p text:style-name="Text_20_body">Két, egymástól független lépés — más-más ember dolga:</text:p>
      <text:list text:style-name="Numbering_20_1" text:continue-numbering="false">
        <text:list-item>
          <text:p text:style-name="Numbering_20_1_Content_First"> <text:span text:style-name="Strong_20_Emphasis">A rendszergazda</text:span> telepíti a modult és beállítja a webszervert: <text:a xlink:type="simple" xlink:href="https://doc.evir.hu/doku.php/evir:rendszer:ai_mcp:telepites" text:style-name="Internet_20_link" text:visited-style-name="Visited_20_Internet_20_Link">Telepítés és üzemeltetés</text:a>.</text:p>
        </text:list-item>
        <text:list-item>
          <text:p text:style-name="Numbering_20_1_Content_Last"> <text:span text:style-name="Strong_20_Emphasis">A felhasználó</text:span> hozzáadja az eVIR-t az AI-alkalmazásához és engedélyezi a hozzáférést: <text:a xlink:type="simple" xlink:href="https://doc.evir.hu/doku.php/evir:rendszer:ai_mcp:engedelyezes" text:style-name="Internet_20_link" text:visited-style-name="Visited_20_Internet_20_Link">Hozzáférés engedélyezése</text:a>.</text:p>
        </text:list-item>
      </text:list>
      <text:h text:style-name="Heading_20_3" text:outline-level="3"><text:bookmark-start text:name="__RefHeading___menuepontok_5"/><text:bookmark-start text:name="menuepontok"/>Menüpontok<text:bookmark-end text:name="__RefHeading___menuepontok_5"/><text:bookmark-end text:name="menuepontok"/></text:h>
      <text:p text:style-name="Text_20_body"><text:span text:style-name="Source_20_Text">Rendszer → Beállítások →</text:span> <text:span text:style-name="Strong_20_Emphasis">AI MCP hozzáférés</text:span></text:p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rendszer:ai_mcp:tokenek" text:style-name="Internet_20_link" text:visited-style-name="Visited_20_Internet_20_Link">MCP tokenjeim</text:a></text:span> <text:line-break/>A kiadott hozzáférések listája, visszavonással.</text:p>
        </text:list-item>
        <text:list-item>
          <text:p text:style-name="List_20_1_Content"> <text:span text:style-name="Strong_20_Emphasis"><text:a xlink:type="simple" xlink:href="https://doc.evir.hu/doku.php/evir:rendszer:ai_mcp:audit" text:style-name="Internet_20_link" text:visited-style-name="Visited_20_Internet_20_Link">MCP hívásnapló</text:a></text:span> <text:line-break/>Mit kérdezett az AI, mikor, melyik alkalmazásból.</text:p>
        </text:list-item>
        <text:list-item>
          <text:p text:style-name="List_20_1_Content"> <text:span text:style-name="Strong_20_Emphasis"><text:a xlink:type="simple" xlink:href="https://doc.evir.hu/doku.php/evir:rendszer:ai_mcp:kliensek" text:style-name="Internet_20_link" text:visited-style-name="Visited_20_Internet_20_Link">MCP kliensek</text:a></text:span> <text:line-break/>A regisztrált AI-alkalmazások, letiltással (adminisztrátoroknak).</text:p>
        </text:list-item>
        <text:list-item>
          <text:p text:style-name="List_20_1_Content_Last"> <text:span text:style-name="Strong_20_Emphasis"><text:a xlink:type="simple" xlink:href="https://doc.evir.hu/doku.php/evir:rendszer:ai_mcp:engedelyezes" text:style-name="Internet_20_link" text:visited-style-name="Visited_20_Internet_20_Link">MCP hozzáférés engedélyezése</text:a></text:span> <text:line-break/>Ez a képernyő nem a menüből indul: ide az AI-alkalmazás irányítja át a felhasználót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szer:ai_mcp:toolok" text:style-name="Internet_20_link" text:visited-style-name="Visited_20_Internet_20_Link">Elérhető funkciók (toolok)</text:a> — mit tud pontosan kérdezni az AI</text:p>
        </text:list-item>
        <text:list-item>
          <text:p text:style-name="List_20_1_Content"> <text:a xlink:type="simple" xlink:href="https://doc.evir.hu/doku.php/evir:rendszer:ai_mcp:adatbiztonsag" text:style-name="Internet_20_link" text:visited-style-name="Visited_20_Internet_20_Link">Adatbiztonság</text:a> — mi hagyja el a rendszert és mi nem</text:p>
        </text:list-item>
        <text:list-item>
          <text:p text:style-name="List_20_1_Content"> <text:a xlink:type="simple" xlink:href="https://doc.evir.hu/doku.php/evir:rendszer:beallitasok:ai_mcp" text:style-name="Internet_20_link" text:visited-style-name="Visited_20_Internet_20_Link">Beállítások: eVIR MCP szerver</text:a></text:p>
        </text:list-item>
        <text:list-item>
          <text:p text:style-name="List_20_1_Content"> <text:a xlink:type="simple" xlink:href="https://doc.evir.hu/doku.php/evir:rendszer:ai_api" text:style-name="Internet_20_link" text:visited-style-name="Visited_20_Internet_20_Link">AI API hozzáférés</text:a></text:p>
        </text:list-item>
        <text:list-item>
          <text:p text:style-name="List_20_1_Content_Last"> <text:a xlink:type="simple" xlink:href="https://doc.evir.hu/doku.php/evir:rendszer:felhasznalok:jogosultsagi_rendszer" text:style-name="Internet_20_link" text:visited-style-name="Visited_20_Internet_20_Link">Jogosultsági rendsz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7::48:58</meta:creation-date>
    <dc:creator>Generated</dc:creator>
    <dc:date>2026-08-28T17::48:58</dc:date>
    <dc:language>en-US</dc:language>
    <meta:editing-cycles>1</meta:editing-cycles>
    <meta:editing-duration>PT0S</meta:editing-duration>
    <dc:title>evir:rendszer:ai_mcp</dc:title>
  </office:meta>
</office:document-meta>
</file>