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ai_mcp"/><text:bookmark-start text:name="__RefHeading___beallitasokevir_mcp_szerver_ai_hozzaferes_1"/><text:bookmark-start text:name="beallitasokevir_mcp_szerver_ai_hozzaferes"/>Beállítások: eVIR MCP szerver (AI hozzáférés)<text:bookmark-end text:name="__RefHeading___beallitasokevir_mcp_szerver_ai_hozzaferes_1"/><text:bookmark-end text:name="beallitasokevir_mcp_szerver_ai_hozzaferes"/></text:h>
      <text:p text:style-name="Text_20_body">Az <text:a xlink:type="simple" xlink:href="https://doc.evir.hu/doku.php/evir:rendszer:ai_mcp" text:style-name="Internet_20_link" text:visited-style-name="Visited_20_Internet_20_Link">eVIR MCP szerver</text:a> modul <text:a xlink:type="simple" xlink:href="https://doc.evir.hu/doku.php/evir:rendszer:rendszer" text:style-name="Internet_20_link" text:visited-style-name="Visited_20_Internet_20_Link">beállítás</text:a>ai. A modul telepítése és a webszerver-konfiguráció külön oldalon: <text:a xlink:type="simple" xlink:href="https://doc.evir.hu/doku.php/evir:rendszer:ai_mcp:telepites" text:style-name="Internet_20_link" text:visited-style-name="Visited_20_Internet_20_Link">Telepítés és üzemeltetés</text:a>.</text:p>
      <text:p text:style-name="Text_20_body"><text:span text:style-name="Source_20_Text">Rendszer → Beállítások →</text:span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<text:span text:style-name="Source_20_Text">→ eVIR MCP szerver (AI hozzáférés)</text:span></text:p>
      <text:list text:style-name="List_20_1" text:continue-numbering="false">
        <text:list-item>
          <text:p text:style-name="LastListParagraph_List_20_1_Content_First"> <text:span text:style-name="Strong_20_Emphasis"><text:span text:style-name="Source_20_Text">Az MCP végpont publikus URL-je</text:span></text:span> <text:line-break/>Az az URL, amit a külső AI-alkalmazásnak megadunk, például <text:span text:style-name="Source_20_Text"><text:a xlink:type="simple" xlink:href="https://ugyfel.pelda.hu/evir/mcp" text:style-name="Internet_20_link" text:visited-style-name="Visited_20_Internet_20_Link">https://ugyfel.pelda.hu/evir/mcp</text:a></text:span>. Üresen hagyva a <text:span text:style-name="Source_20_Text">setup.pm</text:span> <text:span text:style-name="Source_20_Text">web_url_host</text:span> értékéből származik, <text:span text:style-name="Source_20_Text">/mcp</text:span> végződéssel — a szokásos telepítésnél ez helyes, nem kell hozzányúlni. <text:line-break/>&lt;note important&gt;Ez egyben az OAuth <text:span text:style-name="Strong_20_Emphasis">issuer és resource azonosító</text:span> is, tehát megváltoztatása után a <text:span text:style-name="Strong_20_Emphasis">már kiadott hozzáférések érvénytelenné válnak</text:span>, a felhasználóknak újra kell engedélyezniük.&lt;/note&gt;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Hozzáférési kulcs élettartama (óra)</text:span></text:span> <text:line-break/>Meddig érvényes egy kiadott hozzáférési kulcs. Rövid élettartam ajánlott (alapértelmezés: <text:span text:style-name="Strong_20_Emphasis">8 óra</text:span>), a megújítást a megújító kulcs végzi — a felhasználó ebből nem vesz észre semmi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Megújító kulcs élettartama (nap)</text:span></text:span> <text:line-break/>Meddig újítható meg a hozzáférés újbóli bejelentkezés nélkül (alapértelmezés: <text:span text:style-name="Strong_20_Emphasis">30 nap</text:span>). A megújító kulcs rotálódik: minden használatkor új születik, a régi azonnal érvénytelen. Ennyi idő után a felhasználónak újra végig kell mennie az <text:a xlink:type="simple" xlink:href="https://doc.evir.hu/doku.php/evir:rendszer:ai_mcp:engedelyezes" text:style-name="Internet_20_link" text:visited-style-name="Visited_20_Internet_20_Link">engedélyezésen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Hívásszám-korlát percenként</text:span></text:span> <text:line-break/>Hozzáférésenként legfeljebb ennyi hívás engedélyezett percenként (alapértelmezés: <text:span text:style-name="Strong_20_Emphasis">60</text:span>). <text:span text:style-name="Source_20_Text">0</text:span> esetén nincs korlát. Ez védi a rendszert egy elszaladt AI-tól; a napi munkához bőven elé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Egy válaszban legfeljebb ennyi sor</text:span></text:span> <text:line-break/>A lekérdező funkciók sorlimitje (alapértelmezés: <text:span text:style-name="Strong_20_Emphasis">100</text:span>). A hívó kérhet kevesebbet, <text:span text:style-name="Strong_20_Emphasis">többet nem</text:span>: minden lekérdezésre kötelező limit kerül. Ez akadályozza meg, hogy a funkciókkal adatbázist lehessen másolni. <text:line-break/>Nagyobb érték több adatot enged ki egy hívásban — emelés előtt lásd <text:a xlink:type="simple" xlink:href="https://doc.evir.hu/doku.php/evir:rendszer:ai_mcp:adatbiztonsag" text:style-name="Internet_20_link" text:visited-style-name="Visited_20_Internet_20_Link">Adatbiztonság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Egy válasz legfeljebb ennyi bájt</text:span></text:span> <text:line-break/>A funkciók válaszának mérethatára (alapértelmezés: <text:span text:style-name="Strong_20_Emphasis">200000</text:span>). A határ felett a válasz csonkolódik, és a csonkolás ténye ki is íródik a válaszban — így az AI nem alapoz észrevétlenül hiányos adatr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Alapértelmezett jogosultsági kör</text:span></text:span> <text:line-break/>Milyen kört kapjon az a kliens, amelyik nem kér konkrétat: <text:span text:style-name="Source_20_Text">Csak olvasás</text:span> (alapértelmezés) vagy <text:span text:style-name="Source_20_Text">Olvasás és korlátozott írás</text:span>. A jogosultsági kör <text:span text:style-name="Strong_20_Emphasis">szűkíti</text:span> a felhasználó jogait, sosem bővít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Kliensek önregisztrációja engedélyezett</text:span></text:span> <text:line-break/>Bekapcsolva a külső alkalmazás magától regisztrálhat kliens-azonosítót. <text:span text:style-name="Strong_20_Emphasis">Ez önmagában nem hozzáférés</text:span>: ahhoz egy bejelentkezett, <text:span text:style-name="Source_20_Text">MCP</text:span> privilégiumú felhasználó engedélye is kell. Kikapcsolva minden klienst kézzel kell felvenni — lásd <text:a xlink:type="simple" xlink:href="https://doc.evir.hu/doku.php/evir:rendszer:ai_mcp:kliensek" text:style-name="Internet_20_link" text:visited-style-name="Visited_20_Internet_20_Link">MCP kliensek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Hívásnapló megőrzése (nap)</text:span></text:span> <text:line-break/>Mennyi ideig kell megőrizni az MCP hívásnaplót (alapértelmezés: <text:span text:style-name="Strong_20_Emphasis">365</text:span>). &lt;note&gt;A naplót a karbantartó job <text:span text:style-name="Strong_20_Emphasis">soha nem törli automatikusan</text:span>: ez az érték a megőrzési politikát rögzíti, a törlés külön adminisztrátori művelet.&lt;/note&gt;</text:p>
        </text:list-item>
      </text:list>
      <text:h text:style-name="Heading_20_3" text:outline-level="3"><text:bookmark-start text:name="__RefHeading___ami_nem_itt_van_2"/><text:bookmark-start text:name="ami_nem_itt_van"/>Ami nem itt van<text:bookmark-end text:name="__RefHeading___ami_nem_itt_van_2"/><text:bookmark-end text:name="ami_nem_itt_van"/></text:h>
      <text:list text:style-name="List_20_1" text:continue-numbering="false">
        <text:list-item>
          <text:p text:style-name="List_20_1_Content_First"> <text:span text:style-name="Strong_20_Emphasis">Ki kaphat hozzáférést</text:span> — az <text:span text:style-name="Source_20_Text">MCP</text:span> privilégium a <text:a xlink:type="simple" xlink:href="https://doc.evir.hu/doku.php/evir:rendszer:felhasznalok:felhasznalok" text:style-name="Internet_20_link" text:visited-style-name="Visited_20_Internet_20_Link">Felhasználók</text:a> felületen adható meg.</text:p>
        </text:list-item>
        <text:list-item>
          <text:p text:style-name="List_20_1_Content"> <text:span text:style-name="Strong_20_Emphasis">A webszerver-konfiguráció</text:span> (<text:span text:style-name="Source_20_Text">CGIPassAuth</text:span>, rewrite) — <text:a xlink:type="simple" xlink:href="https://doc.evir.hu/doku.php/evir:rendszer:ai_mcp:telepites" text:style-name="Internet_20_link" text:visited-style-name="Visited_20_Internet_20_Link">Telepítés és üzemeltetés</text:a>.</text:p>
        </text:list-item>
        <text:list-item>
          <text:p text:style-name="List_20_1_Content_Last"> <text:span text:style-name="Strong_20_Emphasis">A kiadott hozzáférések és a napló</text:span> — <text:span text:style-name="Source_20_Text">Rendszer → Beállítások → AI MCP hozzáférés</text:span> menücsoport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endszer:ai_mcp" text:style-name="Internet_20_link" text:visited-style-name="Visited_20_Internet_20_Link">eVIR MCP szerver (áttekintés)</text:a></text:p>
        </text:list-item>
        <text:list-item>
          <text:p text:style-name="List_20_1_Content"> <text:a xlink:type="simple" xlink:href="https://doc.evir.hu/doku.php/evir:rendszer:ai_mcp:telepites" text:style-name="Internet_20_link" text:visited-style-name="Visited_20_Internet_20_Link">Telepítés és üzemeltetés</text:a></text:p>
        </text:list-item>
        <text:list-item>
          <text:p text:style-name="List_20_1_Content"> <text:a xlink:type="simple" xlink:href="https://doc.evir.hu/doku.php/evir:rendszer:ai_mcp:adatbiztonsag" text:style-name="Internet_20_link" text:visited-style-name="Visited_20_Internet_20_Link">Adatbiztonság</text:a></text:p>
        </text:list-item>
        <text:list-item>
          <text:p text:style-name="List_20_1_Content_Last"> <text:a xlink:type="simple" xlink:href="https://doc.evir.hu/doku.php/evir:rendszer:beallitasok:beallitasok" text:style-name="Internet_20_link" text:visited-style-name="Visited_20_Internet_20_Link">Rendszerbeállítá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8::34:13</meta:creation-date>
    <dc:creator>Generated</dc:creator>
    <dc:date>2026-08-28T18::34:13</dc:date>
    <dc:language>en-US</dc:language>
    <meta:editing-cycles>1</meta:editing-cycles>
    <meta:editing-duration>PT0S</meta:editing-duration>
    <dc:title>evir:rendszer:beallitasok:ai_mcp</dc:title>
  </office:meta>
</office:document-meta>
</file>