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f815208667891475eae9bc260acd02.png"/>
  <manifest:file-entry manifest:media-type="image/png" manifest:full-path="Pictures/e526cd78d950b47a175533e09cf668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arlista"/><text:bookmark-start text:name="__RefHeading___beallitasokarlista_1"/><text:bookmark-start text:name="beallitasokarlista"/>Beállítások: Árlista<text:bookmark-end text:name="__RefHeading___beallitasokarlista_1"/><text:bookmark-end text:name="beallitasokarlista"/></text:h>
      <text:p text:style-name="Text_20_body"><draw:frame draw:style-name="mediaright" draw:name="0" text:anchor-type="paragraph" draw:z-index="0" svg:width="18.520833333333cm" style:rel-width="100%" svg:height="25.843521194605cm" style:rel-height="scale"><draw:image xlink:href="Pictures/29f815208667891475eae9bc260acd0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z <text:span text:style-name="Strong_20_Emphasis">Árlista</text:span> fülre kattintva az eVIR rendszer <text:a xlink:type="simple" xlink:href="https://doc.evir.hu/doku.php/evir:arjegyzek:arlista_keszitese" text:style-name="Internet_20_link" text:visited-style-name="Visited_20_Internet_20_Link">árlisták</text:a>kal kapcsolatos beállításait lehet megjeleníte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Árlista rendezés alapért.</text:span></text:span> <text:line-break/>Árlista készítésekor alapértelmezetten cikkszám vagy megnevezés szerinti sorrendben szerepeljenek a termék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ermék keresőben, böngészőben sorrend</text:span></text:span> <text:line-break/>Előbb a cikktörzsből való találatok szerepeljenek és csak utána következzenek a raktárkészletre vonatkozó adatok, vagy fordít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ömeges árjavítás engedélyezése</text:span></text:span> <text:line-break/>Tömeges árjavításnál a termék keresőben a keresés cikkszám részletre és megnevezés részletre is keressen, vagy pedig csak pontosan megadott cikkszámra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3.292576419214cm" style:rel-height="scale"><draw:image xlink:href="Pictures/e526cd78d950b47a175533e09cf6680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Árlista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28:51</meta:creation-date>
    <dc:creator>Generated</dc:creator>
    <dc:date>2026-09-14T10::28:51</dc:date>
    <dc:language>en-US</dc:language>
    <meta:editing-cycles>1</meta:editing-cycles>
    <meta:editing-duration>PT0S</meta:editing-duration>
    <dc:title>evir:rendszer:beallitasok:arlista</dc:title>
  </office:meta>
</office:document-meta>
</file>