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2f2c465114c63e93bfae0a74e560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atok"/><text:bookmark-start text:name="__RefHeading___beallitasoktms_cms_dms_alap_1"/><text:bookmark-start text:name="beallitasoktms_cms_dms_alap"/>Beállítások: TMS/CMS/DMS alap<text:bookmark-end text:name="__RefHeading___beallitasoktms_cms_dms_alap_1"/><text:bookmark-end text:name="beallitasoktms_cms_dms_alap"/></text:h>
      <text:p text:style-name="Text_20_body">Az eVIR rendszer <text:a xlink:type="simple" xlink:href="https://doc.evir.hu/doku.php/evir:tms:tms" text:style-name="Internet_20_link" text:visited-style-name="Visited_20_Internet_20_Link">TMS</text:a>-sel kapcsolatos <text:a xlink:type="simple" xlink:href="https://doc.evir.hu/doku.php/evir:rendszer:rendszer" text:style-name="Internet_20_link" text:visited-style-name="Visited_20_Internet_20_Link">beállítás</text:a>ait lehet elvégezni ezen a részen.</text:p>
      <text:p text:style-name="Text_20_body"><text:span text:style-name="Source_20_Text">Rendszer → Beállítások →</text:span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
<draw:frame draw:style-name="mediaright" draw:name="0" text:anchor-type="paragraph" draw:z-index="0" svg:width="10.583333333333cm" svg:height="3.890931372549cm"><draw:image xlink:href="Pictures/772f2c465114c63e93bfae0a74e560e6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<text:span text:style-name="Source_20_Text">Külső html linkek (!)</text:span></text:span> <text:line-break/>Megadható olyan reguláris kifejezés, amivel külső weboldalakra lehet kattintható hivatkozásokat létrehozni (pl. bármilyen weboldal, dokumentációk, képek, stb.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Új külső html linkek (!)</text:span></text:span> <text:line-break/>Korlátlan számú reguláris kifejezést lehet megadni, ezeket új mezőkben kell felsorolni. A gombbal új mezőt lehet hozzáadni,</text:p>
        </text:list-item>
      </text:list>
      <text:p text:style-name="Text_20_body">Példa: A szövegben szereplő https: -el kezdődő szöveget linkké alakítja, ami új ablakban fog megnyílni:</text:p>
      <text:p text:style-name="Preformatted_20_Text">s{(https://(.*?))(\s|$)}{&lt;a href="$1" class="view" target="blank"&gt;$1&lt;/a&gt;$3}sgi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37:54</meta:creation-date>
    <dc:creator>Generated</dc:creator>
    <dc:date>2026-08-11T18::37:54</dc:date>
    <dc:language>en-US</dc:language>
    <meta:editing-cycles>1</meta:editing-cycles>
    <meta:editing-duration>PT0S</meta:editing-duration>
    <dc:title>evir:rendszer:beallitasok:atok</dc:title>
  </office:meta>
</office:document-meta>
</file>