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6be38037099c215be18c795201a5a8.png"/>
  <manifest:file-entry manifest:media-type="image/png" manifest:full-path="Pictures/b52abf394c383986b1a7c0b24ba5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cikktorzs"/><text:bookmark-start text:name="__RefHeading___beallitasokcikktoerzs_1"/><text:bookmark-start text:name="beallitasokcikktoerzs"/>Beállítások: Cikktörzs<text:bookmark-end text:name="__RefHeading___beallitasokcikktoerzs_1"/><text:bookmark-end text:name="beallitasokcikktoerzs"/></text:h>
      <text:p text:style-name="Text_20_body"><draw:frame draw:style-name="mediaright" draw:name="0" text:anchor-type="paragraph" draw:z-index="0" svg:width="18.520833333333cm" style:rel-width="100%" svg:height="20.056921406003cm" style:rel-height="scale"><draw:image xlink:href="Pictures/8b6be38037099c215be18c795201a5a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Cikktörzs</text:span> területen az eVIR rendszer <text:a xlink:type="simple" xlink:href="https://doc.evir.hu/doku.php/evir:torzsadatok:cikktorzs:torzs_cikkszam" text:style-name="Internet_20_link" text:visited-style-name="Visited_20_Internet_20_Link">cikktörzzsel</text:a>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Bruttó tételek</text:span></text:span> <text:line-break/>Kimenő bizonylatok (pl. számla, szállítólevél, munkalap, stb.) készítésekor a <text:a xlink:type="simple" xlink:href="https://doc.evir.hu/doku.php/evir:bizonylatok:tetelek_hozzaadasa" text:style-name="Internet_20_link" text:visited-style-name="Visited_20_Internet_20_Link">tételek hozzáadásánál</text:a>, <text:a xlink:type="simple" xlink:href="https://doc.evir.hu/doku.php/evir:torzsadatok:cikktorzs:ar_parameterek" text:style-name="Internet_20_link" text:visited-style-name="Visited_20_Internet_20_Link">cikk ár paraméterek rögzítésekor</text:a>, <text:a xlink:type="simple" xlink:href="https://doc.evir.hu/doku.php/evir:torzsadatok:partner:partnerkedvezmeny:partnerkedvezmeny_rogzites" text:style-name="Internet_20_link" text:visited-style-name="Visited_20_Internet_20_Link">partnerkedvezmény-</text:a>, <text:a xlink:type="simple" xlink:href="https://doc.evir.hu/doku.php/evir:torzsadatok:partner:partner_egyedi_ar:partner_egyedi_ar_rogzites" text:style-name="Internet_20_link" text:visited-style-name="Visited_20_Internet_20_Link">partner egyedi ár-</text:a> rögzítésekor nettó vagy bruttó árakkal találkozzon a felhasználó. <text:line-break/>Alapértelmezetten: kikapcsolva = nettó tételeket használ a program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Cikk listából módosítás</text:span></text:span> <text:line-break/>Cikk listák esetén kattintásra a cikk áttekintő nézet, vagy a cikk szerkesztő form jelenjen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Idegennyelvi megnevezések száma</text:span></text:span> <text:line-break/>Hány idegen nyelvi <text:span text:style-name="Emphasis">hely</text:span> legyen a törzsadatokban (0–3). Pl. ha angol + német nyelvre van szükség a magyaron kívül, akkor 2-t kell megadni. <text:line-break/>Alapértelmezetten: üres érték = nincs ilyen mező a törzsadatok között. <text:line-break/>Nem csak a <text:a xlink:type="simple" xlink:href="https://doc.evir.hu/doku.php/evir:torzsadatok:cikktorzs:termekek" text:style-name="Internet_20_link" text:visited-style-name="Visited_20_Internet_20_Link">cikkek adatainak szerkesztése</text:a>kor van hatása: ugyanennyi idegen nyelvi mező jelenik meg a <text:a xlink:type="simple" xlink:href="https://doc.evir.hu/doku.php/evir:torzsadatok:cikktorzs:mennyisegi_egysegek" text:style-name="Internet_20_link" text:visited-style-name="Visited_20_Internet_20_Link">mennyiségi egységek</text:a>nél, <text:a xlink:type="simple" xlink:href="https://doc.evir.hu/doku.php/evir:torzsadatok:cikktorzs:arkategoriak:arkategoriak" text:style-name="Internet_20_link" text:visited-style-name="Visited_20_Internet_20_Link">árkategóriák</text:a>nál, <text:a xlink:type="simple" xlink:href="https://doc.evir.hu/doku.php/evir:torzsadatok:cikktorzs:cikk_kategoriak" text:style-name="Internet_20_link" text:visited-style-name="Visited_20_Internet_20_Link">cikk-kategóriák</text:a>nál, <text:a xlink:type="simple" xlink:href="https://doc.evir.hu/doku.php/evir:torzsadatok:penzugyi:fizetesi_modok" text:style-name="Internet_20_link" text:visited-style-name="Visited_20_Internet_20_Link">fizetési módok</text:a>nál és a <text:a xlink:type="simple" xlink:href="https://doc.evir.hu/doku.php/evir:webshop:altalanos" text:style-name="Internet_20_link" text:visited-style-name="Visited_20_Internet_20_Link">webshop</text:a> törzsadatainál is. <text:line-break/> Az érték <text:span text:style-name="Strong_20_Emphasis">csökkentése nem törli</text:span> a már kitöltött idegen nyelvi megnevezéseket, azok csak nem jelen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1. / 2. / 3. idegennyelv</text:span></text:span> <text:line-break/>Melyik idegen nyelvi hely melyik nyelv. Bármelyik nyelv választható, akkor is, ha az eVIR felülete nem beszéli azt a nyelvet — a törzsadatok fordításához nincs szükség eVIR-fordításra. <text:line-break/>A beállított nyelv a törzsadat-űrlapok mezőfeliratában is megjelenik, pl. <text:span text:style-name="Source_20_Text">Idegennyelvi megnevezés 1 (Angol)</text:span>. <text:line-break/> Csak a bekapcsolt helyekhez tartozó nyelvválasztó jelenik meg. Ha az <text:span text:style-name="Emphasis">Idegennyelvi megnevezések száma</text:span> most lett megnövelve, akkor előbb <text:span text:style-name="Strong_20_Emphasis">el kell menteni</text:span> a beállítást, és az újratöltött űrlapon jelenik meg az új nyelvválasztó sor. <text:line-break/><text:span text:style-name=""> Fontos:</text:span> a nyelv <text:span text:style-name="Strong_20_Emphasis">átállítása nem írja át a már rögzített megnevezéseket</text:span>. Ha az 1. hely eddig német volt és horvátra állítjuk, a korábban beírt német szövegek a helyükön maradnak, csak ezentúl horvátként jelennek meg. <text:line-break/>Részletek: <text:span text:style-name="Strong_20_Emphasis"><text:a xlink:type="simple" xlink:href="https://doc.evir.hu/doku.php/evir:torzsadatok:cikktorzs:idegen_nyelvi_megnevezesek" text:style-name="Internet_20_link" text:visited-style-name="Visited_20_Internet_20_Link">Idegen nyelvi megnevezése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övetkező cikkszám generálása</text:span></text:span> <text:line-break/>Ha már van 2 db megfelelő felépítésű cikkszám, akkor új cikk hozzáadása esetén a rendszer képes a következő szabad cikkszámot generálni. Pl. CIKK-1001 és CIKK-1002 létezése esetén CIKK-1003-et fog java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övetkező cikkszám készítés szabálya</text:span></text:span> <text:line-break/>Reguláris kifejezés, alapértelmezett értéke <text:span text:style-name="Source_20_Text">([^ _-])([ _-]*)(\d+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Vonalkód típusa</text:span></text:span> <text:line-break/>3 féle vonalkód kezelést támogat a rendszer: a szokásos EAN13, aminek a helyességét képes a rendszer ellenőrizni is, vagy bármilyen más 1 db vonalkódot (pl. CODE128, stb.) ellenőrzés nélkül, valamint több vonalkódot ellenőrzés nélkül. A több vonalkód olyan esetben hasznos, ha pl. a gyártó a különböző színű de ugyanolyan termékeket különböző vonalkódokkal látta el, viszont az eVIR-ben ezeket összevontan, egy termékként szeretnénk használni, vagy különböző gyártóktól származó ugyanolyan terméket egy termékként szeretnénk kezelni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3.577508223684cm" style:rel-height="scale"><draw:image xlink:href="Pictures/b52abf394c383986b1a7c0b24ba5f88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Cikktörzs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Text_20_body"> Az idegen nyelvi beállítások (<text:span text:style-name="Emphasis">Idegennyelvi megnevezések száma</text:span>, <text:span text:style-name="Emphasis">1. / 2. / 3. idegennyelv</text:span>) <text:span text:style-name="Strong_20_Emphasis">rendszer szintűek</text:span>: nem állíthatók felhasználónként, mert ugyanaz a törzsadat-oszlop tartozik hozzájuk minden felhasználónál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szám törzsadatok</text:a></text:p>
        </text:list-item>
        <text:list-item>
          <text:p text:style-name="List_20_1_Content_Last"> <text:a xlink:type="simple" xlink:href="https://doc.evir.hu/doku.php/evir-faq:idegen_nyelvek" text:style-name="Internet_20_link" text:visited-style-name="Visited_20_Internet_20_Link">GYIK: Idegen nyelvek használata az eVIR-be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8::11:54</meta:creation-date>
    <dc:creator>Generated</dc:creator>
    <dc:date>2026-08-19T08::11:54</dc:date>
    <dc:language>en-US</dc:language>
    <meta:editing-cycles>1</meta:editing-cycles>
    <meta:editing-duration>PT0S</meta:editing-duration>
    <dc:title>evir:rendszer:beallitasok:cikktorzs</dc:title>
  </office:meta>
</office:document-meta>
</file>